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ение-сд-чертаново-южное-от-16.12.2020"/>Решение СД Чертаново Южное от 16.12.2020<text:bookmark-end text:name="решение-сд-чертаново-южное-от-16.12.2020"/></text:h>
      <text:p text:style-name="First_20_paragraph">18.12.2020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9548540.html" office:name=""><text:span text:style-name="Definition">http://chertanovo-juzhnoe.mos.ru/organization-of-leisure-social-educational-health-improving-and-sports-work-with-the-population-at-t/detail/954854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2:08Z</meta:creation-date>
    <dc:date>2025-04-10T03:12:08Z</dc:date>
  </office:meta>
</office:document-meta>
</file>