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3-от-10.12.2020"/>Протокол №3 от 10.12.2020<text:bookmark-end text:name="протокол-3-от-10.12.2020"/></text:h>
      <text:p text:style-name="First_20_paragraph">11.12.2020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9523335.html" office:name=""><text:span text:style-name="Definition">http://chertanovo-juzhnoe.mos.ru/organization-of-leisure-social-educational-health-improving-and-sports-work-with-the-population-at-t/detail/952333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2:00Z</meta:creation-date>
    <dc:date>2025-04-10T03:12:00Z</dc:date>
  </office:meta>
</office:document-meta>
</file>