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2-от-03.12.2020"/>Протокол №2 от 03.12.2020<text:bookmark-end text:name="протокол-2-от-03.12.2020"/></text:h>
      <text:p text:style-name="First_20_paragraph">04.12.2020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9500102.html" office:name=""><text:span text:style-name="Definition">http://chertanovo-juzhnoe.mos.ru/organization-of-leisure-social-educational-health-improving-and-sports-work-with-the-population-at-t/detail/950010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11:45Z</meta:creation-date>
    <dc:date>2025-04-10T03:11:45Z</dc:date>
  </office:meta>
</office:document-meta>
</file>