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организации-отдыха-населения-в-зимний-период-2020-2021-годов-на-территории-южного-административного-округа-города-москвы"/>Об организации отдыха населения в зимний период 2020-2021 годов на территории Южного административного округа города Москвы<text:bookmark-end text:name="об-организации-отдыха-населения-в-зимний-период-2020-2021-годов-на-территории-южного-административного-округа-города-москвы"/></text:h>
      <text:p text:style-name="First_20_paragraph">24.11.2020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9455393.html" office:name=""><text:span text:style-name="Definition">http://chertanovo-juzhnoe.mos.ru/organization-of-leisure-social-educational-health-improving-and-sports-work-with-the-population-at-t/detail/945539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6T02:27:20Z</meta:creation-date>
    <dc:date>2024-09-16T02:27:20Z</dc:date>
  </office:meta>
</office:document-meta>
</file>