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управа-района-чертаново-южное-города-москвы-информирует"/>Управа района Чертаново Южное города Москвы информирует<text:bookmark-end text:name="управа-района-чертаново-южное-города-москвы-информирует"/></text:h>
      <text:p text:style-name="First_20_paragraph">18.11.2020</text:p>
      <text:p text:style-name="Text_20_body"><text:span text:style-name="T1">26 ноября  2020 года в 15.00 по адресу: ул. Подольских Курсантов, д.4А,  каб. 13</text:span></text:p>
      <text:p text:style-name="Text_20_body">состоится открытое заседание Конкурсной комиссии,</text:p>
      <text:p text:style-name="Text_20_body">на котором произойдет процедура вскрытия конвертов с заявками на участие</text:p>
      <text:p text:style-name="Text_20_body">в Конкурсе на право заключения на безвозмездной основе договоров</text:p>
      <text:p text:style-name="Text_20_body">на реализацию социальных программ (проектов) по организации досуговой, социально-воспитательной, физкультурно-оздоровительной и спортивной работы с населением по месту жительства в нежилых помещениях, находящихся в собственности города Москвы.</text:p>
      <text:p text:style-name="Text_20_body"><text:line-break/></text:p>
      <text:p text:style-name="Text_20_body">Адрес страницы: <text:a xlink:type="simple" xlink:href="http://chertanovo-juzhnoe.mos.ru/organization-of-leisure-social-educational-health-improving-and-sports-work-with-the-population-at-t/detail/9436721.html" office:name=""><text:span text:style-name="Definition">http://chertanovo-juzhnoe.mos.ru/organization-of-leisure-social-educational-health-improving-and-sports-work-with-the-population-at-t/detail/9436721.html</text:span></text:a></text:p>
      <text:p text:style-name="Text_20_body"><text:a xlink:type="simple" xlink:href="http://chertanovo-juzhnoe.mos.ru" office:name=""><text:span text:style-name="Definition">Управа района Чертаново Юж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28T09:47:57Z</meta:creation-date>
    <dc:date>2023-07-28T09:47:57Z</dc:date>
  </office:meta>
</office:document-meta>
</file>