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конкурс-на-право-заключения-на-безвозмездной-основе-договора-на-реализацию-социальных-программ-2020"/>Конкурс на право заключения на безвозмездной основе договора на реализацию социальных программ-2020<text:bookmark-end text:name="конкурс-на-право-заключения-на-безвозмездной-основе-договора-на-реализацию-социальных-программ-2020"/></text:h>
      <text:p text:style-name="First_20_paragraph">23.10.2020</text:p>
      <text:p text:style-name="Text_20_body">Конкурс проводится в целях выбора социальных программ (проектов) для реализации с использованием нежилых помещений, предназначенных для организации досуговой, социально-воспитательной, физкультурно-оздоровительной, спортивной работы с участием социально ориентированных некоммерческих организаций.</text:p>
      <text:p text:style-name="Text_20_body"><text:line-break/></text:p>
      <text:p text:style-name="First_20_paragraph"><text:span text:style-name="T1">Информацию о конкурсе смотреть здесь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9352761.html" office:name=""><text:span text:style-name="Definition">http://chertanovo-juzhnoe.mos.ru/organization-of-leisure-social-educational-health-improving-and-sports-work-with-the-population-at-t/detail/935276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4T03:31:01Z</meta:creation-date>
    <dc:date>2023-10-04T03:31:01Z</dc:date>
  </office:meta>
</office:document-meta>
</file>