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ение-сд-чертаново-южное"/>Решение СД Чертаново Южное<text:bookmark-end text:name="решение-сд-чертаново-южное"/></text:h>
      <text:p text:style-name="First_20_paragraph">18.12.2019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8575979.html" office:name=""><text:span text:style-name="Definition">http://chertanovo-juzhnoe.mos.ru/organization-of-leisure-social-educational-health-improving-and-sports-work-with-the-population-at-t/detail/857597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1:15Z</meta:creation-date>
    <dc:date>2025-04-10T03:11:15Z</dc:date>
  </office:meta>
</office:document-meta>
</file>