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од-безопасности-итоговое-мероприятие-хранители-времени"/>Код безопасности, итоговое мероприятие "Хранители времени"<text:bookmark-end text:name="код-безопасности-итоговое-мероприятие-хранители-времени"/></text:h>
      <text:p text:style-name="First_20_paragraph">27.08.2018</text:p>
      <text:p text:style-name="Text_20_body">   В прошедшую пятницу ( 24.08.2018) состоялось грандиозное мероприятие - "Хранители будущего". Это мероприятие приурочено к завершению сезонной программы "Код твоей безопасности", которая направленна на предупреждение и предотвращения опасностей детьми.  </text:p>
      <text:p text:style-name="Text_20_body"><text:line-break/></text:p>
      <text:p text:style-name="Text_20_body">Итак, во время фестиваля продолжилось соревнование в четырёх номинациях: «Арсенал твоей защиты», «Говорящие стены», «Волонтер программы КОД твоей безопасности» и самая главная, посвящённая видеороликам и мультипликационным фильмам – «Хранители Будущего». </text:p>
      <text:p text:style-name="Text_20_body"><text:line-break/></text:p>
      <text:p text:style-name="Text_20_body">На данном мероприятии присутствовали дети из всех округов Москвы, они показывали свои проекты на общей выставке, защищали их и отвечали на задаваемые вопросы. Участников встречала красная дорожка, координаторы проекта, герои "КОД", а также папарацци. Проводились игры на тематику "Кода безопасности", детям раздавали сладости и проводили конкурсы. Каждый округ показывал свои видеоролики, после чего дети голосовали за понравившийся.  </text:p>
      <text:p text:style-name="Text_20_body"><text:line-break/></text:p>
      <text:p text:style-name="Text_20_body">За всё время проведения проекта "Код безопасности" дети настолько пополнили багаж знаний, что теперь они норовят поделиться им с окружающими. На  занятиях стажёры учились противостоять опасности, находить правильное решение в чрезвычайных ситуациях и всегда быть готовыми применить свои знания на практике! </text:p>
      <text:p text:style-name="Text_20_body"> В конце фестиваля стало известно, что каждый округ города Москвы сумел получить награду в той или иной номинации. Этот факт говорит сам за себя: реализация программы «КОД твоей безопасности» прошла невероятно успешно по всей столице! От таких эмоций многие агенты наверняка ощутили прилив новых сил, желание дальше выполнять миссию стражников безопасности. И эта возможность им уже представилась, ведь теперь они смогут обезопасить свою и чужую жизнь вне стен Академии! А заслуженные кубки и интересные проекты ребят послужат дальнейшим развитием культуры собственной безопасности, начало которой было положено самими детьми! </text:p>
      <text:p text:style-name="Text_20_body"><text:line-break/></text:p>
      <text:p text:style-name="Text_20_body"> Ребята стали настоящими агентами Собственной Безопасности, а это значит, что у их близких людей появятся надежные защитники, которые смогут дать бой любой опасности!  </text:p>
      <text:p text:style-name="Text_20_body">  </text:p>
      <text:p text:style-name="Text_20_body"><text:line-break/></text:p>
      <text:section text:name="style_15353602890000000070_BODY_mailru_css_attribute_postfix"/>
      <text:p text:style-name="Text_20_body"><text:line-break/></text:p>
      <text:p text:style-name="Horizontal_20_Line"/>
      <text:p text:style-name="First_20_paragraph"><text:line-break/></text:p>
      <text:p text:style-name="Text_20_body">Адрес страницы: <text:a xlink:type="simple" xlink:href="http://chertanovo-juzhnoe.mos.ru/organization-of-leisure-social-educational-health-improving-and-sports-work-with-the-population-at-t/detail/7533405.html" office:name=""><text:span text:style-name="Definition">http://chertanovo-juzhnoe.mos.ru/organization-of-leisure-social-educational-health-improving-and-sports-work-with-the-population-at-t/detail/7533405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1T01:57:48Z</meta:creation-date>
    <dc:date>2023-05-31T01:57:48Z</dc:date>
  </office:meta>
</office:document-meta>
</file>