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творительная-акция-соберем-ребенка-к-школе."/>Благотворительная акция: «Соберем ребенка к школе!».<text:bookmark-end text:name="благотворительная-акция-соберем-ребенка-к-школе."/></text:h>
      <text:p text:style-name="First_20_paragraph">24.08.2018</text:p>
      <text:p text:style-name="Text_20_body">          Перед началом учебного года 23 августа, в Москве стартовала благотворительная акция: Семья помогает семье «Соберем ребенка к школе!», которая продлится до 31 августа 2018 г. Целью мероприятия является оказание адресной социальной поддержки московским семьям, испытывающим трудности при подготовке детей к новому учебному году.</text:p>
      <text:p text:style-name="Text_20_body">           В благотворительном мероприятии приняли участие глава Управы района «Чертаново Южное» Щербаков. Н.В., депутаты муниципального собрания: Полунина И.В., Кашлев С.Н., Никитина И.П., Птушкина Н.А., учреждения округа и района «Чертаново Южное»: ГБУ ТЦСО «Чертаново» филиал «Чертаново Южное», ГБУ г. Москвы «Центр физической культуры и спорта ЮАО», ГБУ г. Москвы «Центр досуга и спорта Чертаново Южное», ГБУК г. Москвы ЦБС ЮАО «Библиотека 143», ГБУК г. Москвы ДК «Маяк», ГБУК г. Москвы ЦБС ЮАО «Библиотека 157».</text:p>
      <text:p text:style-name="Text_20_body">В первый день акции, на выездном мероприятии возле ТЦ «Персей для детей» по адресу: ул. Россошанская, д.10 были организованы для детей фитнес-зарядка, а также проведены мастер-классы: по изготовлению книжных закладок «Волшебный цветок» и «Бабочка» в технике оригами, по изготовлению народной куклы в лоскутной технике, по скрапбугингу «Московская открытка».    </text:p>
      <text:p text:style-name="Text_20_body">           Любой житель Москвы может помочь семьям, которые оказались в трудной ситуации и проявить милосердие.</text:p>
      <text:p text:style-name="Text_20_body">            Пункт приема вещей будет находиться по адресу: ул. Чертановская, д.60 (ГБУ ТЦСО «Чертаново» филиал «Чертаново Южное»). Приему подлежат новые вещи, канцелярские товары, спортинвентарь, школьно-письменные принадлежности, игрушки, развивающие игры.</text:p>
      <text:p text:style-name="Text_20_body"> </text:p>
      <text:p text:style-name="Text_20_body"> </text:p>
      <text:p text:style-name="Text_20_body">  </text:p>
      <text:p text:style-name="Text_20_body"> </text:p>
      <text:p text:style-name="Text_20_body">  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531272.html" office:name=""><text:span text:style-name="Definition">http://chertanovo-juzhnoe.mos.ru/organization-of-leisure-social-educational-health-improving-and-sports-work-with-the-population-at-t/detail/75312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30T10:47:56Z</meta:creation-date>
    <dc:date>2023-11-30T10:47:56Z</dc:date>
  </office:meta>
</office:document-meta>
</file>