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езопасное-лето-продолжается"/>Безопасное лето продолжается!<text:bookmark-end text:name="безопасное-лето-продолжается"/></text:h>
      <text:p text:style-name="First_20_paragraph">22.08.2018</text:p>
      <text:p text:style-name="Text_20_body">«Московская смена» побывала в гостях у спасателей на воде. Детей, участвующих в программе активного детского отдых «Московская смена-2018» из центра социального обслуживания «Коломенское» с огромным удовольствием встретил начальник поисково-спасательной станции «Царицыно» Игорь Куряков для проведения экскурсии.</text:p>
      <text:p text:style-name="Text_20_body">  Ведущий специалист 1 класса  Московской городской поисково-спасательной службы на водных объектах Татьяна Глушкова рассказала ребятам, как оказать первую помощь пострадавшим. Дети смогли  потренироваться на манекене в оказании сердечно-лёгочной реанимации и попробовали бросить спасательный круг в цель.</text:p>
      <text:p text:style-name="Text_20_body">В ходе мероприятия ребята не только узнали о мерах безопасности на воде в летний период, но и смогли примерить настоящее спасательное снаряжение.</text:p>
      <text:p text:style-name="Text_20_body">Ребятам эта экскурсия очень понравилась и полученные знания запомнятся надолго.Они увидели настоящих спасателей и много узнали об этой сложной профессии из первых уст.</text:p>
      <text:p text:style-name="Text_20_body">  Особенно впечатлил детей рассказ спасателя 3 класса Эдуарда Хлебникова, о том, как проходят спасательные операции на воде в летний период.</text:p>
      <text:p text:style-name="Text_20_body">  К слову, некоторые ребята  настолько заинтересовались этой работой, что начали задумываться о том, как поступить в колледж на обучение по специальности «Спасатель».</text:p>
      <text:p text:style-name="Text_20_body"><text:bookmark text:name="id__GoBack"/>  </text:p>
      <text:p text:style-name="Text_20_body"><text:line-break/></text:p>
      <text:p text:style-name="Text_20_body"> </text:p>
      <text:p text:style-name="Text_20_body"> 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detail/7524264.html" office:name=""><text:span text:style-name="Definition">http://chertanovo-juzhnoe.mos.ru/organization-of-leisure-social-educational-health-improving-and-sports-work-with-the-population-at-t/detail/752426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4T18:47:48Z</meta:creation-date>
    <dc:date>2023-05-14T18:47:48Z</dc:date>
  </office:meta>
</office:document-meta>
</file>