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б-158.-анонс-мероприятия-10.08.18"/>ДБ №158. АНОНС мероприятия 10.08.18<text:bookmark-end text:name="дб-158.-анонс-мероприятия-10.08.18"/></text:h>
      <text:p text:style-name="First_20_paragraph">07.08.2018</text:p>
      <text:p text:style-name="Text_20_body"><text:span text:style-name="T1">Учреждение:</text:span> ГБУК г. Москвы "ЦБС ЮАО"</text:p>
      <text:p text:style-name="Text_20_body"><text:span text:style-name="T1">Название мероприятия:</text:span> Праздники на святой Руси. Яблочный Спас "Волшебное яблочко"</text:p>
      <text:p text:style-name="Text_20_body"><text:span text:style-name="T1">Место проведения</text:span>: Детская библиотека №158</text:p>
      <text:p text:style-name="Text_20_body"><text:span text:style-name="T1">Адрес проведения</text:span>: ул.Дорожная, д. 20, к.1</text:p>
      <text:p text:style-name="Text_20_body"><text:span text:style-name="T1">Дата проведения:</text:span> 10 августа 2018 г.</text:p>
      <text:p text:style-name="Text_20_body"><text:span text:style-name="T1">Время проведения</text:span>: 13:00 – 14:00</text:p>
      <text:p text:style-name="Text_20_body"><text:span text:style-name="T1">Основная часть сообщения:</text:span></text:p>
      <text:p text:style-name="Text_20_body">10 августа с 13:00-14:00 Детская библиотека №158 приглашает всех желающих  на интерактивную программу в рамках Плана Летних Чтений "Садовые истории" — "Волшебное яблочко. Праздники на святой Руси. Яблочный Спас".</text:p>
      <text:p text:style-name="Text_20_body">В библиотеке состоится интерактивная программа, посвященная православному празднику – Преображению Господне или Яблочному Спасу. Библиотекарь расскажет, как праздновали Яблочный Спас на Руси, дети и родители узнают историю этого православного и народного праздника, примут участие в необычной "яблочной" викторине, познакомятся с  выставкой "Православные праздники. Яблочный Спас", на которой будет представлена литература по истории праздника, и всё,  что посвящено этому замечательному и полезному фрукту – яблоку: сказки как русские народные, так и авторские, фруктовые сказки, загадки, пословицы, поговорки и т.п. Ребята вспомнят сказки, где упоминается этот фрукт, посмотрят отрывки из м/ф "Мешок яблок" и " Крошечка-Хаврошечка". Всех гостей ждет угощение из яблок!</text:p>
      <text:p text:style-name="Text_20_body">Возрастной ценз: 0+</text:p>
      <text:p text:style-name="Text_20_body">Мероприятие бесплатное</text:p>
      <text:p text:style-name="Text_20_body">Вход свободный.</text:p>
      <text:p text:style-name="Text_20_body">Ссылка на регистрацию: -</text:p>
      <text:p text:style-name="Text_20_body">Телефон для справок: +7 495 382 38 42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493934.html" office:name=""><text:span text:style-name="Definition">http://chertanovo-juzhnoe.mos.ru/organization-of-leisure-social-educational-health-improving-and-sports-work-with-the-population-at-t/detail/749393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21:39:09Z</meta:creation-date>
    <dc:date>2023-06-08T21:39:09Z</dc:date>
  </office:meta>
</office:document-meta>
</file>