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1.0in" fo:margin-right="0in" fo:text-indent="0in" style:auto-text-indent="false"/>
    </style:style>
    <style:style style:name="P3" style:family="paragraph" style:parent-style-name="Quotations">
      <style:paragraph-properties fo:margin-left="1.5in" fo:margin-right="0in" fo:text-indent="0in" style:auto-text-indent="false"/>
    </style:style>
  </office:automatic-styles>
  <office:body>
    <office:text>
      <text:h text:style-name="Heading_20_3" text:outline-level="3"><text:bookmark-start text:name="детская-библиотека-158"/>ДЕТСКАЯ БИБЛИОТЕКА № 158<text:bookmark-end text:name="детская-библиотека-158"/></text:h>
      <text:p text:style-name="First_20_paragraph">30.07.2018</text:p>
      <text:p text:style-name="P3">С 1 АВГУСТА ОТКРЫВАЕТ  НАБОР В ГРУППЫ НА ЗАНЯТИЯ В:</text:p>
      <text:p text:style-name="First_20_paragraph"><text:line-break/>Кружок творчества «Оч-умелые ручки» для детей от 4 лет <text:line-break/>Кружок рисования «Волшебная кисточка» для детей от 3 лет<text:line-break/>Творческую студию «Академический рисунок» для детей от 6 лет <text:line-break/>Кружок оригами «Живая бумага» для детей от 8 лет<text:line-break/>Кружок для детей от 3 лет и родителей «Читальня Домовёнка Кузи»<text:line-break/>«Театр танца» для детей от 6 лет<text:line-break/>Студия раннего развития «Ладошки» для детей от 3,5 лет<text:line-break/>Кружок рукоделия «Крючок чародей для взрослых и детей» <text:line-break/>«Умник» занятия для детей от 6 лет<text:line-break/>«Ментальная арифметика» для детей от 4 лет<text:line-break/>«Детский фитнес» для детей от 3 лет <text:line-break/>«Песочная фантазия» для детей от 4 лет<text:line-break/>Курсы ораторского и актерского мастерства «Ораторис» <text:line-break/><text:line-break/>Мы приглашаем детей и взрослых в увлекательный мир -<text:line-break/>мир знания и творчества. <text:line-break/><text:line-break/>Записаться на занятия можно и нужно <text:line-break/>по телефону: 8-495-382-38-42<text:line-break/>по адресу: ул. Дорожная,20-1,<text:line-break/>по электронной почте: 158libzav@cbsuao.ru,<text:line-break/>через страницы в социальных сетях.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477494.html" office:name=""><text:span text:style-name="Definition">http://chertanovo-juzhnoe.mos.ru/organization-of-leisure-social-educational-health-improving-and-sports-work-with-the-population-at-t/detail/747749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7T18:23:04Z</meta:creation-date>
    <dc:date>2024-10-07T18:23:04Z</dc:date>
  </office:meta>
</office:document-meta>
</file>