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медиаплан-мероприятий-с-19-25.03.2018-г.-чертаново-южное"/>Медиаплан мероприятий с 19-25.03.2018 г. Чертаново Южное<text:bookmark-end text:name="медиаплан-мероприятий-с-19-25.03.2018-г.-чертаново-южное"/></text:h>
      <text:p text:style-name="First_20_paragraph">06.03.2018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>
            <text:p text:style-name="Table_20_Contents">Дата мероприятия</text:p>
          </table:table-cell>
          <table:table-cell table:style-name="TableRowCell" office:value-type="string">
            <text:p text:style-name="Table_20_Contents">Название информационного материала</text:p>
          </table:table-cell>
          <table:table-cell table:style-name="TableRowCell" office:value-type="string">
            <text:p text:style-name="Table_20_Contents">Краткое описание информационного материала, основные тезисы информационного материала</text:p>
          </table:table-cell>
          <table:table-cell table:style-name="TableRowCell" office:value-type="string">
            <text:p text:style-name="Table_20_Contents">Участники</text:p>
          </table:table-cell>
          <table:table-cell table:style-name="TableRowCell" office:value-type="string">
            <text:p text:style-name="Table_20_Contents">Место проведения (если есть)</text:p>
          </table:table-cell>
          <table:table-cell table:style-name="TableRowCell" office:value-type="string">
            <text:p text:style-name="Table_20_Contents">Участие СМИ (если планируется)</text:p>
          </table:table-cell>
          <table:table-cell table:style-name="TableRowCell" office:value-type="string">
            <text:p text:style-name="Table_20_Contents">Примечания</text:p>
          </table:table-cell>
        </table:table-row>
        <table:table-row>
          <table:table-cell table:style-name="TableRowCell" office:value-type="string">
            <text:p text:style-name="Table_20_Contents">22.03.2018</text:p>
            <text:p text:style-name="Table_20_Contents">14.00</text:p>
          </table:table-cell>
          <table:table-cell table:style-name="TableRowCell" office:value-type="string">
            <text:p text:style-name="Table_20_Contents">Товарищеская встреча по Мини футболу, в рамках «Весенних каникул»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ГБОУ Школа № 657 по адресу: ул. Подольских Курсантов, 18-б</text:p>
          </table:table-cell>
          <table:table-cell table:style-name="TableRowCell" office:value-type="string">
            <text:p text:style-name="Table_20_Contents">--</text:p>
          </table:table-cell>
          <table:table-cell table:style-name="TableRowCell" office:value-type="string">
            <text:p text:style-name="Table_20_Contents">-</text:p>
          </table:table-cell>
        </table:table-row>
        <table:table-row>
          <table:table-cell table:style-name="TableRowCell" office:value-type="string">
            <text:p text:style-name="Table_20_Contents">23.03.2018</text:p>
            <text:p text:style-name="Table_20_Contents">15.00</text:p>
          </table:table-cell>
          <table:table-cell table:style-name="TableRowCell" office:value-type="string">
            <text:p text:style-name="Table_20_Contents">«Веселые старты» для учащихся младших классов, посвященные Весенним каникулам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ГБОУ Школа № 629 по адресу: Варшавское шоссе, 156-б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-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184345.html" office:name=""><text:span text:style-name="Definition">http://chertanovo-juzhnoe.mos.ru/organization-of-leisure-social-educational-health-improving-and-sports-work-with-the-population-at-t/detail/718434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2T19:06:02Z</meta:creation-date>
    <dc:date>2024-02-22T19:06:02Z</dc:date>
  </office:meta>
</office:document-meta>
</file>