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иблиотечные-понедельники"/>" Библиотечные понедельники"<text:bookmark-end text:name="библиотечные-понедельники"/></text:h>
      <text:p text:style-name="First_20_paragraph">22.02.2018</text:p>
      <text:p text:style-name="Text_20_body">С февраля 2018 Детская библиотека № 158 совместно со школой № 657 организовала " Библиотечные понедельники", форма проведения познавательная беседа для будущих первоклассников. Ребята, которые 1 сентября пойдут в школу, приходят в библиотеку на познавательную экскурсию. Дошколята с интересом слушаю об истории развития библиотеки, что такое библиотека и самое главное для чего и зачем нужно приходить в библиотек. В завершении мероприятия, маленькие непоседы смотрят короткометражный мультик " ЙОКо в библиотеке". Многие, возвращаются уже с родителями, чтобы записаться в библиотеку, получить читательский билет и взять для домашнего прочтения книгу.</text:p>
      <text:p text:style-name="Text_20_body"><text:line-break/></text:p>
      <text:p text:style-name="Text_20_body">Адрес страницы: <text:a xlink:type="simple" xlink:href="http://chertanovo-juzhnoe.mos.ru/organization-of-leisure-social-educational-health-improving-and-sports-work-with-the-population-at-t/detail/7165279.html" office:name=""><text:span text:style-name="Definition">http://chertanovo-juzhnoe.mos.ru/organization-of-leisure-social-educational-health-improving-and-sports-work-with-the-population-at-t/detail/7165279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4T17:23:09Z</meta:creation-date>
    <dc:date>2023-09-14T17:23:09Z</dc:date>
  </office:meta>
</office:document-meta>
</file>