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огодние-приключения-в-библиотеках-чертаново-южное"/>Новогодние приключения в библиотеках Чертаново Южное!<text:bookmark-end text:name="новогодние-приключения-в-библиотеках-чертаново-южное"/></text:h>
      <text:p text:style-name="First_20_paragraph">09.01.2018</text:p>
      <text:p text:style-name="Text_20_body">2-8 января 2018 в Детской библиотеке № 158 прошла бесплатная новогодняя раус-программа " Новогодние приключения в библиотеках юга Москвы". В программе были творческие мастер-классы, интересные в квест-игры, литературные презентации, а так же кукольный театр. Ежедневно детей поздравляли Дед мороз и снегурочка.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7076711.html" office:name=""><text:span text:style-name="Definition">http://chertanovo-juzhnoe.mos.ru/organization-of-leisure-social-educational-health-improving-and-sports-work-with-the-population-at-t/detail/707671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1:14:18Z</meta:creation-date>
    <dc:date>2023-05-25T11:14:18Z</dc:date>
  </office:meta>
</office:document-meta>
</file>