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детской-библиотеке-158-новые-поступления-книг"/>В Детской библиотеке № 158 новые поступления книг!<text:bookmark-end text:name="в-детской-библиотеке-158-новые-поступления-книг"/></text:h>
      <text:p text:style-name="First_20_paragraph">09.01.2018</text:p>
      <text:p text:style-name="Text_20_body">В Детской библиотеке № 158 новые поступления книг! Приглашаем детей и взрослых к чтению!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7076681.html" office:name=""><text:span text:style-name="Definition">http://chertanovo-juzhnoe.mos.ru/organization-of-leisure-social-educational-health-improving-and-sports-work-with-the-population-at-t/detail/707668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4T12:03:53Z</meta:creation-date>
    <dc:date>2023-05-14T12:03:53Z</dc:date>
  </office:meta>
</office:document-meta>
</file>