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чера-состоялось-поздравление-нашего-ветерана-фокиной-валентины-анатольевны"/>Вчера состоялось поздравление нашего ветерана Фокиной Валентины Анатольевны!<text:bookmark-end text:name="вчера-состоялось-поздравление-нашего-ветерана-фокиной-валентины-анатольевны"/></text:h>
      <text:p text:style-name="First_20_paragraph">06.12.2017</text:p>
      <text:p text:style-name="Text_20_body">Вчера состоялось поздравление ветерана Великой отечественной войны проживающей в районе Чертаново Южное - Фокиной Валентины Анатольевны! Валентина Анатольевна родилась 21 июля 1926 года и волею судеб, так же как и многие другие ветераны, защищала нашу родину и ее столицу Москву участвуя в ВОВ. И в связи с 76 годовщиной битвы под Москвой, глава управы района Чертаново Южное Щербаков Николай Викторович вместе с заместителем по взаимодействию с населением Еленой Тереховой, поздравили Валетину Анатольевну! Долгих лет Вам наши ветераны! Помним и гордимся вашим подвигом!!!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019162.html" office:name=""><text:span text:style-name="Definition">http://chertanovo-juzhnoe.mos.ru/organization-of-leisure-social-educational-health-improving-and-sports-work-with-the-population-at-t/detail/701916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2T08:42:01Z</meta:creation-date>
    <dc:date>2023-11-22T08:42:01Z</dc:date>
  </office:meta>
</office:document-meta>
</file>