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0922*"/>
    </style:style>
    <style:style style:name="Table1.B" style:family="table-column">
      <style:table-column-properties style:rel-column-width="10922*"/>
    </style:style>
    <style:style style:name="Table1.C" style:family="table-column">
      <style:table-column-properties style:rel-column-width="10922*"/>
    </style:style>
    <style:style style:name="Table1.D" style:family="table-column">
      <style:table-column-properties style:rel-column-width="10922*"/>
    </style:style>
    <style:style style:name="Table1.E" style:family="table-column">
      <style:table-column-properties style:rel-column-width="10922*"/>
    </style:style>
    <style:style style:name="Table1.F" style:family="table-column">
      <style:table-column-properties style:rel-column-width="10922*"/>
    </style:style>
  </office:automatic-styles>
  <office:body>
    <office:text>
      <text:h text:style-name="Heading_20_3" text:outline-level="3"><text:bookmark-start text:name="план-основных-спортивно--массовых-мероприятий-гбу-чертаново-южное-посвященные-празднованию-нового-2018-года-и-рождества-христова"/>План основных спортивно- массовых мероприятий ГБУ «Чертаново Южное», посвященные празднованию Нового 2018 года и Рождества Христова<text:bookmark-end text:name="план-основных-спортивно--массовых-мероприятий-гбу-чертаново-южное-посвященные-празднованию-нового-2018-года-и-рождества-христова"/></text:h>
      <text:p text:style-name="First_20_paragraph">17.11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Название мероприятия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  <table:table-cell table:style-name="TableRowCell" office:value-type="string">
            <text:p text:style-name="Table_20_Contents"><text:span text:style-name="T1">Ответственный</text:span></text:p>
            <text:p text:style-name="Table_20_Contents"><text:span text:style-name="T1">за проведение</text:span></text:p>
          </table:table-cell>
        </table:table-row>
        <table:table-row>
          <table:table-cell table:style-name="TableRowCell" office:value-type="string">
            <text:p text:style-name="Table_20_Contents">1.       </text:p>
          </table:table-cell>
          <table:table-cell table:style-name="TableRowCell" office:value-type="string">
            <text:p text:style-name="Table_20_Contents">Спортивный праздник, посвященный «Новому году»</text:p>
          </table:table-cell>
          <table:table-cell table:style-name="TableRowCell" office:value-type="string">
            <text:p text:style-name="Table_20_Contents">23.12.2017</text:p>
            <text:p text:style-name="Table_20_Contents"> 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Спортивная площадка по адресу: ул. Чертановская, 58-2</text:p>
          </table:table-cell>
          <table:table-cell table:style-name="TableRowCell" office:value-type="string">
            <text:p text:style-name="Table_20_Contents">Хлякин А.А.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.       </text:p>
          </table:table-cell>
          <table:table-cell table:style-name="TableRowCell" office:value-type="string">
            <text:p text:style-name="Table_20_Contents">«Ледовая дискотека», посвященная «Новому году», с привлечением активных жителей и молодежи района</text:p>
          </table:table-cell>
          <table:table-cell table:style-name="TableRowCell" office:value-type="string">
            <text:p text:style-name="Table_20_Contents">26.12.2017</text:p>
            <text:p text:style-name="Table_20_Contents"> 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Спортивная площадка по адресу: ул. Россошанская, 6-10</text:p>
          </table:table-cell>
          <table:table-cell table:style-name="TableRowCell" office:value-type="string">
            <text:p text:style-name="Table_20_Contents">Филонов А.И.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.       </text:p>
          </table:table-cell>
          <table:table-cell table:style-name="TableRowCell" office:value-type="string">
            <text:p text:style-name="Table_20_Contents">«Зимние забавы» для детей и подростков, посвященные «Новому году»</text:p>
          </table:table-cell>
          <table:table-cell table:style-name="TableRowCell" office:value-type="string">
            <text:p text:style-name="Table_20_Contents">28.12.2017</text:p>
            <text:p text:style-name="Table_20_Contents"> </text:p>
          </table:table-cell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Спортивная площадка по адресу: ул. Чертановская, 58-2</text:p>
          </table:table-cell>
          <table:table-cell table:style-name="TableRowCell" office:value-type="string">
            <text:p text:style-name="Table_20_Contents">Брусков А.Е.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.       </text:p>
          </table:table-cell>
          <table:table-cell table:style-name="TableRowCell" office:value-type="string">
            <text:p text:style-name="Table_20_Contents">Товарищеская встреча по Волейболу, среди молодежи района, посвященная «Новому году»</text:p>
          </table:table-cell>
          <table:table-cell table:style-name="TableRowCell" office:value-type="string">
            <text:p text:style-name="Table_20_Contents">28.12.2017</text:p>
            <text:p text:style-name="Table_20_Contents"> </text:p>
          </table:table-cell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ГБОУ Школа №657, корпус 2 по адресу: ул. Подольских Курсантов, д.18-Б</text:p>
          </table:table-cell>
          <table:table-cell table:style-name="TableRowCell" office:value-type="string">
            <text:p text:style-name="Table_20_Contents">Елисеев П.И.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5.       </text:p>
          </table:table-cell>
          <table:table-cell table:style-name="TableRowCell" office:value-type="string">
            <text:p text:style-name="Table_20_Contents">«Веселые старты» среди детей и подростков, посвященные «Новому году!»</text:p>
          </table:table-cell>
          <table:table-cell table:style-name="TableRowCell" office:value-type="string">
            <text:p text:style-name="Table_20_Contents">03.01.2018</text:p>
            <text:p text:style-name="Table_20_Contents"> 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ОУ Школа № 629 по адресу: Варшавское шоссе, 156-б</text:p>
          </table:table-cell>
          <table:table-cell table:style-name="TableRowCell" office:value-type="string">
            <text:p text:style-name="Table_20_Contents">Парубец М.Б.</text:p>
          </table:table-cell>
        </table:table-row>
        <table:table-row>
          <table:table-cell table:style-name="TableRowCell" office:value-type="string">
            <text:p text:style-name="Table_20_Contents">6.       </text:p>
          </table:table-cell>
          <table:table-cell table:style-name="TableRowCell" office:value-type="string">
            <text:p text:style-name="Table_20_Contents">Соревнования по Биатлону, среди детей и подростков, посвященные «Рождеству Христову»</text:p>
          </table:table-cell>
          <table:table-cell table:style-name="TableRowCell" office:value-type="string">
            <text:p text:style-name="Table_20_Contents">06.01.2018</text:p>
            <text:p text:style-name="Table_20_Contents"> 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Лыжная трасса по адресу: ул. Академика Янгеля, 14-3</text:p>
          </table:table-cell>
          <table:table-cell table:style-name="TableRowCell" office:value-type="string">
            <text:p text:style-name="Table_20_Contents">Чукедова Е.В.</text:p>
          </table:table-cell>
        </table:table-row>
        <table:table-row>
          <table:table-cell table:style-name="TableRowCell" office:value-type="string">
            <text:p text:style-name="Table_20_Contents">7.       </text:p>
          </table:table-cell>
          <table:table-cell table:style-name="TableRowCell" office:value-type="string">
            <text:p text:style-name="Table_20_Contents">Соревнования по Флорболу среди детей и подростков, посвященные «Рождеству Христову»</text:p>
          </table:table-cell>
          <table:table-cell table:style-name="TableRowCell" office:value-type="string">
            <text:p text:style-name="Table_20_Contents">06.01.2018</text:p>
            <text:p text:style-name="Table_20_Contents"> 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ГБОУ Школа № 629 по адресу: Варшавское шоссе, 156-б</text:p>
          </table:table-cell>
          <table:table-cell table:style-name="TableRowCell" office:value-type="string">
            <text:p text:style-name="Table_20_Contents">Филонов А.И.</text:p>
          </table:table-cell>
        </table:table-row>
        <table:table-row>
          <table:table-cell table:style-name="TableRowCell" office:value-type="string">
            <text:p text:style-name="Table_20_Contents">8.       </text:p>
          </table:table-cell>
          <table:table-cell table:style-name="TableRowCell" office:value-type="string">
            <text:p text:style-name="Table_20_Contents">Ледовая дискотека, посвященная «Рождеству Христову», с привлечением активных жителей и молодежи района</text:p>
          </table:table-cell>
          <table:table-cell table:style-name="TableRowCell" office:value-type="string">
            <text:p text:style-name="Table_20_Contents">07.01.2018</text:p>
            <text:p text:style-name="Table_20_Contents"> 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Искусственный каток по адресу: ул. Россошанская, 6-10</text:p>
          </table:table-cell>
          <table:table-cell table:style-name="TableRowCell" office:value-type="string">
            <text:p text:style-name="Table_20_Contents">Хлякин А.А.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<text:span text:style-name="T1">ИТОГО: 8</text:span>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<text:span text:style-name="T1">219</text:span>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</table:table>
      <text:p text:style-name="First_20_paragraph"><text:span text:style-name="T1"> </text:span></text:p>
      <text:p text:style-name="Text_20_body"><text:span text:style-name="T1"> </text:span> Общее количество мероприятий - 8, общее количество участников – 219 чел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6981202.html" office:name=""><text:span text:style-name="Definition">http://chertanovo-juzhnoe.mos.ru/organization-of-leisure-social-educational-health-improving-and-sports-work-with-the-population-at-t/detail/69812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07:53:11Z</meta:creation-date>
    <dc:date>2023-08-11T07:53:11Z</dc:date>
  </office:meta>
</office:document-meta>
</file>