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я-в-плане-на-ноябрь-2017-от-библиотеки-158"/>Изменения в плане на ноябрь 2017 от библиотеки 158<text:bookmark-end text:name="изменения-в-плане-на-ноябрь-2017-от-библиотеки-158"/></text:h>
      <text:p text:style-name="First_20_paragraph">30.10.2017</text:p>
      <text:p text:style-name="Text_20_body">1. 08.11.17 "Волшебница из Щвеции". Игра-викторина к юбилею А.Лингрен вместо состоится с 12.30-13.15<text:line-break/></text:p>
      <text:section text:name="style_15091059760000000594_BODY_mailru_css_attribute_postfixda79da4bfce64fd256a596fce505d437">
        <text:p text:style-name="Text_20_body">2. 15.11.17 "Гостинец с ярмарки - медовый пряник". Фольклорные посиделки вместо состоятся с 17.00<text:line-break/>3. "Пусть всегда будет мама". Конкурсно-игровая программа к Дню Матери состоится 22.11.17 с 16.40-17.20<text:line-break/>4. "Именинный пряник" Информ. минутка + мастер-класс вместо состоится 29.11.17 с 17.00<text:line-break/></text:p>
      </text:section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6945900.html" office:name=""><text:span text:style-name="Definition">http://chertanovo-juzhnoe.mos.ru/organization-of-leisure-social-educational-health-improving-and-sports-work-with-the-population-at-t/detail/694590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9:11:43Z</meta:creation-date>
    <dc:date>2023-08-15T19:11:43Z</dc:date>
  </office:meta>
</office:document-meta>
</file>