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тская-библиотека-158-приглашает-в-кружок-вязального-мастерства"/>Детская библиотека №158 приглашает в кружок вязального мастерства<text:bookmark-end text:name="детская-библиотека-158-приглашает-в-кружок-вязального-мастерства"/></text:h>
      <text:p text:style-name="First_20_paragraph">28.08.2017</text:p>
      <text:p text:style-name="Text_20_body"><text:line-break/></text:p>
      <text:p text:style-name="Text_20_body">Адрес страницы: <text:a xlink:type="simple" xlink:href="http://chertanovo-juzhnoe.mos.ru/organization-of-leisure-social-educational-health-improving-and-sports-work-with-the-population-at-t/detail/6799044.html" office:name=""><text:span text:style-name="Definition">http://chertanovo-juzhnoe.mos.ru/organization-of-leisure-social-educational-health-improving-and-sports-work-with-the-population-at-t/detail/679904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05T22:17:20Z</meta:creation-date>
    <dc:date>2024-01-05T22:17:20Z</dc:date>
  </office:meta>
</office:document-meta>
</file>