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дню-окончания-второй-мировой-войны"/>2 сентября — Дню окончания Второй мировой войны<text:bookmark-end text:name="сентября-дню-окончания-второй-мировой-войны"/></text:h>
      <text:p text:style-name="First_20_paragraph">28.08.2017</text:p>
      <text:p text:style-name="Text_20_body">В районе Чертаново Южное пройдут показательные выступления действующих российских спортсменов по кинологическому спорту и спортивно-прикладному собаководству, а также кинологов-сотрудников полиции г. Москвы приуроченные к 2 сентября — Дню окончания Второй мировой войны Организаторы: Российская федерация спортивно-прикладного собаководства Российская лига кинологов Федерация кинологического спорта города Москвы Место проведения пустырь у торца дома 20 к. 1 по Дорожной улице Начало в 12-00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6799028.html" office:name=""><text:span text:style-name="Definition">http://chertanovo-juzhnoe.mos.ru/organization-of-leisure-social-educational-health-improving-and-sports-work-with-the-population-at-t/detail/679902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09:44Z</meta:creation-date>
    <dc:date>2025-04-10T03:09:44Z</dc:date>
  </office:meta>
</office:document-meta>
</file>