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медиа-план-с-21-августа-по-27-августа-2017-года"/>Медиа-план с 21 августа по 27 августа 2017 года<text:bookmark-end text:name="медиа-план-с-21-августа-по-27-августа-2017-года"/></text:h>
      <text:p text:style-name="First_20_paragraph">14.08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Турнир по тхэквондо</text:p>
          </table:table-cell>
          <table:table-cell table:style-name="TableRowCell" office:value-type="string">
            <text:p text:style-name="Table_20_Contents"> </text:p>
            <text:p text:style-name="Table_20_Contents">23.08.2017</text:p>
            <text:p text:style-name="Table_20_Contents">19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Спортивный клуб «Таеквон», Варшавское ш.154А</text:p>
          </table:table-cell>
        </table:table-row>
        <table:table-row>
          <table:table-cell table:style-name="TableRowCell" office:value-type="string">
            <text:p text:style-name="Table_20_Contents">Турнир по армспорту</text:p>
          </table:table-cell>
          <table:table-cell table:style-name="TableRowCell" office:value-type="string">
            <text:p text:style-name="Table_20_Contents"> </text:p>
            <text:p text:style-name="Table_20_Contents">25.08.2017</text:p>
            <text:p text:style-name="Table_20_Contents">19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Спортивный клуб,    ул.Россошанская дом 4 корп.5</text:p>
          </table:table-cell>
        </table:table-row>
        <table:table-row>
          <table:table-cell table:style-name="TableRowCell" office:value-type="string">
            <text:p text:style-name="Table_20_Contents">Соревнования по Гандболу среди подростков</text:p>
          </table:table-cell>
          <table:table-cell table:style-name="TableRowCell" office:value-type="string">
            <text:p text:style-name="Table_20_Contents">25.08.2017</text:p>
            <text:p text:style-name="Table_20_Contents">17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Спортивная площадка по адресу: Варшавское шоссе, 152-7</text:p>
          </table:table-cell>
        </table:table-row>
        <table:table-row>
          <table:table-cell table:style-name="TableRowCell" office:value-type="string">
            <text:p text:style-name="Table_20_Contents">Товарищеская встреча  по Пейнтболу</text:p>
          </table:table-cell>
          <table:table-cell table:style-name="TableRowCell" office:value-type="string">
            <text:p text:style-name="Table_20_Contents">27.08.2017</text:p>
            <text:p text:style-name="Table_20_Contents">17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Территория ГБОУ СОШ №629 по адресу Варшавское шоссе 156-б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6691351.html" office:name=""><text:span text:style-name="Definition">http://chertanovo-juzhnoe.mos.ru/organization-of-leisure-social-educational-health-improving-and-sports-work-with-the-population-at-t/detail/669135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9:22:18Z</meta:creation-date>
    <dc:date>2023-05-16T19:22:18Z</dc:date>
  </office:meta>
</office:document-meta>
</file>