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о-дню-памяти-и-скорби-22-июня-в-библиотеках-юга-москвы-пройдет-цикл-памятных-событий"/>Ко Дню памяти и скорби, 22 июня в библиотеках Юга Москвы пройдет цикл памятных событий<text:bookmark-end text:name="ко-дню-памяти-и-скорби-22-июня-в-библиотеках-юга-москвы-пройдет-цикл-памятных-событий"/></text:h>
      <text:p text:style-name="First_20_paragraph">21.06.2017</text:p>
      <text:p text:style-name="Text_20_body"><text:span text:style-name="T1">«Лучшие книги о войне»</text:span></text:p>
      <text:p text:style-name="Text_20_body">22 июня в Центральной библиотеке №136 им. Л.Н. Толстого пройдет обзор по книжно-иллюстративной выставке "Лучшие книги о войне".</text:p>
      <text:p text:style-name="Text_20_body">Тема Великой Отечественной, появившись с самого начала войны в отечественной литературе, до сих пор волнует как писателей, так и читателей. К сожалению, постепенно уходят из жизни авторы, которые знали о войне не понаслышке, но они оставили для нас в талантливых произведениях своё проникновенное видение событий, сумев передать атмосферу горьких, ужасных лет. В этот день прочтите хорошую книгу о войне. В Центральной библиотеке №136 им. Л.Н. Толстого будет организована выставка «Лучшие книги о войне». Это книги известных русских писателей, таких как: И. Эренбург, А. Твардовский, Б. Васильев, Эм. Казакевич, А. Фадеев.</text:p>
      <text:p text:style-name="Text_20_body">На выставке будут представлены книги С.Алексеева из серии «Великие битвы Великой войны» и сборники рассказов, такие как «Трагедия и подвиг», где соединились проза, поэзия и публицистика о Великой Отечественной войне, хроника событий. Сборники стихов поэтов-фронтовиков, а также поэтов послевоенного поколения, посвященные Великой Отечественной войне, мужеству, героизму, воинской славе и Великой Победе. Среди авторов - К. Симонов, В. Катаев, В. Астафьев, В. Гроссман. Также будут представлены исторические книги о войне, такие как «Девичий батальон» Т.Репиной, «Брестская крепость» С. Смирнова и другие. По выставке будет проведен обзор. Выставка продлиться до конца месяца. В этот день будут звучать «Песни военных лет» Д.Хворостовского по видео.</text:p>
      <text:p text:style-name="Text_20_body">Вход свободный.</text:p>
      <text:p text:style-name="Text_20_body"><text:span text:style-name="T1">Ведущая</text:span> - Наталья Бабинская, заведующая отделом.</text:p>
      <text:p text:style-name="Text_20_body"><text:span text:style-name="T1">Дата проведения:</text:span> 22 июня 2017 г.</text:p>
      <text:p text:style-name="Text_20_body"><text:span text:style-name="T1">Время проведения:</text:span> 14.00</text:p>
      <text:p text:style-name="Text_20_body"><text:span text:style-name="T1">Место проведения:</text:span> ГБУК г. Москвы «ЦБС ЮАО» Центральная библиотека № 136 имени Л.Н.Толстого (Коломенский проезд, д. 21)</text:p>
      <text:p text:style-name="Text_20_body"><text:span text:style-name="T1">Возрастные ограничения:</text:span> 12+</text:p>
      <text:p text:style-name="Text_20_body"><text:span text:style-name="T1">Телефон:</text:span> 8 (499) 616-44-11</text:p>
      <text:p text:style-name="Text_20_body"><text:span text:style-name="T1">«Они сражались за Родину»</text:span></text:p>
      <text:p text:style-name="Text_20_body">22 июня в ознаменование годовщины начала Великой Отечественной войны (1941-1945 гг.) в России ежегодно отмечается День памяти и скорби. К этому событию в Центральной библиотеке N136 им. Л.Н. Толстого будет организована книжно-иллюстративная выставка с документальными сведениями о первом – самом тяжёлом для страны этапе войны. Кроме того, вниманию читателей будут предложены произведения российских классиков, посвящённые Великой Отечественной войне (1941-1945 гг.).</text:p>
      <text:p text:style-name="Text_20_body">24 июня в 15.00 будет проведен краткий обзор книг по выставке.</text:p>
      <text:p text:style-name="Text_20_body">Вход свободный.</text:p>
      <text:p text:style-name="Text_20_body"><text:span text:style-name="T1">Дата проведения:</text:span> 20.06.2017-30.06.2017</text:p>
      <text:p text:style-name="Text_20_body"><text:span text:style-name="T1">Часы посещения выставки:</text:span> ВТ-СБ 10.00-22.00; ВС – 10.00-20.00</text:p>
      <text:p text:style-name="Text_20_body"><text:span text:style-name="T1">Место проведения:</text:span> ГБУК Москвы «ЦБС ЮАО» библиотека N136 им. Л.Н. Толстого (пр-т Андропова, д.38)</text:p>
      <text:p text:style-name="Text_20_body"><text:span text:style-name="T1">Возрастные ограничения:</text:span> 16+</text:p>
      <text:p text:style-name="Text_20_body"><text:span text:style-name="T1">Телефон:</text:span> 8 (499) 612-60-74</text:p>
      <text:p text:style-name="Text_20_body"><text:span text:style-name="T1">«Вечнная память души»</text:span></text:p>
      <text:p text:style-name="Text_20_body">Ко Дню памяти и скорби 21 июня в библиотеке №150 пройдет обзор по книжно-иллюстративной выставке – «Вечная память души». На выставке будут представлены такие издания как: «Горькое лето 41-го», «Мы все поднялись в сорок первом», «Вспомним путь боевой, что в огне прошагали», Мощанский И.Б. «Города-крепости», «Дети войны. Народная книга памяти», «Как мы пережили войну», Щукин В.Т. «Полководцы Великой Победы», Симонов К.М. «100 суток войны» и другие книги военной тематики.</text:p>
      <text:p text:style-name="Text_20_body">Вход свободный.</text:p>
      <text:p text:style-name="Text_20_body"><text:span text:style-name="T1">Дата проведения:</text:span> 21 июня 2017 г.</text:p>
      <text:p text:style-name="Text_20_body"><text:span text:style-name="T1">Время проведения:</text:span> 15:00-16:00</text:p>
      <text:p text:style-name="Text_20_body"><text:span text:style-name="T1">Место проведения:</text:span> ГБУК г. Москвы «ЦБС ЮАО» библиотека № 150 (Борисовские пруды, дом 10, кор. 5)</text:p>
      <text:p text:style-name="Text_20_body"><text:span text:style-name="T1">Возрастные ограничения</text:span>:12+</text:p>
      <text:p text:style-name="Text_20_body"><text:span text:style-name="T1">Телефон:</text:span> 8 (495) 342-51-09</text:p>
      <text:p text:style-name="Text_20_body"><text:span text:style-name="T1">«Хроника тех лет»</text:span></text:p>
      <text:p text:style-name="Text_20_body">Ко Дню памяти и скорби 21 июня в детском отделе библиотеки №150 пройдет час героя – <text:span text:style-name="T1">«Хроника тех лет».</text:span> 22 июня — день пропитанный болью, надеждой и героизмом. Эта дата знакома каждому, ведь именно в этот день началась Великая Отечественная война, унесшая тысячи жизней, забравшая близких людей, оставившая вечный след в наших сердцах и душах. Сотрудник библиотеки познакомит ребят с книгами о Великой Отечественной войне. Читатели вспомнят, каких юных Героев Великой Отечественной войны они знают и какие книги о них читали. В завершение мероприятия ребята послушают песни военных лет, ответят на вопросы викторины о героях войны.</text:p>
      <text:p text:style-name="Text_20_body">Вход свободный.</text:p>
      <text:p text:style-name="Text_20_body"><text:span text:style-name="T1">Дата проведения:</text:span> 21 июня 2017 г.</text:p>
      <text:p text:style-name="Text_20_body"><text:span text:style-name="T1">Время проведения:</text:span> 11:00-12:00</text:p>
      <text:p text:style-name="Text_20_body"><text:span text:style-name="T1">Место проведения:</text:span> ГБУК г. Москвы «ЦБС ЮАО» библиотека № 150 (ул. Ключевая, д.10, к.2)</text:p>
      <text:p text:style-name="Text_20_body"><text:span text:style-name="T1">Возрастные ограничения:</text:span> 6+</text:p>
      <text:p text:style-name="Text_20_body"><text:span text:style-name="T1">Телефон:</text:span> 8 (495) 342-53-93</text:p>
      <text:p text:style-name="Text_20_body"><text:span text:style-name="T1">«Чтобы помнили!»</text:span></text:p>
      <text:p text:style-name="Text_20_body">Ко Дню памяти и скорби 22 июня, в рамках ретроклуба <text:span text:style-name="T1">«Кумиры прошлых лет» в библиотеке №141</text:span> пройдет литературно-музыкальный вечер <text:span text:style-name="T1">«41-й: Завещано помнить».</text:span> Кмероприятию будет подготовлена выставка <text:span text:style-name="T1">«Время не властно над памятью»</text:span>. На выставке будут представлены следующие книги: Марк Солонин «22 июня или когда началась Великая Отечественная война», Барановский В.Д. «Победа в битве за Москву 1941-1942», Жук Ю.А. «Неизвестные страницы битвы за Москву», Оришев А.Б. «В августе 1941», Мощанский И.Б. «Трагедия Брестской крепости», «Как мы пережили войну», «Горькое лето 1941-го».</text:p>
      <text:p text:style-name="Text_20_body">Организаторы встречи расскажут о начале Великой Отечественной войны, на встрече прозвучат стихи и песни военных лет под аккомпанемент баяна. В мероприятии примет участие баянист Николай Миндрин. Участник Великой Отечественной войны Михаил Левашов , который поделится своими воспоминаниями о войне.</text:p>
      <text:p text:style-name="Text_20_body">Вторая часть мероприятия «Дороги» будет посвящена 95-летию со дня рождения поэта-фронтовика Льва Ивановича Ошанина. Прозвучит рассказ о жизни и творческом пути поэта. Будут показаны видеозаписи песен на стихи Льва Ошанина: «В бой за Родину!», «Ехал я из Берлина», «Дороги».</text:p>
      <text:p text:style-name="Text_20_body">Вход свободный.</text:p>
      <text:p text:style-name="Text_20_body"><text:span text:style-name="T1">Дата проведения:</text:span> 21 июня 2017 г.</text:p>
      <text:p text:style-name="Text_20_body"><text:span text:style-name="T1">Время проведения</text:span>: 14:00-16:30</text:p>
      <text:p text:style-name="Text_20_body"><text:span text:style-name="T1">Место проведения</text:span>: ГБУК г. Москвы «ЦБС ЮАО» библиотека № 141 (ул.Бакинская, д.15)</text:p>
      <text:p text:style-name="Text_20_body"><text:span text:style-name="T1">Возрастные ограничения:</text:span> 12+</text:p>
      <text:p text:style-name="Text_20_body"><text:span text:style-name="T1">Телефон:</text:span> 8 (495) 322-02-46</text:p>
      <text:p text:style-name="Text_20_body"><text:span text:style-name="T1">«Без малого четыре года…»</text:span></text:p>
      <text:p text:style-name="Text_20_body">22 июня в детской библиотеке № 156 пройдет вахта памяти, посвященная Дню памяти и скорби, началу Великой Отечественной войны (1941-1945 гг.).</text:p>
      <text:p text:style-name="Text_20_body">На вахте памяти дети младшего и среднего школьного возраста познакомятся с одним из самых тяжелых периодов в истории мира.</text:p>
      <text:p text:style-name="Text_20_body">В программе: чтение детьми отрывков из писем фронтовиков «Письма военной поры», знакомство с картинами художников о войне, таких как Кривоногов П.А. «На Курской дуге», «Поединок», Самсонов М.И. Данилевский Е. «Оборона Москвы", Неменский Б. "Земля опаленная".</text:p>
      <text:p text:style-name="Text_20_body">На встрече пройдет показ отрывков из фильма по повести Бориса Васильева «А зори здесь тихие» и обсуждение увиденного, а также рассказ о фронтовых буднях простых солдат.</text:p>
      <text:p text:style-name="Text_20_body">Завершится мероприятие минутой молчания.</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2:30-13:30</text:p>
      <text:p text:style-name="Text_20_body"><text:span text:style-name="T1">Место проведения:</text:span> ГБУК г. Москвы «ЦБС ЮАО» Детская Библиотека № 156 (Домодедовская ул., д. 1, к. 1)</text:p>
      <text:p text:style-name="Text_20_body"><text:span text:style-name="T1">Возрастные ограничения</text:span>: 12+</text:p>
      <text:p text:style-name="Text_20_body"><text:span text:style-name="T1">Телефон:</text:span> 8 (495) 392-58-33</text:p>
      <text:p text:style-name="Text_20_body"><text:span text:style-name="T1">«41-й: завещано помнить!»</text:span></text:p>
      <text:p text:style-name="Text_20_body">В рамках летнего читального зала сотрудники библиотеки №141 2 июня проведут час истории Ко Дню памяти и скорби. Ребятам расскажут о событиях, которые происходили накануне войны, о тяготах первых дней, о героях и подвигах советского народа, как на фронте, так и в тылу. На мероприятии пройдут громкие чтения стихов, посвященных Героям Великой Отечественной войне (1941-1945 гг.), а также прослушивание песен, написанных в фронтовые годы. В заключение мероприятия ребята напишут пожелания для ветеранов и смогут принять участие в мастер-классе по созданию «Фронтовых писем-треугольников».</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4:00-15:00</text:p>
      <text:p text:style-name="Text_20_body"><text:span text:style-name="T1">Место проведения:</text:span> ГБУК г. Москвы «ЦБС ЮАО» библиотека № 141 (ул. Севанская, д. 13, корп.1)</text:p>
      <text:p text:style-name="Text_20_body"><text:span text:style-name="T1">Возрастные ограничения:</text:span> 6+</text:p>
      <text:p text:style-name="Text_20_body"><text:span text:style-name="T1">Телефон:</text:span> 8 (495) 322-70-47</text:p>
      <text:p text:style-name="Text_20_body"><text:span text:style-name="T1">«Помним, любим, чтим»</text:span></text:p>
      <text:p text:style-name="Text_20_body">20 июня в Центральной Библиотеке №136 им. Л.Н.Толстого пройдет встреча литературно-музыкально-поэтического объединения "Творческий диалог", посвященная Дню памяти и скорби 22 июня. Члены творческого объединения прочитают стихи поэтов военного времени Юлия Друнина, Константина Симонова и других авторов. На встрече зрителям покажут отрывки фильма «Завтра была война» по одноименной повести Бориса Васильева</text:p>
      <text:p text:style-name="Text_20_body">Прозвучат песни о войне Булата Окуджавы и Владимира Высоцкого. Рассчитано на широкую аудиторию.</text:p>
      <text:p text:style-name="Text_20_body"><text:span text:style-name="T1">Ведущая</text:span> – член союза писателей Москвы, <text:span text:style-name="T1">лауреат музыкальных фестивалей Наталья Черных.</text:span></text:p>
      <text:p text:style-name="Text_20_body">Вход свободный.</text:p>
      <text:p text:style-name="Text_20_body"><text:span text:style-name="T1">Дата проведения:</text:span> 20 июня 2017 г.</text:p>
      <text:p text:style-name="Text_20_body"><text:span text:style-name="T1">Время проведения:</text:span> 19:00-20.30</text:p>
      <text:p text:style-name="Text_20_body"><text:span text:style-name="T1">Место проведения:</text:span> ГБУК г. Москвы «ЦБС ЮАО» Центральная библиотека № 136 имени Л.Н.Толстого (Каширское ш., д.16)</text:p>
      <text:p text:style-name="Text_20_body"><text:span text:style-name="T1">Возрастные ограничения:</text:span> 12+</text:p>
      <text:p text:style-name="Text_20_body"><text:span text:style-name="T1">Телефон:</text:span> 8 (499) 612-10-55</text:p>
      <text:p text:style-name="Text_20_body"><text:span text:style-name="T1">«Пока я помню, я живу»</text:span></text:p>
      <text:p text:style-name="Text_20_body">22 июня в Центральной Библиотеке №136 им. Л.Н.Толстого пройдет встреча литературно-музыкально-поэтического объединения «Звучащий глагол», посвященная Дню памяти и скорби 22 июня. Члены творческого объединения прочитают стихи поэтов военного времени (Юлия Друнина, Давид Самойлов, Алексей Сурков). Зрителям будут продемонстрированы отрывки фильма Константина Юдина «Сердца четырех», снятого в 1941 году. Мероприятие рассчитано на широкую аудиторию.</text:p>
      <text:p text:style-name="Text_20_body"><text:span text:style-name="T1">Ведущая</text:span> – член союза писателей Москвы, <text:span text:style-name="T1">лауреат музыкальных фестивалей Наталья Черных.</text:span></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9:00-20.30</text:p>
      <text:p text:style-name="Text_20_body"><text:span text:style-name="T1">Место проведения:</text:span> ГБУК г. Москвы «ЦБС ЮАО» Центральная библиотека № 136 имени Л.Н.Толстого (пр-т Андропова, д.38)</text:p>
      <text:p text:style-name="Text_20_body"><text:span text:style-name="T1">Возрастные ограничения:</text:span> 12+</text:p>
      <text:p text:style-name="Text_20_body"><text:span text:style-name="T1">Телефон:</text:span> 8 (499) 612-60-74</text:p>
      <text:p text:style-name="Text_20_body"><text:span text:style-name="T1">«Победные этапы Великой войны»</text:span></text:p>
      <text:p text:style-name="Text_20_body">22 июня в библиотеке №154 пройдет мероприятие для ребят из летнего лагеря, на котором, используя мультимедийные средства, будут продемонстрированы фрагменты документального фильма о войне. Сотрудник библиотеки расскажет о внезапном нападении немецких захватчиков на СССР, о важнейших сражениях советской армии за годы Великой Отечественной войны (1941-1945 гг.). Ребята узнают, какие испытания пришлось выдержать советскому народу в борьбе за свободу своей отчизны. На встрече прозвучат военные песни, рассказы о войне: М. Зощенко «Храбрые дети», С. Алексеев «Аэростатчики», «Буль-Буль», «Шуба», «Данке шён».</text:p>
      <text:p text:style-name="Text_20_body">На обзоре по книжно-иллюстративной выставке «Читаем детям о войне» ребятам расскажут представлены как художественные книги, так и публицистические, комплекты наглядных пособий: «Города-герои», «Награды войны», «Пионеры-герои».</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5:30-16:30</text:p>
      <text:p text:style-name="Text_20_body"><text:span text:style-name="T1">Место проведения:</text:span> ГБУК г. Москвы «ЦБС ЮАО» библиотека № 154 (ул.Медиков, д.22, к.3, стр.2)</text:p>
      <text:p text:style-name="Text_20_body"><text:span text:style-name="T1">Возрастные ограничения</text:span>: 6+</text:p>
      <text:p text:style-name="Text_20_body"><text:span text:style-name="T1">Телефон:</text:span> 8 (495) 321-12-64</text:p>
      <text:p text:style-name="Text_20_body"><text:span text:style-name="T1">«Год 41-й. Мне было восемнадцать»</text:span></text:p>
      <text:p text:style-name="Text_20_body">Ко дню начала Великой Отечественной войны, ко Дню памяти и скорби с 20 по 30 июня в библиотеке №140 будет организована книжно-иллюстративная выставка – <text:span text:style-name="T1">«Год 41-й. Мне было восемнадцать».</text:span> На выставке будут представлены следующие книги: «Великая Отечественная…» (Краткая иллюстрированная история войны для юношества), «Подвиг народа» (Памятники Великой Отечественной войны), «Говорят погибшие герои», С..Смирнов «Брестская крепость», Т.Репина «Девичий батальон». На выставке будут также представлены следующие художественные произведения о войне: А.Адамович «Сыновья уходят в бой», Г.Бакланов «Навеки – девятнадцатилетние», Б.Васильев «А зори здесь тихие», Л.Кассиль «Дорогие мои мальчишки».</text:p>
      <text:p text:style-name="Text_20_body">Вход свободный.</text:p>
      <text:p text:style-name="Text_20_body"><text:span text:style-name="T1">Дата проведения:</text:span> 20-30 июня 2017 г.</text:p>
      <text:p text:style-name="Text_20_body"><text:span text:style-name="T1">Время проведения:</text:span> 12:00-21:00</text:p>
      <text:p text:style-name="Text_20_body"><text:span text:style-name="T1">Место проведения:</text:span> ГБУК г. Москвы «ЦБС ЮАО» библиотека № 140 (Липецкая ул., д.54/21, стр.2)</text:p>
      <text:p text:style-name="Text_20_body"><text:span text:style-name="T1">Возрастные ограничения:</text:span> 12+</text:p>
      <text:p text:style-name="Text_20_body"><text:span text:style-name="T1">Телефон:</text:span> 8 (495) 329-21-22</text:p>
      <text:p text:style-name="Text_20_body"><text:span text:style-name="T1">"Предвестник Победы"</text:span></text:p>
      <text:p text:style-name="Text_20_body">22 июня в библиотеке №162 им. К. М. Симонова (Якорная ул., д.5, к.2) пройдет мультимедийная презентация, посвящённая 70-летию Сталинградской битвы, одной из величайших битв мировой истории, являющейся наиболее значительным сражением Второй мировой войны. О битве, которая стала переломным моментом в ходе военных действий, после которого немецкие войска и их союзники окончательно потеряли стратегическую инициативу.</text:p>
      <text:p text:style-name="Text_20_body">Презентацию проведет Татьяна Зарецкая - сотрудник библиотеки №162 им. К. М. Симонова.</text:p>
      <text:p text:style-name="Text_20_body">Вход свободный.</text:p>
      <text:p text:style-name="Text_20_body"><text:span text:style-name="T1">Возрастная категория</text:span>: 12 +</text:p>
      <text:p text:style-name="Text_20_body"><text:span text:style-name="T1">Дата проведения:</text:span> 22 июня 2017 г.</text:p>
      <text:p text:style-name="Text_20_body"><text:span text:style-name="T1">Время проведения:</text:span>15.00-16.30</text:p>
      <text:p text:style-name="Text_20_body"><text:span text:style-name="T1">Место проведения:</text:span> ГБУК г. Москвы «ЦБС ЮАО» библиотека №162 им. К.Симонова (Якорная ул., д.5, к.2).</text:p>
      <text:p text:style-name="Text_20_body"><text:span text:style-name="T1">День памяти и скорби «Будем помнить…»</text:span></text:p>
      <text:p text:style-name="Text_20_body">22 июня в районе "Нагатинский затон" на улице Речников, д.7 пройдёт возложение цветов к одному из мемориальных комплексу, посвящённых Великой Отечественной войне. (Улица Речников, дом 7). Мероприятие проводится совместно с активистами района, читателями библиотеки, учащимися школы № 514, студентами колледжа декоративно-прикладного искусства имени Карла Фаберже.</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5:00-16:00</text:p>
      <text:p text:style-name="Text_20_body"><text:span text:style-name="T1">Место проведения:</text:span>ГБУК г. Москвы «ЦБС ЮАО» Библиотека № 162 им. К.М. Симонова (Коломенская улица, д. 9, стр. 5)</text:p>
      <text:p text:style-name="Text_20_body"><text:span text:style-name="T1">Возрастные ограничения</text:span>: 12+</text:p>
      <text:p text:style-name="Text_20_body"><text:span text:style-name="T1">Телефон:</text:span> 8 (499) 615-67-61</text:p>
      <text:p text:style-name="Text_20_body"><text:span text:style-name="T1">«Завтра была война»</text:span></text:p>
      <text:p text:style-name="Text_20_body">К памятной дате начала Великой Отечественной войны, ко Дню памяти и скорби - 21 июня в библиотеке №165 в объединении по интересам «Пешком в историю» пройдет встреча для детей летнего лагеря «Берегиня».</text:p>
      <text:p text:style-name="Text_20_body">Сотрудник библиотеки Наталья Безручко расскажет ребятам о знаменитом советском разведчике Рихарде Зорге, который первым сообщил Сталину о нападении Гитлера. На встрече речь пойдет о первой радиограмме о неизбежной войне с Германией, которая пришла из Токио еще 18 ноября в 1940 году, о стратегических просчетах СССР в предвоенный период.</text:p>
      <text:p text:style-name="Text_20_body">В завершение встречи дети посмотрят фрагменты документальной кинохроники первых часов и дней Великой Отечественной войны, где показано через что пришлось пройти советскому народу в годы Великой Отечественной войны 1941-1945 гг.</text:p>
      <text:p text:style-name="Text_20_body">Вход свободный.</text:p>
      <text:p text:style-name="Text_20_body"><text:span text:style-name="T1">Дата проведения:</text:span> 21 июня 2017 г.</text:p>
      <text:p text:style-name="Text_20_body"><text:span text:style-name="T1">Время проведения:</text:span> 11:30-11:15</text:p>
      <text:p text:style-name="Text_20_body"><text:span text:style-name="T1">Место проведения:</text:span> ГБУК г. Москвы «ЦБС ЮАО» библиотека № 165 (Нагатинская набережная, д.20, корп.2)</text:p>
      <text:p text:style-name="Text_20_body"><text:span text:style-name="T1">Возрастные ограничения:</text:span> 6+</text:p>
      <text:p text:style-name="Text_20_body"><text:span text:style-name="T1">Телефон:</text:span> 8 (499) 616-10-50</text:p>
      <text:p text:style-name="Text_20_body"><text:span text:style-name="T1">Час мужества «Мы вспомним всех вас поименно»</text:span></text:p>
      <text:p text:style-name="Text_20_body">22 июня 2017 г. в читальном зале библиотеки №143 пройдет час мужества вечер, в рамках проекта «Признание». Мероприятие посвящено Дню памяти и скорби.</text:p>
      <text:p text:style-name="Text_20_body">22 июня 1941 года ровно в 4 часа утра войска фашистской Германии нарушили границу Советского Союза и напали на нашу страну. Началась Великая Отечественная война. Она продолжалась 1 418 дней и ночей. Потери в ходе войны исчисляются более десятков миллионов человек, значительная часть которых - мирное население</text:p>
      <text:p text:style-name="Text_20_body">Сотрудники библиотеки в сопровождении презентации расскажут о первых днях Великой Отечественной войны, об ее основных исторических событиях.</text:p>
      <text:p text:style-name="Text_20_body">Почетные гости библиотеки - ветераны района "Чертаново Южное", которые поделятся с ребятами своими воспоминаниями, расскажут о тяжелом военном детстве.</text:p>
      <text:p text:style-name="Text_20_body">В исполнении ребят из летнего школьного лагеря при ЦСО «Чертаново Южное» прозвучат военные песни и стихи о войне.</text:p>
      <text:p text:style-name="Text_20_body">Вниманию зрителей будет представлена книжно-иллюстративная выставка «В сердцах и книгах память о войне».</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12.00-13.00</text:p>
      <text:p text:style-name="Text_20_body"><text:span text:style-name="T1">Место проведения:</text:span> ГБУК г. Москвы «ЦБС ЮАО» библиотека № 143 (Чертановская, д. 66 к. 4)</text:p>
      <text:p text:style-name="Text_20_body"><text:span text:style-name="T1">Возрастные ограничения</text:span>: 6+</text:p>
      <text:p text:style-name="Text_20_body"><text:span text:style-name="T1">Обзор «Они ничего не подозревают о наших намерениях»</text:span></text:p>
      <text:p text:style-name="Text_20_body">22 июня в библиотеке №146 пройдет обзор по истории начала Великой Отечественной войны (1941-1945 гг.). - «Они ничего не подозревают о наших намерениях».</text:p>
      <text:p text:style-name="Text_20_body">Посетители узнают хронику начала военных действий, прослушают сообщение советского радио о нападении Германии на СССР, а также выступления В. М. Молотова, Сталина и известного советского писателя Аркадия Гайдара, которые были записаны в первые месяцы войны. Обзор будет сопровождаться книжно-иллюстративной выставкой, на которой будут представлены книги, посвященные 1-му этапу Великой Отечественной войны и её Героям.</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17.00-18.00</text:p>
      <text:p text:style-name="Text_20_body"><text:span text:style-name="T1">Место проведения:</text:span> ГБУК г. Москвы «ЦБС ЮАО» библиотека № 146 (ул. Генерала Белова, д. 29, к.3)</text:p>
      <text:p text:style-name="Text_20_body"><text:span text:style-name="T1">Возрастные ограничения:</text:span> 6+</text:p>
      <text:p text:style-name="Text_20_body"><text:span text:style-name="T1">Телефон:</text:span> 8 (495) 393-01-00</text:p>
      <text:p text:style-name="Text_20_body"><text:span text:style-name="T1">«Помнит сердце, не забудет никогда»</text:span></text:p>
      <text:p text:style-name="Text_20_body">К юбилею начала Великой Отечественной войны, ко дню памяти и скорби 22 июня в библиотеке №137 пройдет книжно-иллюстративная книг – «Помнит сердце, не забудет никогда». На выставке будут представлены следующие книги: Марк Солонин «22 июня или когда началась Великая Отечественная война», Марк Солонин «На мирно спящих аэродромах. 22 июня 1941», энциклопедия «Великая Отечественная война» (тома 1-6), Наталья Громова «Странники войны 1941-1944», атлас Победы, сборник «Москва прифронтовая 1941-1942», сборник «Полководцы Победы и их военное наследие». Также на выставке будут представлены занимательные печатные материалы о Великой Отечественной войне и тех, кто пал, защищая свою Родину, предоставленные председателем Клуба историков-краеведов и старожилов Царицыно Николаем Яцуновым: фотографии и письма участников боевых действий.</text:p>
      <text:p text:style-name="Text_20_body">Кроме выставки книг и печатных материалов в этот день читателям библиотеки в рамках кинолектория «Классика кино» будут показаны отрывки из фильма «Завтра была война», режиссера Юрия Кара, 1987 г.</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5:00-16:30</text:p>
      <text:p text:style-name="Text_20_body"><text:span text:style-name="T1">Место проведения:</text:span> ГБУК г. Москвы «ЦБС ЮАО» библиотека № 137 (Липецкая ул., д.10, к.1, стр.3)</text:p>
      <text:p text:style-name="Text_20_body"><text:span text:style-name="T1">Возрастные ограничения:</text:span>12+</text:p>
      <text:p text:style-name="Text_20_body"><text:span text:style-name="T1">Телефон:</text:span> 8 (495) 326-65-92</text:p>
      <text:p text:style-name="Text_20_body"><text:span text:style-name="T1">«22 июня, ровно в 4 часа»</text:span></text:p>
      <text:p text:style-name="Text_20_body">22 июня в библиотеке №138 для юных читателей и их родителей будет проведен час памяти - «22 июня, ровно в 4 часа». Участники мероприятия вспомнят основные даты Великой Отечественной войны (1941-1945 гг.), узнают о первых днях войны в Москве. Ребята познакомятся с играми, в которые играли дети в 1941 году. Для мероприятия будет подготовлена беседа и книжная выставка. Мероприятие пройдет в рамках летнего читального зала «БиблиоЗонтик».</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6.00-18.00</text:p>
      <text:p text:style-name="Text_20_body"><text:span text:style-name="T1">Место проведения:</text:span> ГБУК г. Москвы «ЦБС ЮАО» библиотека № 138 (ул.Касимовская, д.21)</text:p>
      <text:p text:style-name="Text_20_body"><text:span text:style-name="T1">Возрастные ограничения:</text:span>6+</text:p>
      <text:p text:style-name="Text_20_body"><text:span text:style-name="T1">Телефон:</text:span> 8 (495) 326-73-12</text:p>
      <text:p text:style-name="Text_20_body"><text:span text:style-name="T1">«Слава героев бессмертна»</text:span></text:p>
      <text:p text:style-name="Text_20_body">22 июня в библиотеке №155 пройдет час истории «Слава героев бессмертна». Сотрудники библиотеки проведут для читателей обзор по книжной выставке, подготовлена выставка картин участника Великой Отечественной войны (1941-1945 гг.) Александра Михайлова. После рассказа о начале войны будет проведена литературная викторина на военную тему. В конце встречи пройдет показ отрывков из документальных фильмов о войне и подвигах Героев.</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4:00-15.00</text:p>
      <text:p text:style-name="Text_20_body"><text:span text:style-name="T1">Место проведения:</text:span> ГБУК г. Москвы «ЦБС ЮАО» библиотека № 155 (Гурьевский проезд, д.15, к.2, стр.2)</text:p>
      <text:p text:style-name="Text_20_body"><text:span text:style-name="T1">Возрастные ограничения:</text:span> 6+</text:p>
      <text:p text:style-name="Text_20_body"><text:span text:style-name="T1">Телефон:</text:span> 8 (495) 397-16-21</text:p>
      <text:p text:style-name="Text_20_body"><text:span text:style-name="T1">«Помнит мир спасенный»</text:span></text:p>
      <text:p text:style-name="Text_20_body">22 июня в библиотеке №159 вниманию посетителей будет предложен урок памяти «Помнит мир спасенный». Мероприятие проводится с целью сохранения исторической памяти о Великой Отечественной войне.</text:p>
      <text:p text:style-name="Text_20_body">В программе: рассказ о начале войны, о подвиге защитников Брестской крепости, об увековечении памяти героев войны. Читатели смогут послушать отрывки из произведений русских писателей и поэтов о войне : Б.Васильев "Завтра была война", Б.Окуджава "До свидания, мальчики", Э.Асадов "Помните" и др., о подвигах русского человека, о детях войны; посмотреть фрагменты фильмов :документальный фильм "Брестская крепость", 2007г, реж. Д.Скворцов и Р. Зайнетдинов; худ. фильм "Брестская крепость", 2010 г., реж. А.Котт , о тех страшных днях, когда гибли люди, когда везде были горе и слезы; о стойкости, верности, дружбе и мужестве.</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5.00.</text:p>
      <text:p text:style-name="Text_20_body"><text:span text:style-name="T1">Место проведения:</text:span> ГБУК г. Москвы «ЦБС ЮАО» библиотека №159 (Нагатинская ул., д.11)</text:p>
      <text:p text:style-name="Text_20_body"><text:span text:style-name="T1">Возрастные ограничения:</text:span> 12+</text:p>
      <text:p text:style-name="Text_20_body"><text:span text:style-name="T1">Телефон</text:span>: 8 (499) 618-11-38</text:p>
      <text:p text:style-name="Text_20_body"><text:span text:style-name="T1">«Они сражались за Родину»</text:span></text:p>
      <text:p text:style-name="Text_20_body">22 июня библиотека №160 приурочила летний читальный зал к памятной дате Дню памяти и скорби - «Они сражались за Родину». В рамках летнего читального зала пройдет беседа о детях-героях «Детство, обожжённое войной», викторина «Вехи истории», будет представлена книжно-иллюстративная выставка «Полководцы Отчизны».</text:p>
      <text:p text:style-name="Text_20_body">В арт-галерее летнего читального зала будут выставлены творческие работы читателей библиотеки №160: макеты самолетов и боевой техники, памятные открытки и стенгазеты.</text:p>
      <text:p text:style-name="Text_20_body">Также гостей летнего читального зала ждут советы библиотекарей по выбору книг детям для летнего чтения.</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6:00-18:00</text:p>
      <text:p text:style-name="Text_20_body"><text:span text:style-name="T1">Место проведения:</text:span> Сквер Школьный, улица Медынская, Бирюлево Западное</text:p>
      <text:p text:style-name="Text_20_body"><text:span text:style-name="T1">Возрастные ограничения:</text:span> 6+</text:p>
      <text:p text:style-name="Text_20_body"><text:span text:style-name="T1">Телефон:</text:span> 8 (495) 384-02-41</text:p>
      <text:p text:style-name="Text_20_body"><text:span text:style-name="T1">«Слава героев бессмертна»</text:span></text:p>
      <text:p text:style-name="Text_20_body">22 июня, в День памяти и скорби, в библиотеке №155 будет подготовлен час истории <text:span text:style-name="T1">«Слава героев бессмертна»</text:span>. Читателям представят книжно-иллюстративную выставку «Слава героев бессмертна», на которой будут представлены книги советских авторов о Великой Отечественной войне (1941-1945 гг.): А.Твардовского "Василий Теркин" ," Дом у дороги"), К.Симонова ("Живые и мертвые"), Б.Васильева "А зори здесь тихие", поэзия Булата Окуджавы и Ю. Дуниной и других авторов. Будет проведена беседа, в которой пойдет речь о вероломном нападении фашистских войск на мирные советские города. Ведущим будет прочитано стихотворение С. Наровчатого «В те годы» С.Наровчатов был участником Великой Отечественной войне и написал это стихотворение, когда советские войска оттеснили от стен Москвы фашистов и двинулись в наступление. Солдаты увидели жуткое зрелище: сожженные хаты и деревни «и девушек, библейскими гвоздями распятых на райкомовских дверях» (С. Наровчатов).</text:p>
      <text:p text:style-name="Text_20_body">Кроме этого, читателям будет представлена художественная выставка (портреты и пейзажи) участника Великой Отечественной войны, художника Александра Яковлевича Михайлова. Все желающие смогут принять участие в викторине «Угадай стихотворение» и услышать строки известных стихотворений военной эпохи, а по этим отрывкам должны будут угадать название стихотворения.</text:p>
      <text:p text:style-name="Text_20_body">В заключительной части мероприятия будут показаны отрывки из документального проекта А.Арзямова «Война 1941-1945» и все вместе отдадут дань памяти погибшим героям «минутой молчания».</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4:00</text:p>
      <text:p text:style-name="Text_20_body"><text:span text:style-name="T1">Место проведения:</text:span> ГБУК г. Москвы «ЦБС ЮАО» Библиотека № 155 (Гурьевский проезд, д.15, корп.2, стр.2)</text:p>
      <text:p text:style-name="Text_20_body"><text:span text:style-name="T1">Возрастные ограничения:</text:span> 12+</text:p>
      <text:p text:style-name="Text_20_body"><text:span text:style-name="T1">Телефон:</text:span> 8 (495) 397-16-21</text:p>
      <text:p text:style-name="Text_20_body"><text:span text:style-name="T1">«Час мужества пробил на наших часах…»: Книжно-иллюстративная выставка-память 22 июня - День начала Великой Отечественной войны (1941).</text:span></text:p>
      <text:p text:style-name="Text_20_body">К юбилею начала Великой Отечественной войны (1941-1945 гг.), ко Дню памяти и скорби с 20 по 30 июня в библиотеке №144 пройдет книжно-иллюстративная выставка память-память «Час мужества пробил на наших часах…».</text:p>
      <text:p text:style-name="Text_20_body">Тема войны принадлежит истории, но использование книжного выставочного пространства даёт возможность перенестись в те годы, воздействуя на эмоции и чувства читателей.</text:p>
      <text:p text:style-name="Text_20_body">С каждым годом всё дальше и дальше в прошлое уходят от нас героические и трагические годы Великой Отечественной войны, всё меньше остаётся живых ветеранов, искажаются факты, значимость Победы. Поэтому очень важно донести правду о войне тем, кто живёт в XXI веке.</text:p>
      <text:p text:style-name="Text_20_body">Разделы выставки: «Час мужества пробил на наших часах…» - литература о Великой Отечественной Войне, «Поэзия войны...» - художественная литература о войне, «Москва в солдатской шинели» - книги о Москве в годы войны.</text:p>
      <text:p text:style-name="Text_20_body">Поэтов, выразивших боль происходящего в 1941-1945 годах, более тысячи. В разделе выставки "Поэзия войны” будут представлены стихи Юлии Друниной, Анны Ахматовой, Ольги Берггольц, Р.Гамзатова, В.Высоцкого, Э.Асадова, Б.Окуджава, Н.Старшинова.</text:p>
      <text:p text:style-name="Text_20_body">Вход свободный.</text:p>
      <text:p text:style-name="Text_20_body"><text:span text:style-name="T1">Дата проведения:</text:span> 20.06-30.06.2017</text:p>
      <text:p text:style-name="Text_20_body"><text:span text:style-name="T1">Время проведения:</text:span> 12.00-22.00</text:p>
      <text:p text:style-name="Text_20_body"><text:span text:style-name="T1">Место проведения</text:span>: ГБУК г. Москвы «ЦБС ЮАО» Библиотека № 144</text:p>
      <text:p text:style-name="Text_20_body"><text:span text:style-name="T1">Адрес</text:span>: Ореховый бульвар, 37-2</text:p>
      <text:p text:style-name="Text_20_body"><text:span text:style-name="T1">Возрастные ограничения:</text:span> +12</text:p>
      <text:p text:style-name="Text_20_body"><text:span text:style-name="T1">Телефон:</text:span> 8 (495) 393-65-88</text:p>
      <text:p text:style-name="Text_20_body"><text:span text:style-name="T1">«22 июня ровно в 4 часа…»</text:span></text:p>
      <text:p text:style-name="Text_20_body">22 июня в 12.00 в Центре социального обслуживания района "Чертаново Северное" сотрудники библиотеки №151 проведут интерактивную презентацию <text:span text:style-name="T1">«22 июня ровно в 4 часа…».</text:span> Мероприятие посвящено Дню памяти и скорби, проводится в рамках цикла встреч «Библиотека приходит к нам в гостиную".</text:p>
      <text:p text:style-name="Text_20_body">На презентации будут показаны отрывки документального кино <text:span text:style-name="T1">«22 июня 1941 года»</text:span> и художественных кинолент — «Брестская крепость», «Стоявшие насмерть», «22 июня, ровно в 4 часа» о днях лета 1941 года. На встрече речь пойдет о потерях, которые понесли Города-Герои и ближайшие поселки, села, слушатели узнают, как спасалось население во время бомбежек. Программу дополнят отрывки музыкальных композиций и лирических стихотворений, посвящённые памятной дате, которые прозвучат с экрана из уст известных деятелей культуры — артистов, писателей и музыкантов.</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2:00-13.00</text:p>
      <text:p text:style-name="Text_20_body"><text:span text:style-name="T1">Место проведения:</text:span> Центр социального обслуживания "Чертаново Северное" (Чертановская ул, д.1).</text:p>
      <text:p text:style-name="Text_20_body"><text:span text:style-name="T1">Телефон:</text:span> 8 (495) 318-79-29</text:p>
      <text:p text:style-name="Text_20_body"><text:span text:style-name="T1">Возрастная категория:</text:span> 12+</text:p>
      <text:p text:style-name="Text_20_body"><text:span text:style-name="T1">Мультимедийная презентация «Скорбная дата нашей истории»</text:span></text:p>
      <text:p text:style-name="Text_20_body">В День памяти и скорби – 22 июня в библиотеке им. 1 Мая весь день будет транслироваться мультимедийная презентация, рассказывающая об одном из самых трагичных дней в истории России – дне начала Великой Отечественной войны.</text:p>
      <text:p text:style-name="Text_20_body">В медиаролике будут рассмотрены основные причины и предпосылки Великой Отечественной войны, а также будет воспроизведена хронология событий 22 июня 1941 года.</text:p>
      <text:p text:style-name="Text_20_body">Кроме этого, в презентации будут представлены различные версии успеха фашистского блицкрига против СССР на первом этапе войны («Советская официальная версия, не пересмотренная со времен Сталина», «Версия Хрущева», «Версия о предательстве высшего генералитета», «Официальная версия российского правительства, действовавшая в 1992–2000 гг.»).</text:p>
      <text:p text:style-name="Text_20_body">В мультимедийной презентации будут представлены как общеизвестные факты о Великой Отечественной войне, так и новые материалы, опубликованные Германским историческим институтом в Москве совместно с Центральным архивом Минобороны к 75-летней годовщине начала войны.</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 10.00-22.00.</text:p>
      <text:p text:style-name="Text_20_body"><text:span text:style-name="T1">Место проведения:</text:span> ГБУК г. Москвы «ЦБС ЮАО» Библиотека №166 им. 1 Мая, (Ленинский пр-т, д.37 "А").</text:p>
      <text:p text:style-name="Text_20_body"><text:span text:style-name="T1">Телефон:</text:span> +7 (495) 958-04-19</text:p>
      <text:p text:style-name="Text_20_body"><text:span text:style-name="T1">Возрастные ограничения:</text:span> 12+</text:p>
      <text:p text:style-name="Text_20_body"><text:span text:style-name="T1">Музыкально-литературный вечер «Тот, самый длинный день в году…»</text:span></text:p>
      <text:p text:style-name="Text_20_body">22 июня мы отмечаем День памяти и скорби и вспоминаем обо всех, кому обязаны жизнью, миром и свободой. В каждом городе России в память о погибших на войне приспускают государственные флаги, устраивают минуту молчания, возлагают венки к мемориалам и памятникам. Музыкально-литературный вечер "Тот, самый длинный день в году...", который пройдет библиотеке - это дань памяти и уважения к защитникам нашей страны. В программе вечера прозвучат военные и патриотические песни, стихи поэтов-фронтовиков.</text:p>
      <text:p text:style-name="Text_20_body">Вход свободный.</text:p>
      <text:p text:style-name="Text_20_body"><text:span text:style-name="T1">Дата проведения:</text:span> 23 июня 2017 г.</text:p>
      <text:p text:style-name="Text_20_body"><text:span text:style-name="T1">Время проведения:</text:span> 18.00-19.00</text:p>
      <text:p text:style-name="Text_20_body"><text:span text:style-name="T1">Место проведения:</text:span> 3-й Павловский переулок, дом.14</text:p>
      <text:p text:style-name="Text_20_body"><text:span text:style-name="T1">Возрастные ограничения:</text:span> 16+</text:p>
      <text:p text:style-name="Text_20_body"><text:span text:style-name="T1">Телефон:</text:span> 8 (495) 952-96-53</text:p>
      <text:p text:style-name="Text_20_body"><text:line-break/><text:line-break/><text:line-break/></text:p>
      <text:p text:style-name="Text_20_body"><text:span text:style-name="T1">«Помнить, чтобы жить»</text:span></text:p>
      <text:p text:style-name="Text_20_body">Ко Дню памяти и скорби ( 22 июня) в библиотеке № 167 подготовлена выставка книг "Помнить, чтобы жить" и презентация «День, когда началась война».</text:p>
      <text:p text:style-name="Text_20_body">На выставке будут представлены книги, которые расскажут о трагических страницах истории СССР. Читателям будут предложены книги как публицистические так и художественные. Читатели познакомятся с книгой Марка Солонина "На мирно спящих аэродромах...", с произведением Смирнова С,С. "Брестская крепость", со сборником "Его звание- солдат, его имя - народ" и многими другими произведениями, посвященными первым дням Великой Отечественной войны.</text:p>
      <text:p text:style-name="Text_20_body">В тематических презентациях будут демонстрироваться кадры кинохроники первых дней войны, боевые вылеты самолетов и кадры воздушной бомбардировки, кадры из фильмов: "А завтра была война", режиссера Ю.В.Карра, 1987 год, "Великая Отечественная", режиссеров Р.Кармена, И.Григорьева, Л.Данилова., 1978 г. В конце презентации читателям будет предложен список литературы и фильмов, рассказывающих о первых днях войны, о самой памятной и скорбной дате - 22 июня 1941 года.</text:p>
      <text:p text:style-name="Text_20_body">Вход свободный.</text:p>
      <text:p text:style-name="Text_20_body"><text:span text:style-name="T1">Дата проведения:</text:span> 22 июня 2017 г.</text:p>
      <text:p text:style-name="Text_20_body"><text:span text:style-name="T1">Время проведения:</text:span>15:00-16.00</text:p>
      <text:p text:style-name="Text_20_body"><text:span text:style-name="T1">Место проведения:</text:span> ГБУК г. Москвы «ЦБС ЮАО» библиотека №167 (Каширское шоссе, дом 53, корп.6).</text:p>
      <text:p text:style-name="Text_20_body"><text:span text:style-name="T1">Возрастные ограничения</text:span>: 6+</text:p>
      <text:p text:style-name="Text_20_body"><text:span text:style-name="T1">Телефон:</text:span> 8 (495) 344-97-49</text:p>
      <text:p text:style-name="Text_20_body"><text:line-break/></text:p>
      <text:p text:style-name="Text_20_body">Адрес страницы: <text:a xlink:type="simple" xlink:href="http://chertanovo-juzhnoe.mos.ru/organization-of-leisure-social-educational-health-improving-and-sports-work-with-the-population-at-t/detail/6258613.html" office:name=""><text:span text:style-name="Definition">http://chertanovo-juzhnoe.mos.ru/organization-of-leisure-social-educational-health-improving-and-sports-work-with-the-population-at-t/detail/6258613.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24:11Z</meta:creation-date>
    <dc:date>2023-08-22T20:24:11Z</dc:date>
  </office:meta>
</office:document-meta>
</file>