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глашаем-на-экскурсию-в-коломенское"/>Приглашаем на экскурсию в Коломенское!<text:bookmark-end text:name="приглашаем-на-экскурсию-в-коломенское"/></text:h>
      <text:p text:style-name="First_20_paragraph">21.06.2017</text:p>
      <text:p text:style-name="Text_20_body">В Коломенском, среди шумной и суетливой столицы, находится удивительный, почти не тронутый цивилизацией уголок природы. Это знаменитый Голосов овраг. На его склонах растут ценнейшие (и крайне редкие для флоры Москвы) породы деревьев, кустарников и трав. На дне оврага журчит шестисотметровый ручей, питаемый родниками. В нижней части оврага, близ устья ручья, уютно устроились два пруда. Крутые склоны создают особый микроклимат и особую же атмосферу: тишина, покой и прохлада встречают здесь человека. И какая-то особая таинственность, овеянная вековыми легендами. А к ставшими уже мифическими валунам – Дивьему камню и Камню-Гусь – путешественники едут в Коломенское со всех концов нашей страны.</text:p>
      <text:p text:style-name="Text_20_body"><text:span text:style-name="T1">Став участниками экскурсии для сборных групп «Мистика Голосова оврага» вы увидите:</text:span></text:p>
      <text:p text:style-name="Text_20_body">– площадь перед церковью Вознесения Господня 1532 г.;</text:p>
      <text:p text:style-name="Text_20_body">– церковь святого Георгия Победоносца 1843 г.;</text:p>
      <text:p text:style-name="Text_20_body">– екатерининские пруды;</text:p>
      <text:p text:style-name="Text_20_body">– группу родников «Кадочка»;</text:p>
      <text:p text:style-name="Text_20_body">– Дивий (Девий) камень;</text:p>
      <text:p text:style-name="Text_20_body">– Камень-Гусь или Голова коня.</text:p>
      <text:p text:style-name="Text_20_body"><text:span text:style-name="T1">Познакомитесь:</text:span></text:p>
      <text:p text:style-name="Text_20_body">– с комплексом легенд, преданий и топонимических памятников, связанных с природными и рукотворными объектами: камнями, родниками, оврагом и прудами, объединенными общим ландшафтом и общей историей</text:p>
      <text:p text:style-name="Text_20_body">– с взаимопроникновением различных пластов мифологического творчества и христианских сюжетов, в том числе, с местной трактовкой Чуда Георгия о змие</text:p>
      <text:p text:style-name="Text_20_body">– с вариантами происхождения названия «Голосов овраг»</text:p>
      <text:p text:style-name="Text_20_body">– с истоками неоязыческих культов, возникающих около камней Голосова оврага и причинами традиционного поклонения необычным природным феноменам, включая крупные и необычные камни</text:p>
      <text:p text:style-name="Text_20_body">– с Голосовым оврагом как источником археологического наследия</text:p>
      <text:p text:style-name="Text_20_body"><text:span text:style-name="T1">Продолжительность: 1 час 30 минут</text:span></text:p>
      <text:p text:style-name="Text_20_body"><text:span text:style-name="T1">Возрастная категория - 7+</text:span></text:p>
      <text:p text:style-name="Text_20_body"><text:span text:style-name="T1">Купить билет на экскурсию можно здесь:</text:span></text:p>
      <text:p text:style-name="Text_20_body"><text:a xlink:type="simple" xlink:href="http://tickets.mgomz.ru/1#section=41&amp;place=517" office:name=""><text:span text:style-name="Definition"><text:span text:style-name="T1">http://tickets.mgomz.ru/1#section=41&amp;place=517</text:span></text:span></text:a></text:p>
      <text:p text:style-name="Text_20_body"><text:span text:style-name="T1">Сайт МГОМЗ об экскурсиях и экскурсионно-художественных программах:</text:span></text:p>
      <text:p text:style-name="Text_20_body"><text:a xlink:type="simple" xlink:href="http://www.mgomz.ru/posetitelyam/ekskursii-i-ekskursionno-hudozhestvennyie-programmyi-v-muzee-zapovednike" office:name=""><text:span text:style-name="Definition"><text:span text:style-name="T1">http://www.mgomz.ru/posetitelyam/ekskursii-i-ekskursionno-hudozhestvennyie-programmyi-v-muzee-zapovednike</text:span></text:span></text:a></text:p>
      <text:p text:style-name="Text_20_body"><text:span text:style-name="T1">Телефоны для справок и заявок:</text:span></text:p>
      <text:p text:style-name="Text_20_body"><text:span text:style-name="T1">8(499) 615-27-68, 8(499) 615-27-71</text:span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6258062.html" office:name=""><text:span text:style-name="Definition">http://chertanovo-juzhnoe.mos.ru/organization-of-leisure-social-educational-health-improving-and-sports-work-with-the-population-at-t/detail/625806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9T12:29:13Z</meta:creation-date>
    <dc:date>2023-09-09T12:29:13Z</dc:date>
  </office:meta>
</office:document-meta>
</file>