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участника-вов"/>Поздравление участника ВОВ<text:bookmark-end text:name="поздравление-участника-вов"/></text:h>
      <text:p text:style-name="First_20_paragraph">12.05.2017</text:p>
      <text:p text:style-name="Text_20_body">В районе Чертаново Южное глава управы Щербаков Николай Викторович поздравил участника Великой Отечественной войны Яндульского Владимира Вячеславовича. Владимир Вячеславович родился в 1928 году. Воевал в партизанах. Награжден медалью «Партизану Великой Отечественной войны» и многими другими юбилейными медалями. В настоящее время Владимир Вячеславович является председателем первичной организации № 6 районного Совета ветеранов войны, труда и правоохранительных орган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5915923.html" office:name=""><text:span text:style-name="Definition">http://chertanovo-juzhnoe.mos.ru/organization-of-leisure-social-educational-health-improving-and-sports-work-with-the-population-at-t/detail/59159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5:49:26Z</meta:creation-date>
    <dc:date>2023-05-26T15:49:26Z</dc:date>
  </office:meta>
</office:document-meta>
</file>