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курс-на-право-заключения-на-безвозмездной-основе-договора-на-реализацию-социальных-программ"/>23.07.2025 Конкурс на право заключения на безвозмездной основе договора на реализацию социальных программ<text:bookmark-end text:name="конкурс-на-право-заключения-на-безвозмездной-основе-договора-на-реализацию-социальных-программ"/></text:h>
      <text:p text:style-name="First_20_paragraph">23.07.2025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3118588.html" office:name=""><text:span text:style-name="Definition">http://chertanovo-juzhnoe.mos.ru/organization-of-leisure-social-educational-health-improving-and-sports-work-with-the-population-at-t/detail/1311858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3T05:44:46Z</meta:creation-date>
    <dc:date>2025-07-23T05:44:46Z</dc:date>
  </office:meta>
</office:document-meta>
</file>