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обедителе-конкурса-на-право-заключения-договора-на-безвозмездной-основе-на-реализацию-социальных-программ-проектов-πο-организации-досуговой-социально-воспитательной-физкультурно-оздоровительной-и-спортивной-работы-с-населением-по-месту-жительства-в"/>О победителе конкурса на право заключения договора на безвозмездной основе на реализацию социальных программ (проектов) ΠΟ организации досуговой, социально-воспитательной, физкультурно-оздоровительной и спортивной работы с населением по месту жительства в<text:bookmark-end text:name="о-победителе-конкурса-на-право-заключения-договора-на-безвозмездной-основе-на-реализацию-социальных-программ-проектов-πο-организации-досуговой-социально-воспитательной-физкультурно-оздоровительной-и-спортивной-работы-с-населением-по-месту-жительства-в"/></text:h>
      <text:p text:style-name="First_20_paragraph">16.07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3106723.html" office:name=""><text:span text:style-name="Definition">http://chertanovo-juzhnoe.mos.ru/organization-of-leisure-social-educational-health-improving-and-sports-work-with-the-population-at-t/detail/131067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6T19:42:23Z</meta:creation-date>
    <dc:date>2025-07-16T19:42:23Z</dc:date>
  </office:meta>
</office:document-meta>
</file>