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аспоряжение-чю-05-39-от-11.07.2025"/>Распоряжение №ЧЮ-05-39 от 11.07.2025<text:bookmark-end text:name="распоряжение-чю-05-39-от-11.07.2025"/></text:h>
      <text:p text:style-name="First_20_paragraph">15.07.2025</text:p>
      <text:p text:style-name="Text_20_body"><text:line-break/></text:p>
      <text:p text:style-name="Text_20_body">Адрес страницы: <text:a xlink:type="simple" xlink:href="http://chertanovo-juzhnoe.mos.ru/organization-of-leisure-social-educational-health-improving-and-sports-work-with-the-population-at-t/detail/13104121.html" office:name=""><text:span text:style-name="Definition">http://chertanovo-juzhnoe.mos.ru/organization-of-leisure-social-educational-health-improving-and-sports-work-with-the-population-at-t/detail/13104121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16T03:44:40Z</meta:creation-date>
    <dc:date>2025-07-16T03:44:40Z</dc:date>
  </office:meta>
</office:document-meta>
</file>