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несение-изменений-в-распоряжение-чю-05-67-от-25.06.2015"/>О внесение изменений в распоряжение № ЧЮ-05-67 от 25.06.2015<text:bookmark-end text:name="о-внесение-изменений-в-распоряжение-чю-05-67-от-25.06.2015"/></text:h>
      <text:p text:style-name="First_20_paragraph">14.07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3102898.html" office:name=""><text:span text:style-name="Definition">http://chertanovo-juzhnoe.mos.ru/organization-of-leisure-social-educational-health-improving-and-sports-work-with-the-population-at-t/detail/1310289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6T03:44:43Z</meta:creation-date>
    <dc:date>2025-07-16T03:44:43Z</dc:date>
  </office:meta>
</office:document-meta>
</file>