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-3-от-17.06.2025"/>Протокол №3 от 17.06.2025<text:bookmark-end text:name="протокол-3-от-17.06.2025"/></text:h>
      <text:p text:style-name="First_20_paragraph">18.06.2025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13040375.html" office:name=""><text:span text:style-name="Definition">http://chertanovo-juzhnoe.mos.ru/organization-of-leisure-social-educational-health-improving-and-sports-work-with-the-population-at-t/detail/1304037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9T20:12:48Z</meta:creation-date>
    <dc:date>2025-07-09T20:12:48Z</dc:date>
  </office:meta>
</office:document-meta>
</file>