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1-от-03.06.2025"/>Протокол №1 от 03.06.2025<text:bookmark-end text:name="протокол-1-от-03.06.2025"/></text:h>
      <text:p text:style-name="First_20_paragraph">04.06.2025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3009733.html" office:name=""><text:span text:style-name="Definition">http://chertanovo-juzhnoe.mos.ru/organization-of-leisure-social-educational-health-improving-and-sports-work-with-the-population-at-t/detail/1300973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6T18:42:30Z</meta:creation-date>
    <dc:date>2025-06-06T18:42:30Z</dc:date>
  </office:meta>
</office:document-meta>
</file>