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е-чю-05-27-от-25.04.2025"/>Распоряжение №ЧЮ-05-27 от 25.04.2025<text:bookmark-end text:name="распоряжение-чю-05-27-от-25.04.2025"/></text:h>
      <text:p text:style-name="First_20_paragraph">28.04.2025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2938572.html" office:name=""><text:span text:style-name="Definition">http://chertanovo-juzhnoe.mos.ru/organization-of-leisure-social-educational-health-improving-and-sports-work-with-the-population-at-t/detail/1293857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8T21:34:45Z</meta:creation-date>
    <dc:date>2025-04-28T21:34:45Z</dc:date>
  </office:meta>
</office:document-meta>
</file>