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чю-05-25-от-24.04.2025"/>Распоряжение №ЧЮ-05-25 от 24.04.2025<text:bookmark-end text:name="распоряжение-чю-05-25-от-24.04.2025"/></text:h>
      <text:p text:style-name="First_20_paragraph">28.04.2025</text:p>
      <text:p text:style-name="Text_20_body">Распоряжение №ЧЮ-05-25 от 24.04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938551.html" office:name=""><text:span text:style-name="Definition">http://chertanovo-juzhnoe.mos.ru/organization-of-leisure-social-educational-health-improving-and-sports-work-with-the-population-at-t/detail/1293855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8T21:40:37Z</meta:creation-date>
    <dc:date>2025-04-28T21:40:37Z</dc:date>
  </office:meta>
</office:document-meta>
</file>