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решение-смо-2024-год"/>Конкурс решение СМО 2024 год<text:bookmark-end text:name="конкурс-решение-смо-2024-год"/></text:h>
      <text:p text:style-name="First_20_paragraph">16.12.2024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2720672.html" office:name=""><text:span text:style-name="Definition">http://chertanovo-juzhnoe.mos.ru/organization-of-leisure-social-educational-health-improving-and-sports-work-with-the-population-at-t/detail/1272067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7T21:12:18Z</meta:creation-date>
    <dc:date>2024-12-17T21:12:18Z</dc:date>
  </office:meta>
</office:document-meta>
</file>