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3-от-25.11.2024"/>Протокол №3 от 25.11.2024<text:bookmark-end text:name="протокол-3-от-25.11.2024"/></text:h>
      <text:p text:style-name="First_20_paragraph">26.11.2024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686024.html" office:name=""><text:span text:style-name="Definition">http://chertanovo-juzhnoe.mos.ru/organization-of-leisure-social-educational-health-improving-and-sports-work-with-the-population-at-t/detail/126860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6T11:13:17Z</meta:creation-date>
    <dc:date>2024-11-26T11:13:17Z</dc:date>
  </office:meta>
</office:document-meta>
</file>