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2-от-18.11.2024"/>Протокол №2 от 18.11.2024<text:bookmark-end text:name="протокол-2-от-18.11.2024"/></text:h>
      <text:p text:style-name="First_20_paragraph">19.11.2024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2670189.html" office:name=""><text:span text:style-name="Definition">http://chertanovo-juzhnoe.mos.ru/organization-of-leisure-social-educational-health-improving-and-sports-work-with-the-population-at-t/detail/1267018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0T13:15:55Z</meta:creation-date>
    <dc:date>2024-11-20T13:15:55Z</dc:date>
  </office:meta>
</office:document-meta>
</file>