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1-от-12.11.2024"/>Протокол №1 от 12.11.2024<text:bookmark-end text:name="протокол-1-от-12.11.2024"/></text:h>
      <text:p text:style-name="First_20_paragraph">13.11.2024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658619.html" office:name=""><text:span text:style-name="Definition">http://chertanovo-juzhnoe.mos.ru/organization-of-leisure-social-educational-health-improving-and-sports-work-with-the-population-at-t/detail/1265861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8:25Z</meta:creation-date>
    <dc:date>2025-04-10T00:08:25Z</dc:date>
  </office:meta>
</office:document-meta>
</file>