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чертаново-южное-города-москвы-информирует.12-ноября-2024-года-в-15.00-по-адресу-ул.-подольских-курсантов-д.4а-каб.-13-состоится-открытое-заседание-конкурсной-комиссии."/>Управа района Чертаново Южное города Москвы информирует.12 ноября 2024 года в 15.00 по адресу: ул. Подольских Курсантов, д.4А, каб. 13, состоится открытое заседание Конкурсной комиссии.<text:bookmark-end text:name="управа-района-чертаново-южное-города-москвы-информирует.12-ноября-2024-года-в-15.00-по-адресу-ул.-подольских-курсантов-д.4а-каб.-13-состоится-открытое-заседание-конкурсной-комиссии."/></text:h>
      <text:p text:style-name="First_20_paragraph">08.11.2024</text:p>
      <text:p text:style-name="Text_20_body"><text:span text:style-name="T1">12 ноября 2024 года в 15.00 по адресу: ул. Подольских Курсантов, д.4А, каб. 13,</text:span></text:p>
      <text:p text:style-name="Text_20_body">состоится открытое заседание Конкурсной комиссии,</text:p>
      <text:p text:style-name="Text_20_body">на котором произойдет процедура вскрытия конвертов с заявками на участие</text:p>
      <text:p text:style-name="Text_20_body">в Конкурсе на право заключения на безвозмездной основе договоров</text:p>
      <text:p text:style-name="Text_20_body">на реализацию социальных программ (проектов) по организации досуговой, социально-воспитательной, физкультурно-оздоровительной и спортивной работы с населением по месту жительства в нежилых помещениях, находящихся в собственности города Москвы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651013.html" office:name=""><text:span text:style-name="Definition">http://chertanovo-juzhnoe.mos.ru/organization-of-leisure-social-educational-health-improving-and-sports-work-with-the-population-at-t/detail/126510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8:33Z</meta:creation-date>
    <dc:date>2025-04-10T00:08:33Z</dc:date>
  </office:meta>
</office:document-meta>
</file>