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рганизации-отдыха-населения-в-зимний-период-2023-2024-годов-на-территории-южного-административного-округа-города-москвы"/>Об организации отдыха населения в зимний период 2023-2024 годов на территории Южного административного округа города Москвы<text:bookmark-end text:name="об-организации-отдыха-населения-в-зимний-период-2023-2024-годов-на-территории-южного-административного-округа-города-москвы"/></text:h>
      <text:p text:style-name="First_20_paragraph">21.12.2023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2065799.html" office:name=""><text:span text:style-name="Definition">http://chertanovo-juzhnoe.mos.ru/organization-of-leisure-social-educational-health-improving-and-sports-work-with-the-population-at-t/detail/1206579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7:49:51Z</meta:creation-date>
    <dc:date>2024-08-14T07:49:51Z</dc:date>
  </office:meta>
</office:document-meta>
</file>