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3-от-14.12.2023"/>Протокол №3 от 14.12.2023<text:bookmark-end text:name="протокол-3-от-14.12.2023"/></text:h>
      <text:p text:style-name="First_20_paragraph">15.12.2023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051338.html" office:name=""><text:span text:style-name="Definition">http://chertanovo-juzhnoe.mos.ru/organization-of-leisure-social-educational-health-improving-and-sports-work-with-the-population-at-t/detail/1205133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8T02:40:48Z</meta:creation-date>
    <dc:date>2024-10-28T02:40:48Z</dc:date>
  </office:meta>
</office:document-meta>
</file>