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чю-05-39-от-16.10.2023"/>Распоряжение №ЧЮ-05-39 от 16.10.2023<text:bookmark-end text:name="распоряжение-чю-05-39-от-16.10.2023"/></text:h>
      <text:p text:style-name="First_20_paragraph">23.10.2023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1927015.html" office:name=""><text:span text:style-name="Definition">http://chertanovo-juzhnoe.mos.ru/organization-of-leisure-social-educational-health-improving-and-sports-work-with-the-population-at-t/detail/1192701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08:10Z</meta:creation-date>
    <dc:date>2025-04-10T00:08:10Z</dc:date>
  </office:meta>
</office:document-meta>
</file>