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депутаты-муниципального-собрания-внутригородского-муниципального-образования-чертаново-южное-в-городе-москве"/>Депутаты муниципального Собрания внутригородского муниципального образования Чертаново Южное в городе Москве<text:bookmark-end text:name="депутаты-муниципального-собрания-внутригородского-муниципального-образования-чертаново-южное-в-городе-москве"/></text:h>
      <text:p text:style-name="First_20_paragraph">27.01.2014</text:p>
      <text:p text:style-name="Text_20_body"><text:span text:style-name="T1">Депутаты муниципального Собрания внутригородского муниципального образования Чертаново Южное в городе Москве</text:span></text:p>
      <text:p text:style-name="Text_20_body"><text:span text:style-name="T1"> </text:span></text:p>
      <text:p text:style-name="Text_20_body"><text:span text:style-name="T1">Избирательный округ № 1</text:span></text:p>
      <text:p text:style-name="Text_20_body"><text:line-break/></text:p>
      <text:p text:style-name="Text_20_body"><text:span text:style-name="T1">ГРАФОВ Владислав Алексеевич        </text:span></text:p>
      <text:p text:style-name="Text_20_body"><text:span text:style-name="T1">ЕФРЕМОВА Марина Дмитриевна     </text:span></text:p>
      <text:p text:style-name="Text_20_body"><text:span text:style-name="T1"> КОРЯГИН Андрей Михайлович</text:span></text:p>
      <text:p text:style-name="Text_20_body"><text:span text:style-name="T1"> </text:span></text:p>
      <text:p text:style-name="Text_20_body"><text:span text:style-name="T1">Перечень домовладений, входящих в избирательный округ № 1:</text:span></text:p>
      <text:p text:style-name="Text_20_body">КИРОВОГРАДСКАЯ УЛ., дом 25, дом 42 (корп. 3);</text:p>
      <text:p text:style-name="Text_20_body">КИРОВОГРАДСКИЙ ПР., дом 3 (корп. 1,2);</text:p>
      <text:p text:style-name="Text_20_body">ЧЕРТАНОВСКАЯ УЛ., дом 47 (корп. 1,2); дом 49 (корп. 1,2); дом  50 (корп. 1, 2); дом 51 (корп. 1,2,3,4,5,6); дом 52 (корп. 1,2;3), дом 53 (корп. 1,2); дом 54 (корп. 1,2;3); дом 56 (корп.1,2); дом 55; дом 57; дом 66 (корп.1,2;3;4); дом 58 (корп.1,2); дом 60 (корп.1,2); дом 61 (корп.1,2) дом 66 (корп. 5); дом 64 (корп. 1,2,3);</text:p>
      <text:p text:style-name="Text_20_body">ЯНГЕЛЯ АКАДЕМИКА УЛ., дом 14 (корп.1,2,3,4,5,6,7,8,9,10)</text:p>
      <text:p text:style-name="Text_20_body"><text:span text:style-name="T1"> </text:span></text:p>
      <text:p text:style-name="Text_20_body"><text:span text:style-name="T1">Избирательный округ № 2</text:span></text:p>
      <text:p text:style-name="Text_20_body"><text:line-break/></text:p>
      <text:p text:style-name="Text_20_body"><text:span text:style-name="T1">БОЙЦОВА Лидия Сергеевна    </text:span></text:p>
      <text:p text:style-name="Text_20_body"><text:span text:style-name="T1"> КУРАШ Ирина Анатольевна   </text:span></text:p>
      <text:p text:style-name="Text_20_body"><text:span text:style-name="T1"> ЛУКЬЯНОВ Юрий Юрьевич</text:span></text:p>
      <text:p text:style-name="Text_20_body"><text:span text:style-name="T1"> </text:span></text:p>
      <text:p text:style-name="Text_20_body"><text:span text:style-name="T1">Перечень домовладений, входящих в избирательный округ № 2:</text:span></text:p>
      <text:p text:style-name="Text_20_body">ВАРШАВСКОЕ ШОССЕ, дом 152 (корп. 1,2,3,4,6,7,8,12,15) дом 154 (корп.3,4): 170Д</text:p>
      <text:p text:style-name="Text_20_body">КИРОВОГРАДСКАЯ УЛ., дом 38 (корп. 1); дом 40 (корп. 1,2); дом 42 (корп. 1); дом 44 (корп. 1,2); дом 44А (корп. 1,2);</text:p>
      <text:p text:style-name="Text_20_body">ЧЕРТАНОВСКАЯ УЛ., дом 63 (корп. 1,2); 65;</text:p>
      <text:p text:style-name="Text_20_body">ЯНГЕЛЯ АКАДЕМИКА УЛ., дом 4, дом 6, дом 6А, дом 8; дом 3; дом 3 (корп. 1,2)</text:p>
      <text:p text:style-name="Text_20_body"> </text:p>
      <text:p text:style-name="Text_20_body"><text:span text:style-name="T1">Избирательный округ № 3</text:span></text:p>
      <text:p text:style-name="Text_20_body"><text:span text:style-name="T1"> </text:span></text:p>
      <text:p text:style-name="Text_20_body"><text:span text:style-name="T1">НИКИТИНА Ирина Петровна  </text:span></text:p>
      <text:p text:style-name="Text_20_body"><text:span text:style-name="T1">ОВЕЧКИН Павел Анатольевич        </text:span></text:p>
      <text:p text:style-name="Text_20_body"><text:span text:style-name="T1">ПАНЬКОВ Александр Илларионович</text:span></text:p>
      <text:p text:style-name="Text_20_body"><text:span text:style-name="T1"> </text:span></text:p>
      <text:p text:style-name="Text_20_body"><text:span text:style-name="T1">Перечень домовладений, входящих в избирательный округ № 3:        </text:span></text:p>
      <text:p text:style-name="Text_20_body">ВАРШАВСКОЕ ШОССЕ, 131 (корп. 1,2,3,4);</text:p>
      <text:p text:style-name="Text_20_body">ДОРОЖНАЯ УЛ., дом 5 (корп.1); дом 7 (корп. 1,2,3); дом 14 (корп. 1); дом 16 (корп. 2,3); дом 18 (корп. 1), дом 20 (корп.1,3);</text:p>
      <text:p text:style-name="Text_20_body">ДОРОЖНЫЙ 3-Й ПР., дом 1; дом 5 (корп. 1,2); дом 6 (корп. 1,2); дом 7 (корп. 1,2); дом 8 (корп. 1,2); дом 9 (корп. 1); дом 10 (корп. 1,2);</text:p>
      <text:p text:style-name="Text_20_body">ПОДОЛЬСКИХ КУРСАНТОВ УЛ., дом 2 (корп. 1); дом 4 (корп. 1,2); дом 6 (корп. 1,2,3); дом 8 (корп. 2,3); дом 12 (корп. 1); дом 14 (корп. 1); дом 16 (корп. 1,2,3), дом 18 (корп.1)</text:p>
      <text:p text:style-name="Text_20_body"><text:span text:style-name="T1"> </text:span></text:p>
      <text:p text:style-name="Text_20_body"><text:span text:style-name="T1">Избирательный округ № 4</text:span></text:p>
      <text:p text:style-name="Text_20_body"><text:span text:style-name="T1"> </text:span></text:p>
      <text:p text:style-name="Text_20_body"><text:span text:style-name="T1">НОВИКОВ Александр Анатольевич</text:span></text:p>
      <text:p text:style-name="Text_20_body"><text:span text:style-name="T1">СТРУНИЛИНА Нина Александровна </text:span></text:p>
      <text:p text:style-name="Text_20_body"><text:span text:style-name="T1">       </text:span></text:p>
      <text:p text:style-name="Text_20_body"><text:span text:style-name="T1">ТИТОВА Алла Анатольевна</text:span></text:p>
      <text:p text:style-name="Text_20_body"><text:span text:style-name="T1"> </text:span></text:p>
      <text:p text:style-name="Text_20_body"><text:span text:style-name="T1">Перечень домовладений, входящих в избирательный округ № 4:</text:span></text:p>
      <text:p text:style-name="Text_20_body">ДОРОЖНАЯ УЛ., дом 23 (корп. 2,4); дом 24 (корп. 1,2,3); дом 28 (корп. 1,2); дом 30 (корп. 1);</text:p>
      <text:p text:style-name="Text_20_body">ДОРОЖНЫЙ 3-Й ПР., дом 4 (корп. 1,2);</text:p>
      <text:p text:style-name="Text_20_body">РОССОШАНСКИЙ ПР., дом 2 (корп. 1,2,3); дом 4 (корп. 1,2,3); дом 5 (корп. 1); дом 8 (корп. 1,2);</text:p>
      <text:p text:style-name="Text_20_body">РОССОШАНСКАЯ УЛ., дом 1 (корп. 1); дом 3 (корп. 1,1А,2,2А); дом 5 (корп. 1,2,3); дом 7 (корп. 1, 1А); дом 9 (корп. 1,1А, 2,3); дом 11 (корп. 1,2,3); дом 13 (корп. 1,2,3)</text:p>
      <text:p text:style-name="Text_20_body"><text:span text:style-name="T1">Избирательный округ № 5</text:span></text:p>
      <text:p text:style-name="Text_20_body"><text:span text:style-name="T1"> </text:span></text:p>
      <text:p text:style-name="Text_20_body"><text:span text:style-name="T1">КАШЛЕВ Сергей Николаевич  </text:span></text:p>
      <text:p text:style-name="Text_20_body"><text:span text:style-name="T1">СКУРАТОВА Евгения Владимировна </text:span></text:p>
      <text:p text:style-name="Text_20_body"><text:span text:style-name="T1">      </text:span></text:p>
      <text:p text:style-name="Text_20_body"><text:span text:style-name="T1">КОВЕШНИКОВ Григорий Петрович</text:span></text:p>
      <text:p text:style-name="Text_20_body"><text:span text:style-name="T1"> </text:span></text:p>
      <text:p text:style-name="Text_20_body"><text:span text:style-name="T1">Перечень домовладений, входящих в избирательный округ № 5:</text:span></text:p>
      <text:p text:style-name="Text_20_body">ВАРШАВСКОЕ ШОССЕ, дом 143 (корп. 1,2,3,4,5,7); дом 143В (корп. А); дом 145 (корп. 1,2,3,4,5,7); дом 147 (корп. 1,2); дом 149 (корп. 1,4); дом 152 (корп. 11); дом 152А; дом 154 (корп. 1,2); дом 158 (корп. 1,2);</text:p>
      <text:p text:style-name="Text_20_body">ГАЗОПРОВОД УЛ., дом 1 (корп. 1,2,3,5,6); дом 3 (корп. 1); дом 6Г (корп. 1,3); дом 7 (корп. 1,2); дом 9 (корп. 1,2); дом 11 (корп. 1,2); дом 13 (корп. 1,3); дом 15;</text:p>
      <text:p text:style-name="Text_20_body">ДОРОЖНАЯ УЛ., дом 32; дом 32 (корп. 1); дом 34 (корп. 2); дом 56Б;</text:p>
      <text:p text:style-name="Text_20_body">РОССОШАНСКАЯ УЛ., дом 2 (корп. 1,2,4,5,6); дом 4 (корп. 1,2,3,4,5); дом 6; дом 6 (корп. 3); дом 10.</text:p>
      <text:p text:style-name="Text_20_body"> </text:p>
      <text:p text:style-name="Text_20_body"><text:span text:style-name="T1"> </text:span></text:p>
      <text:p text:style-name="Text_20_body"> </text:p>
      <text:p text:style-name="Text_20_body"><text:span text:style-name="T1"> </text:span></text:p>
      <text:p text:style-name="Text_20_body"><text:line-break/></text:p>
      <text:p text:style-name="Text_20_body">Адрес страницы: <text:a xlink:type="simple" xlink:href="http://chertanovo-juzhnoe.mos.ru/local-self-government/detail/934771.html" office:name=""><text:span text:style-name="Definition">http://chertanovo-juzhnoe.mos.ru/local-self-government/detail/934771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2T13:03:15Z</meta:creation-date>
    <dc:date>2023-05-12T13:03:15Z</dc:date>
  </office:meta>
</office:document-meta>
</file>