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weight="bold" style:font-weight-asian="bold" style:font-weight-complex="bold" style:text-underline-color="font-color" style:text-underline-style="solid" style:text-underline-width="auto"/>
    </style:style>
    <style:style style:name="T3" style:family="text">
      <style:text-properties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office:automatic-styles>
  <office:body>
    <office:text>
      <text:h text:style-name="Heading_20_3" text:outline-level="3"><text:bookmark-start text:name="отчет-главы-управы-района-чертаново-южное-о-результатах-деятельности-управы-района-чертаново-южное-в-2020-году"/>Отчет главы управы района Чертаново Южное «О результатах деятельности управы района Чертаново Южное в 2020 году»<text:bookmark-end text:name="отчет-главы-управы-района-чертаново-южное-о-результатах-деятельности-управы-района-чертаново-южное-в-2020-году"/></text:h>
      <text:p text:style-name="First_20_paragraph">03.08.2020</text:p>
      <text:p text:style-name="Text_20_body">Район Чертаново Южное находится на юге г. Москвы, является южными воротами и одним из крупнейших территориальных единиц ЮАО. С 1960 года Чертаново Южное вошло в черту города Москвы. С конца 60- х годов была начата интенсивная застройка домами массовых панельных серий. В советское время Чертаново входило в состав Советского района.</text:p>
      <text:p text:style-name="Text_20_body">С 5 июля 1995 года, границы района Чертаново Южное, расположенного в историческом районе Чертаново, определяются согласно Закона города Москвы «О территориальном делении города Москвы».</text:p>
      <text:p text:style-name="Text_20_body">Площадь территории - <text:span text:style-name="T1">938 Га</text:span></text:p>
      <text:p text:style-name="Text_20_body">Численность населения, по данным Росстата, составляет <text:span text:style-name="T1">151 899</text:span> чел. Из них:</text:p>
      <text:p text:style-name="Text_20_body">Несовершеннолетних <text:span text:style-name="T1">– 56 506</text:span> чел.;</text:p>
      <text:p text:style-name="Text_20_body">Трудоспособного возраста – <text:span text:style-name="T1">59 323</text:span> чел.;</text:p>
      <text:p text:style-name="Text_20_body">Пенсионного возраста – <text:span text:style-name="T1">36 070</text:span> чел.;</text:p>
      <text:p text:style-name="Text_20_body">Средняя плотность населения на кв. км - <text:span text:style-name="T1">6,8</text:span> тыс. чел.</text:p>
      <text:p text:style-name="Text_20_body">Количество МКД – <text:span text:style-name="T1">232 (1 студенческое общежитие)</text:span></text:p>
      <text:p text:style-name="Text_20_body">Количество подъездов – <text:span text:style-name="T1">1001</text:span></text:p>
      <text:p text:style-name="Text_20_body">Количество квартир – <text:span text:style-name="T1">52568</text:span></text:p>
      <text:p text:style-name="Text_20_body">Домов повышенной этажности – <text:span text:style-name="T1">157</text:span>, из них газифицированных домов -<text:span text:style-name="T1">125.</text:span></text:p>
      <text:p text:style-name="Text_20_body">Количество ЖСК – <text:span text:style-name="T1">18</text:span> отдельно стоящих</text:p>
      <text:p text:style-name="Text_20_body">Кол-во управляющих компаний – <text:span text:style-name="T1">9:</text:span></text:p>
      <text:p text:style-name="Text_20_body">- ГБУ «Жилищник» - 187 домов;</text:p>
      <text:p text:style-name="Text_20_body">- ООО «ПИК-КОМФОРТ» - 18 домов;</text:p>
      <text:p text:style-name="Text_20_body">- ООО «Ремспецсервис-ЧН» - 2 дома;</text:p>
      <text:p text:style-name="Text_20_body">- ЗАО «ЭК ТСЖ» - 1 дом;</text:p>
      <text:p text:style-name="Text_20_body">- ЗАО «УК-Капитал-инвест» - 1 дом;</text:p>
      <text:p text:style-name="Text_20_body">- ЗАО «УК Городская» - 2 дома;</text:p>
      <text:p text:style-name="Text_20_body">- УК «ТСН ТСЖ» - 1 дом;</text:p>
      <text:p text:style-name="Text_20_body">-ООО «УК –Столичник»</text:p>
      <text:p text:style-name="Text_20_body">-ООО «УК АЭК Жилые кварталы»</text:p>
      <text:p text:style-name="Text_20_body"><text:span text:style-name="T1">Отличительной особенностью района является:</text:span></text:p>
      <text:p text:style-name="Text_20_body">- территория жилой застройки <text:span text:style-name="T1">- 79,6 %</text:span> ,</text:p>
      <text:p text:style-name="Text_20_body">- озеленённая территория (природоохранная зона) – <text:span text:style-name="T1">13,6 %</text:span></text:p>
      <text:p text:style-name="Text_20_body">- промышленная зона – <text:span text:style-name="T1">6,8%</text:span></text:p>
      <text:p text:style-name="Text_20_body">Имеется:</text:p>
      <text:p text:style-name="Text_20_body">- 23 улицы и проезда (15 сентября 2020 года проектируемый проезд был наименован улицей Маршала Батицкого, в честь Павла Фёдоровича Батицкого (1910–1984), советского военачальника, маршала Советского Союза, Героя Советского Союза);</text:p>
      <text:p text:style-name="Text_20_body">- 14 подземных переходов, из них 3- совмещены со станциями метро;</text:p>
      <text:p text:style-name="Text_20_body">-3 станции метро;</text:p>
      <text:p text:style-name="Text_20_body">-2 ж/д станции;</text:p>
      <text:p text:style-name="Text_20_body">-объекты духовного наследия – 4 храма.</text:p>
      <text:p text:style-name="Text_20_body">Основная застройка 70-е годы – 147 домов – 63,9%</text:p>
      <text:p text:style-name="Text_20_body">1959-1970 гг. постройки – <text:span text:style-name="T1">7</text:span> строений, износ – 30-40%,</text:p>
      <text:p text:style-name="Text_20_body">1971-1979 гг. постройки - 147 строений (68 %), износ –25-30%,</text:p>
      <text:p text:style-name="Text_20_body">1980-1989 гг. постройки - 2<text:span text:style-name="T1">7</text:span> строений, износ-25-20%,</text:p>
      <text:p text:style-name="Text_20_body">1990-1999 гг. постройки - 11 строений, износ –8 -16%,</text:p>
      <text:p text:style-name="Text_20_body">2000-2021 гг. постройки - 40 строений, из них 16 домов (2000–2020 г.п.).</text:p>
      <text:p text:style-name="Text_20_body"><text:span text:style-name="T1">Строительство</text:span></text:p>
      <text:p text:style-name="Text_20_body">Район развивается и в нём ведётся активное строительство.</text:p>
      <text:p text:style-name="Text_20_body"><text:span text:style-name="T1">В 2020 году введено в эксплуатацию 9 объектов:</text:span></text:p>
      <text:p text:style-name="Text_20_body">- 8 многоквартирных дома по адресам: Варшавское ш., д.168, к.1-7, и Варшавское шоссе, д.139;</text:p>
      <text:p text:style-name="Text_20_body">- каток с искусственным льдом (Варшавское шоссе, д.158, к.2).</text:p>
      <text:p text:style-name="Text_20_body"><text:span text:style-name="T1">В настоящее время осуществляется строительство 7 объектов, а именно:</text:span></text:p>
      <text:p text:style-name="Text_20_body">- строительство учебного корпуса со школой на 550 мест (Варшавское шоссе, вл.170 Е);</text:p>
      <text:p text:style-name="Text_20_body">- строительство Юго-Восточной хорды (улично-дорожная сеть);</text:p>
      <text:p text:style-name="Text_20_body">- второй вестибюль ст.м. «Лесопарковая»;</text:p>
      <text:p text:style-name="Text_20_body">- строительство 3 многоквартирных дома по адресу: Варшавское шоссе, вл.170Е (ЖК «Зеленая вертикаль).</text:p>
      <text:p text:style-name="Text_20_body">- объект торговли (ул. Дорожная, вл.13);</text:p>
      <text:p text:style-name="Text_20_body"><text:span text:style-name="T1">Общественные обсуждения</text:span></text:p>
      <text:p text:style-name="Text_20_body"><text:span text:style-name="T1">В 2020 году проведено 5 электронных общественных обсуждений:</text:span></text:p>
      <text:p text:style-name="Text_20_body"><text:span text:style-name="T1">-</text:span> Проект планировки территории, прилегающей к МЦД: МЦД-2 «Нахабино-Подольск», участок от МКАД до станции Котляково <text:span text:style-name="T1">– результат положительный;</text:span></text:p>
      <text:p text:style-name="Text_20_body"><text:span text:style-name="T1">-</text:span> Проект внесения изменений в правила землепользования и застройки г.Москвы в отношении территории по адресу: «Нахабино-Подольск», участок от МКАД до станции Котляково - <text:span text:style-name="T1">результат положительный;</text:span></text:p>
      <text:p text:style-name="Text_20_body"><text:span text:style-name="T1">-</text:span> Проект межевания территории части квартала, ограниченного Варшавским шоссе, пр.пр.4579, ул.Дорожная, МКАД - <text:span text:style-name="T1">результат положительный;</text:span></text:p>
      <text:p text:style-name="Text_20_body"><text:span text:style-name="T1">-</text:span> Корректировка проекта межевания территории части квартала, ограниченного 3-м Дорожным проездом, улицей Дорожная, улицей Россошанская, Россошанским проездом - <text:span text:style-name="T1">результат отрицательный;</text:span></text:p>
      <text:p text:style-name="Text_20_body"><text:span text:style-name="T1">-</text:span> Проект внесения изменений в правила землепользования и застройки г.Москвы в отношении территории по адресу: ЮАО, Чертаново Южное, Варшавское шоссе, д.143, к.5А – <text:span text:style-name="T1">заключение до 20.02.2021г.</text:span></text:p>
      <text:p text:style-name="Text_20_body"><text:span text:style-name="T1">Реновация</text:span></text:p>
      <text:p text:style-name="Text_20_body">Программа реновации жилья в Москве — эта программа правительства Москвы, направленная на расселение и снос ветхого малоэтажного жилого фонда, построенного в 1957—1968 годах, и новое строительство на освободившейся территории. Программа рассчитана на 15 лет.</text:p>
      <text:p text:style-name="Text_20_body">В период с 15 мая по 15 июня 2017 года мэрия провела голосование за включение домов из предварительного списка в программу реновации среди собственников и нанимателей квартир. Горожане могли отдать свой голос через приложение «Активный гражданин», центр государственных услуг «Мои документы» или на собраниях собственников, решения которых имели приоритет над иными способами волеизъявления. Личность участников голосования подтверждалась по номерам СНИЛС и финансово-лицевого счёта квартиры, право собственности или пользования — выпиской из ЕГРН или договором найма. Для включения дома в программу требовалось собрать ⅔ голосов «за», для исключения — ⅓ плюс один голос «против», голоса тех, кто отказался от участия в голосовании, пропорционально распределялись среди сторонников и противников участия в программе.</text:p>
      <text:p text:style-name="Text_20_body">В итоге голосования было включено 7 домов («несносимая серия):</text:p>
      <text:p text:style-name="Text_20_body">ул. Газопровод, д.7, к.1 (проголосовали ЗА 98%)</text:p>
      <text:p text:style-name="Text_20_body">ул. Газопровод, д.7, к.2 (проголосовали ЗА- 72%)</text:p>
      <text:p text:style-name="Text_20_body">Варшавское шоссе, д.145, к.3 (проголосовали ЗА- 95%)</text:p>
      <text:p text:style-name="Text_20_body">Варшавское шоссе, д.145, к.4 (проголосовали ЗА- 97%)</text:p>
      <text:p text:style-name="Text_20_body">Варшавское шоссе, д.143 В, к. А (проголосовали ЗА- 100%)</text:p>
      <text:p text:style-name="Text_20_body">ул. Газопровод, д.6 Г,к.1 (проголосовали ЗА- 100%)</text:p>
      <text:p text:style-name="Text_20_body">ул. Газопровод, д.6 Г, к.3 (проголосовали ЗА- 100%)</text:p>
      <text:p text:style-name="Text_20_body"><text:span text:style-name="T1">Жилая площадь – 9,845,9 кв.м.</text:span></text:p>
      <text:p text:style-name="Text_20_body">В июле 2017 г. собственники жилых домов ул. Газопровод, д.9, к.1, к.2 инициировали общие собрания собственников, на котором были проведены голосования.</text:p>
      <text:p text:style-name="Text_20_body">За включение данных домов в программу реновации жилья в Москве. В результате, данные дома были включены в программу реновации:</text:p>
      <text:p text:style-name="Text_20_body">ул. Газопровод, д.9, к.1 (по результатам общего собрания собственников помещений)</text:p>
      <text:p text:style-name="Text_20_body">ул. Газопровод, д.9, к.2 (по результатам общего собрания собственников помещений)</text:p>
      <text:p text:style-name="Text_20_body"><text:span text:style-name="T1">Жилая площадь – 7,584,6 кв.м.</text:span></text:p>
      <text:p text:style-name="Text_20_body">С 1 августа 2017 года вступило в силу постановление Правительства Москвы № 497-ПП «О программе реновации жилищного фонда в городе Москве».</text:p>
      <text:p text:style-name="Text_20_body">Данным постановлением утвержден перечень многоквартирных домов первого периода индустриального домостроения, аналогичных им по характеристикам конструктивных элементов многоквартирных домов, в отношении которых осуществляется реновация.</text:p>
      <text:p text:style-name="Text_20_body">В перечень сноса включено 9 домов района Чертаново Южное.</text:p>
      <text:p text:style-name="Text_20_body">Для переселения жителей сносимых домов, вошедших в программу реновации <text:span text:style-name="T1">29 декабря 2020 г.</text:span> введен в эксплуатацию многоквартирный дом по адресу: Варшавское шоссе, д.139.</text:p>
      <text:p text:style-name="Text_20_body"><text:span text:style-name="T1">Жилая площадь – 19,555 кв.м.</text:span></text:p>
      <text:p text:style-name="Text_20_body">В настоящее время на 1 этаже выделено нежилое помещение (133 кв.м.) для работы информационного центра Программы реновации. В настоящее время в данном помещении ведутся отделочные работы. После завершения всех работ (ориентировочный срок – 1 марта), начнется работа по выдаче ключей переселенцам.</text:p>
      <text:p text:style-name="Text_20_body"><text:span text:style-name="T1">В 2020 году на территории района Чертаново Южное проведено масштабное благоустройство дворовых территорий</text:span></text:p>
      <text:p text:style-name="Text_20_body">В рамках программы развития городской среды выполнены работы по комплексному благоустройству 9 дворовых территорий по адресам:</text:p>
      <text:p text:style-name="Text_20_body">1. Россошанская ул., д. 2 корп.5</text:p>
      <text:p text:style-name="Text_20_body">2. Россошанская ул., д. 2 корп.6</text:p>
      <text:p text:style-name="Text_20_body">3. Газопровод ул., д. 11 корп.2</text:p>
      <text:p text:style-name="Text_20_body">4. Россошанская ул., д.10</text:p>
      <text:p text:style-name="Text_20_body">5. Россошанская ул., д.6</text:p>
      <text:p text:style-name="Text_20_body">6. Дорожная 34 корп.2</text:p>
      <text:p text:style-name="Text_20_body">7. 3-й Дорожный пр-д, д. 4 корп.1</text:p>
      <text:p text:style-name="Text_20_body">8. 3-й Дорожный пр-д, д. 4 корп.2</text:p>
      <text:p text:style-name="Text_20_body">9. 3-й Дорожный пр-д, д. 10 корп.1</text:p>
      <text:p text:style-name="Text_20_body"><text:span text:style-name="T1">Виды работ:</text:span></text:p>
      <text:p text:style-name="Text_20_body">-установка / ремонт бортового камня</text:p>
      <text:p text:style-name="Text_20_body">-устройство / ремонт пешеходного тротуара</text:p>
      <text:p text:style-name="Text_20_body">-устройство / ремонт тротуарной плитки</text:p>
      <text:p text:style-name="Text_20_body">-ремонт асфальтовых покрытий</text:p>
      <text:p text:style-name="Text_20_body">-установка / ремонт садового камня</text:p>
      <text:p text:style-name="Text_20_body">-ремонт газона(РУЛОННЫЙ)</text:p>
      <text:p text:style-name="Text_20_body">-установка нового ограждения</text:p>
      <text:p text:style-name="Text_20_body">-установка противопарковочных столбиков</text:p>
      <text:p text:style-name="Text_20_body">-ремонт лестницы / подпорной стенки</text:p>
      <text:p text:style-name="Text_20_body">-устройство / ремонт спортивной площадки (коробка)</text:p>
      <text:p text:style-name="Text_20_body">-устройство / ремонт тренажерной площадки (с установкой тренажеров)</text:p>
      <text:p text:style-name="Text_20_body">-установка МАФ на детской площадке</text:p>
      <text:p text:style-name="Text_20_body">-устройство синтетического покрытия на детской площадке с</text:p>
      <text:p text:style-name="Text_20_body">устройством основания и установкой садового бортового камня</text:p>
      <text:p text:style-name="Text_20_body">-установка лавочек</text:p>
      <text:p text:style-name="Text_20_body">-установка урн</text:p>
      <text:p text:style-name="Text_20_body">-озеленение (посадка деревьев, кустарников)</text:p>
      <text:p text:style-name="Text_20_body">Данные работы были выполнены на общую сумму: 47 599 973 млн. руб.</text:p>
      <text:p text:style-name="Text_20_body">А также ГБУ «Автомобильные дороги ЮАО» выполнили ремонт дорожного полотна и установка бортового камня по адресу: 3-ий Дорожный проезд.</text:p>
      <text:p text:style-name="Text_20_body"><text:span text:style-name="T1">Были выполнены работы по благоустройству 2 образовательных дошкольных учреждений ГБОУ «Школа № 657», ГБОУ «Школа №504» по адресам:</text:span></text:p>
      <text:p text:style-name="Text_20_body">1. ул. Кировоградская, д. 42 А</text:p>
      <text:p text:style-name="Text_20_body">2. ул. Подольских Курсантов, д. 6 А</text:p>
      <text:p text:style-name="Text_20_body"><text:span text:style-name="T1">Виды работ:</text:span></text:p>
      <text:p text:style-name="Text_20_body">Ремонт асфальтовых покрытий</text:p>
      <text:p text:style-name="Text_20_body">Ремонт пешеходного тротуара</text:p>
      <text:p text:style-name="Text_20_body">установка/ремонт бортового камня</text:p>
      <text:p text:style-name="Text_20_body">устройство / ремонт тротуарной плитки</text:p>
      <text:p text:style-name="Text_20_body">устройство / ремонт веранд</text:p>
      <text:p text:style-name="Text_20_body">ремонт контейнерной площадки</text:p>
      <text:p text:style-name="Text_20_body">ремонт спортивных площадок</text:p>
      <text:p text:style-name="Text_20_body">установка МАФ</text:p>
      <text:p text:style-name="Text_20_body">устройство синтетического покрытия</text:p>
      <text:p text:style-name="Text_20_body">Данные работы были выполнены на общую сумму 38 000 000 руб.</text:p>
      <text:p text:style-name="Text_20_body"><text:span text:style-name="T1">Благоустройство территорий, прилегающих к объекту здравоохранения «Детская Городская поликлиника № 98, филиал № 2» по адресу:</text:span> ул. Чертановская, д. 62, корп. 2.</text:p>
      <text:p text:style-name="Text_20_body"><text:span text:style-name="T1">Виды работ:</text:span></text:p>
      <text:p text:style-name="Text_20_body">-ремонт асфальтовых покрытий</text:p>
      <text:p text:style-name="Text_20_body">-установка / ремонт бортового камня</text:p>
      <text:p text:style-name="Text_20_body">-устройство гостевых парковочных карманов</text:p>
      <text:p text:style-name="Text_20_body">-устройство / ремонт пешеходного тротуара</text:p>
      <text:p text:style-name="Text_20_body">-устройство / ремонт тротуарной плитки</text:p>
      <text:p text:style-name="Text_20_body">-ремонт лестницы / подпорной стенки</text:p>
      <text:p text:style-name="Text_20_body">-установка МАФ на детской площадке</text:p>
      <text:p text:style-name="Text_20_body">-устройство синтетического покрытия на детской площадке с устройством основания и установкой садового бортового камня</text:p>
      <text:p text:style-name="Text_20_body">Данные работы были выполнены на общую сумму 14 675 881,72 руб.</text:p>
      <text:p text:style-name="Text_20_body"><text:span text:style-name="T1">Отчет об использовании средств, полученных от доходов от взимания платы за размещение транспортных средств на парковочных местах платных городских парковок выделенных в соответствии с постановлением Правительства Москвы от 26.12.2012.</text:span></text:p>
      <text:p text:style-name="Text_20_body">Выполнены работы по установке искусственных дорожных неровностей (8 шт.), установка дорожных знаков (82 шт.), устройства пешеходных переходов (7 шт.)</text:p>
      <text:p text:style-name="Text_20_body">Данные работы были выполнены на общую сумму 784 392,47 руб.</text:p>
      <text:p text:style-name="Text_20_body"><text:span text:style-name="T1">В 2020 году на территории района Чертаново Южное выполнены работы по ямочному ремонту 12 138,40 кв. м., истрачено 1369,55тонн песчаной горячей смеси и 160,2 литой асфальтобетонной смеси.</text:span></text:p>
      <text:p text:style-name="Text_20_body">На общую сумму 5 461 311 рублей.</text:p>
      <text:p text:style-name="Text_20_body">В 2020 году на территории района Чертаново Южное были выполнены работы по благоустройству на общую сумму –106 500 000 руб.</text:p>
      <text:p text:style-name="Text_20_body">В 2020 году на территории района Чертаново Южное силами ГБУ «Автомобильные дороги» было благоустроено:</text:p>
      <text:p text:style-name="Text_20_body">1. Варшавское шоссе д.148 к.1 (территория прилегающая к государственной поликлиннике №211)</text:p>
      <text:p text:style-name="Text_20_body">2. Дорожный 3-й проезд</text:p>
      <text:p text:style-name="Text_20_body">3. Россошанский проезд</text:p>
      <text:p text:style-name="Text_20_body">4. Проезд от разворотного круга на Чертановской ул. к домовладению № 1 по ул. Академика Янгеля</text:p>
      <text:p text:style-name="Text_20_body">5. Проезд от д. 170в по Варшавскому шоссе до МКАД (Дорога к больнице №17)</text:p>
      <text:p text:style-name="Text_20_body">6. Проезд от Россошанского проезда до Дорожной улицы (от д. 1 кор. 1 до д.13 кор.3 по Россошанской улице)</text:p>
      <text:p text:style-name="Text_20_body">7. Проезд от Варшавского ш. Д.2к.1 по ул. Подольских курсантов до д.2к.2по ул. Подольских курсантов (Подъездная дорога к поликлинике №170</text:p>
      <text:p text:style-name="Text_20_body"><text:span text:style-name="T1">В 2020 году по инициативе общественных советников главы управы района Чертаново Южное были выполнены работы по строительству Памятного знака, посвященного подвигу Курсантов Подольских училищ во время ВОВ по адресу: ул. Подольских Курсантов, д.12, корп. 1.</text:span></text:p>
      <text:p text:style-name="Text_20_body"><text:span text:style-name="T1">Озеленение</text:span></text:p>
      <text:p text:style-name="Text_20_body">По программе «Миллион Деревьев» 2020 года совместно с представителями Департамента природопользования и окружающей среды г. Москвы, ГБУ города Москвы «Жилищник района Чертаново Южное» была произведена посадка по 28 адресам. Было высажено:</text:p>
      <text:p text:style-name="Text_20_body">Кустарники: 6803 шт. (кизильник, сирень, лох серебристый, роза морщинистая и т.д.);</text:p>
      <text:p text:style-name="Text_20_body">Деревьев: 44 шт. (липа, ива ломкая);</text:p>
      <text:p text:style-name="Text_20_body">Также в рамках компенсационного озеленения проводимого при реконструкции ул. Дорожная высажено 100 деревьев , 4500 кустарников.</text:p>
      <text:p text:style-name="Text_20_body"><text:span text:style-name="T1">Капитальный ремонт зданий</text:span></text:p>
      <text:p text:style-name="Text_20_body"><text:a xlink:type="simple" xlink:href="http://myupravdom.ru/sites/default/files/fieldfiles/pp_msk_832_programma_kapremonta_0.pdf" office:name=""><text:span text:style-name="Definition">Постановлением Правительства Москвы</text:span></text:a> <text:a xlink:type="simple" xlink:href="http://myupravdom.ru/sites/default/files/fieldfiles/pp_msk_832_programma_kapremonta_0.pdf" office:name=""><text:span text:style-name="Definition">№ <text:span text:style-name="T1">832-ПП от 29.12.2014</text:span> "О региональной программе капитального ремонта общего имущества в многоквартирных домах на территории города Москвы"</text:span></text:a> утверждена <text:a xlink:type="simple" xlink:href="http://myupravdom.ru/sites/default/files/fieldfiles/programma_832_kapremont.pdf" office:name=""><text:span text:style-name="Definition">Региональная программа капитального ремонта общего имущества в многоквартирных домах на территории города Москвы на период 2015-2044 годов.</text:span></text:a></text:p>
      <text:p text:style-name="Text_20_body">Фондом капитального ремонта города Москвы в <text:span text:style-name="T1">2020</text:span> году выполнен капитальный ремонт <text:span text:style-name="T1">фасадов и кровель 3</text:span> МКД по адресам: ул. Дорожная, дом 7, корпус 1,2,3, замена <text:span text:style-name="T1">7 лифтов</text:span> по адресам: ул. Академика Янгеля, 3-1 и ул. Дорожная, 20-1, <text:span text:style-name="T1">восстановительный ремонт подъездов</text:span> по адресу: ул. Чертановская, 66-3, капитальный ремонт подвального помещения и пожарного водопровода по адресу: ул. Чертановская, 54-1</text:p>
      <text:p text:style-name="Text_20_body">АО «Мосгаз» на основании договоров с ФКР города Москвы выполнены работы по капитальному ремонту <text:span text:style-name="T1">внутреннего газопровода</text:span> МКД по адресу: ул. Чертановская, 54-1.</text:p>
      <text:p text:style-name="Text_20_body">В рамках реализации нового московского стандарта поликлиник, городом проведен капитальный ремонт детской поликлиники № 98, филиал 2 по адресу: ул. Чертановская, д. 62, корп. 2.</text:p>
      <text:p text:style-name="Text_20_body"><text:span text:style-name="T1">Планово-текущий ремонт подъездов</text:span></text:p>
      <text:p text:style-name="Text_20_body">В 2020 году ГБУ г. Москвы «Жилищник района Чертаново Южное» был запланирован планово-текущий ремонт 96 подъездов в 22 домах, однако в связи распространением новой коронавирусной инфекции COVID-19 и введением ограничений произведен планово-текущий ремонт только 65 подъездов в 17 домах, при проведении которого были выполнены следующие виды работ:</text:p>
      <text:p text:style-name="Text_20_body">- 100% замена светильников – 4521 шт.;</text:p>
      <text:p text:style-name="Text_20_body">- замена 372 загрузочных клапана мусоропроводов;</text:p>
      <text:p text:style-name="Text_20_body">- замена 60 секций почтовых ящиков в 2 жилых домах;</text:p>
      <text:p text:style-name="Text_20_body">- окраска стен и потолков с учетом пожеланий жителей по выбору колористического решения и состава краски;</text:p>
      <text:p text:style-name="Text_20_body">- ремонт окон с последующей окраской;</text:p>
      <text:p text:style-name="Text_20_body">- частичная укладка слаботочных сетей в электротехнические короба протяженностью 450 п.м.;</text:p>
      <text:p text:style-name="Text_20_body">- замена напольной плитки на 1-х этажах в 18 подъездах 5 МКД, общей площадью 1497 кв.м.</text:p>
      <text:p text:style-name="Text_20_body"><text:span text:style-name="T1">Капитальный ремонт МКД</text:span></text:p>
      <text:p text:style-name="Text_20_body">ГБУ «Жилищник района Чертаново Южное» в 2020 были выполнены работы по капитальному ремонту многоквартирных жилых домов в рамках городской программы капитального ремонта в районах Замоскворечье, Тверской, Басманный, Нагорный (6 МКД).</text:p>
      <text:p text:style-name="Text_20_body"><text:span text:style-name="T1">Дополнительные мероприятия по социально-экономическому развитию района Чертаново Южное</text:span></text:p>
      <text:p text:style-name="Text_20_body">В рамках реализации Постановления Правительства Москвы от 13 сентября 2012 года N 484-ПП "О дополнительных мероприятиях по социально-экономическому развитию районов города Москвы" в 2020 году выполнен капитальный ремонт кровли трех МКД (ул. Чертановская, 66-1; 3-ий Дорожный пр., 8-2; ул. Россошанская, 2-5), замена оконных блоков в местах общего пользования (Варшавское шоссе, д.143, кор.1 и кор.4)</text:p>
      <text:p text:style-name="Text_20_body">По решению собственников, на 4 адресах установлено 7 шлагбаумов.</text:p>
      <text:p text:style-name="Text_20_body"><text:span text:style-name="T1">«Электронный дом»</text:span></text:p>
      <text:p text:style-name="Text_20_body">25 мая 2020 года законом №156-ФЗ внесены изменения в Жилищный кодекс РФ и теперь собственникам жилых помещений больше не нужно собираться на традиционном общем собрании собственников.</text:p>
      <text:p text:style-name="Text_20_body">Для жителей Москвы региональной является система, которую использует проект «Электронный дом». При этом новая платформа «Электронный дом» это не только сервис для электронного голосования собственников - это возможность полноценного управления домом с расширенным функционалом.</text:p>
      <text:p text:style-name="Text_20_body">В пилотный проект «Электронный дом» 2020 года по району Чертаново Южное были включены 4 МКД района Чертаново Южное: ул. Чертановская, 58-2; ул. Газопровод, 1-5; ул. Россошанская, 7-1а; Варшавское шоссе, 158-2.</text:p>
      <text:p text:style-name="Text_20_body">ГБУ г. Москвы «Жилищник района Чертаново Южное» в декабре 2020 года инициированы и проведены в электронном виде общие собрания собственников данных МКД по вопросу проведения капитального ремонта многоквартирных домов в 2022 году. Приняты положительные решения.</text:p>
      <text:p text:style-name="Text_20_body"><text:span text:style-name="T1">Адаптация МКД для маломобильных групп граждан</text:span></text:p>
      <text:p text:style-name="Text_20_body">В районе, в 2020 году для маломобильных групп граждан установлено 18 пандусов.</text:p>
      <text:p text:style-name="Text_20_body">Подъемных платформ в районе установлено 41 шт., в том числе в 2020г. за счет средств стимулирования управ районов установлена и введена в эксплуатацию подъемная платформа по адресу: 3-ий Дорожный пр.-д, д.5, к.1.</text:p>
      <text:p text:style-name="Text_20_body">В декабре 2020г. начаты работы по монтажу трех подъемных платформ для инвалидов–колясочников по адресам: Варшавское ш. д. 154-2, ул. Чертановская, д. 60-2, ул. Газопровод, д. 13-1.</text:p>
      <text:p text:style-name="Text_20_body"><text:span text:style-name="T1">О подготовке жилищно-коммунальной службы района Чертаново Южное к зимней эксплуатации 2020-2021 гг.</text:span></text:p>
      <text:p text:style-name="Text_20_body">Общая площадь обслуживаемого жилого фонда – 2 143 203, 9 м. кв.</text:p>
      <text:p text:style-name="Text_20_body"><text:span text:style-name="T2">Жилой фонд составляет 232</text:span> многоквартирных домов, а также 1 студенческое общежитие.</text:p>
      <text:p text:style-name="Text_20_body"><text:span text:style-name="T1">ЦТП,</text:span> обслуживающих жилой фонд района <text:span text:style-name="T1">- 55</text:span></text:p>
      <text:p text:style-name="Text_20_body"><text:span text:style-name="T2">Прочие объекты</text:span><text:span text:style-name="T1"> - 95 абонентов</text:span></text:p>
      <text:p text:style-name="Text_20_body"><text:span text:style-name="T2">Объектов социальной сферы</text:span><text:span text:style-name="T1"> - 73</text:span></text:p>
      <text:p text:style-name="Text_20_body"><text:span text:style-name="T2">Объектов потребительского рынка -</text:span><text:span text:style-name="T1"> 26</text:span></text:p>
      <text:p text:style-name="Text_20_body"><text:span text:style-name="T1">Техника</text:span></text:p>
      <text:p text:style-name="Text_20_body">Дизельные тепловые пушки - 4</text:p>
      <text:p text:style-name="Text_20_body">Дизельная тепловая пушка ТПД-43 -1</text:p>
      <text:p text:style-name="Text_20_body">Передвижных электростанций (мощность до 20 кВт) – 16</text:p>
      <text:p text:style-name="Text_20_body">ВСЕГО: 21</text:p>
      <text:p text:style-name="Text_20_body"><text:span text:style-name="T1">Жилой фонд района</text:span></text:p>
      <text:p text:style-name="Text_20_body">Скатных кровель –<text:span text:style-name="T1">7 (</text:span>площадь кровель 4133<text:span text:style-name="T1">,7</text:span> кв. м.):</text:p>
      <text:p text:style-name="Text_20_body">- ул. Газопровод, 7-2; 7-1; 6Г-1; 6Г-3; Варшавское шоссе, 143 В-А, 145-3; 145-4</text:p>
      <text:p text:style-name="Text_20_body">Сформированы 2 бригады по 4 человека. Имеется 42 стационарных ограждений и 38 переносных.</text:p>
      <text:p text:style-name="Text_20_body"><text:span text:style-name="T1">Соцсфера</text:span></text:p>
      <text:p text:style-name="Text_20_body">Скатных кровель - <text:span text:style-name="T1">3:</text:span></text:p>
      <text:p text:style-name="Text_20_body">- ГБУК ДК «Маяк» - ул. Газопровод, 9а;</text:p>
      <text:p text:style-name="Text_20_body">- ГКУ ДЗ ГП № 101 (поликлиника) - ул. Чертановская, 62-1;</text:p>
      <text:p text:style-name="Text_20_body">- ДЮЦ «Виктория» - ул. Газопровод, 4а.</text:p>
      <text:p text:style-name="Text_20_body">Площадь уборки дворовых территорий составляет: <text:span text:style-name="T1">217 983,28 кв. м</text:span></text:p>
      <text:p text:style-name="Text_20_body">Укомплектованность дворников: <text:span text:style-name="T1">– 172 человека (</text:span>дворники обеспечены зимней спецодеждой).</text:p>
      <text:p text:style-name="Text_20_body">Для обработки дворовых территорий, а также улиц, проездов и тротуаров на зимний период 2020-2021 гг. выделено 656 тонн жидкого и твердого комбинированного противогололедного реагента (твердого реагента 125 тонн, жидкого реагента 310 тонн, для обработки дворовых территорий и тротуаров 221 тонн).</text:p>
      <text:p text:style-name="Text_20_body">Для работы в зимнее время используется специализированная техника:</text:p>
      <text:p text:style-name="Text_20_body">Самосвалы – 3 ед., привлеченных – 8 ед., распределители твердого реагента-2 ед., жидкого реагента-2 ед., тракторы МТЗ с навесным оборудованием- 13 ед., фронтальные погрузчики-2 ед., мини погрузчики-4 ед., универсальные коммунальные машины, осуществляющие как уборку территории, так и обработку регентами- 2 ед., мотоблоки- 65 ед., тележки-дозаторы-195 ед.</text:p>
      <text:p text:style-name="Text_20_body"><text:span text:style-name="T1">Содержание и уборка территории, контейнерные площадки</text:span> ГБУ "Жилищник района Чертаново Южное" обслуживает:</text:p>
      <text:p text:style-name="Text_20_body">- 195 объектов дворовых территорий уборочной площадью 2 155 375,21 кв.м.</text:p>
      <text:p text:style-name="Text_20_body">- 25 остановок общественного транспорта площадью 2069 кв.м.</text:p>
      <text:p text:style-name="Text_20_body">Для осуществления комплексного содержания территорий была задействована коммунальная техника в количестве 61 ед.</text:p>
      <text:p text:style-name="Text_20_body">На территории района расположено 177 контейнерных площадок. В контейнерных площадках установлен 410 контейнер для мусора (1 контейнер – 1,1 м.куб., 410*1,1 м.куб. = 450,1 м.куб.).</text:p>
      <text:p text:style-name="Text_20_body">Выполнены работы по реконструкции 2 контейнерных площадок</text:p>
      <text:p text:style-name="Text_20_body"><text:span text:style-name="T1">Информация о работе с жилыми помещениями жилищного фонда города Москвы, освобождаемыми в связи с выбытием граждан.</text:span></text:p>
      <text:p text:style-name="Text_20_body">В настоящее время на территории района имеется 57 свободных жилых помещений:</text:p>
      <text:p text:style-name="Text_20_body">Однокомнатные - 22 жилых помещений;</text:p>
      <text:p text:style-name="Text_20_body">Двухкомнатные- 25 жилых помещения;</text:p>
      <text:p text:style-name="Text_20_body">Трехкомнатные- 10 жилых помещений.</text:p>
      <text:p text:style-name="Text_20_body">Квартиры проверены сотрудником ДГИ, ключи от свободной площади передаются в ДГИ по актам приема-передачи и взяты ДГИ под охрану.</text:p>
      <text:p text:style-name="Text_20_body">В связи с образованием МФЦ, для улучшения и координации деятельности организаций в постановление №639-ПП от 22.07.2008 целесообразно включить взаимодействие органов исполнительной власти, полиции ГКУ «ИС районов» с МФЦ в вопросах организации подачи формы 12-о и 12-к, при поступлении информации о выбытии граждан из жилья находящегося в государственной собственности от органов внутренних дел.</text:p>
      <text:p text:style-name="Text_20_body"><text:span text:style-name="T1">Выявление самовольного строительства и незаконно размещенных некапитальных объектов</text:span></text:p>
      <text:p text:style-name="Text_20_body">В рамках реализации постановления Правительства Москвы № 614-ПП от 02.11.2012 г.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ли) перемещения таких объектов»</text:p>
      <text:p text:style-name="Text_20_body">В 2020 году было проведено 9 заседаний Окружной комиссии по пресечению самовольного строительства на территории ЮАО, где по поданным материалам управой района были рассмотрены вопросы по сносу самовольно установленных 44 объектов и по 43 принято положительное решение на снос.</text:p>
      <text:p text:style-name="Text_20_body"><text:span text:style-name="T3">Демонтировано силами ГБУ «Автомобильные дороги ЮАО»:</text:span></text:p>
      <text:p text:style-name="Text_20_body">- металлических тентов - 6 ед.;</text:p>
      <text:p text:style-name="Text_20_body">- металлических гаражей – 2 ед.;</text:p>
      <text:p text:style-name="Text_20_body">- кирпичных гаражей – 1 ед.;</text:p>
      <text:p text:style-name="Text_20_body">- бетонных опор – 5 ед.;</text:p>
      <text:p text:style-name="Text_20_body">- фонарей освещения – 1 ед.;</text:p>
      <text:p text:style-name="Text_20_body">- металлических ограждений – 14 ед.;</text:p>
      <text:p text:style-name="Text_20_body">- бетонных ограждений – 4 ед.;</text:p>
      <text:p text:style-name="Text_20_body">- шлагбаумы – 3 ед.;</text:p>
      <text:p text:style-name="Text_20_body">- металлических конструкций – 1 ед.;</text:p>
      <text:p text:style-name="Text_20_body">- запирающих устройств – 1 ед.;</text:p>
      <text:p text:style-name="Text_20_body">- постов охраны – 2 ед.;</text:p>
      <text:p text:style-name="Text_20_body">- биотуалетов – 3 ед..</text:p>
      <text:p text:style-name="Text_20_body">Силами собственников демонтированы: 7 металлических контейнеров и 2 металлических тента.</text:p>
      <text:p text:style-name="Text_20_body"><text:span text:style-name="T1">О работе по выявлению, вывозу брошенного и разукомплектованного автотранспорта в районе Чертаново Южное</text:span></text:p>
      <text:p text:style-name="Text_20_body">В рамках реализаций распоряжения Правительства Москвы от 23.09.2014 года №569-РП «О совершенствовании работы с брошенным и разукомплектованным автотранспортом в городе Москве» с территории района силами ГБУ «Автомобильные дороги ЮАО» на площадку временного хранения по адресу: ул. Подольских Курсантов, вл. 15Б, в 2020 году вывезено 17 единиц брошенного и разукомплектованного автотранспорта. Из них:</text:p>
      <text:p text:style-name="Text_20_body"><text:span text:style-name="T1">3</text:span> автомобиля были возвращены владельцам;</text:p>
      <text:p text:style-name="Text_20_body">по <text:span text:style-name="T1">10-ми</text:span> единицам поданы заявления в Чертановский районный суд о признании бесхозяйного транспортного средства в собственность города Москвы, по всем получены решения.</text:p>
      <text:p text:style-name="Text_20_body">по <text:span text:style-name="T1">4-м</text:span> единицам БРТС подготавливаются заявления в Чертановский районный суд.</text:p>
      <text:p text:style-name="Text_20_body"><text:span text:style-name="T1">Система информационного взаимодействия общественных пунктов охраны порядка</text:span></text:p>
      <text:p text:style-name="Text_20_body">На территории района Чертаново Южное создано <text:span text:style-name="T1">11 ОПОП.</text:span></text:p>
      <text:p text:style-name="Text_20_body">В настоящее время назначено11 председателей советов ОПОП.</text:p>
      <text:p text:style-name="Text_20_body">В работе общественных пунктов охраны порядка задействовано <text:span text:style-name="T1">195</text:span> человек из числа старших по домам и подъездам, председатели ЖСК, ЖК, и др.</text:p>
      <text:p text:style-name="Text_20_body">В ходе выполнения совместных рейдов, советом ОПОП района Чертаново Южное за отчетный период путем опроса населения и с помощью представителей Управы района Чертаново Южное и сотрудников ГБУ «Жилищник» выявлено <text:span text:style-name="T1">430</text:span> квартир, сдаваемых в аренду. Информация передана в ОМВД района. По результатам проверки материалы по <text:span text:style-name="T1">127</text:span> квартирам направлены в ИФНС г. Москвы для принятия решения в соответствии с налоговым кодексом (3-е место по ЮАО). По <text:span text:style-name="T1">всем</text:span> материалам ИФНС проверку закончила, налог поступил в бюджет города (120000 рублей).</text:p>
      <text:p text:style-name="Text_20_body">Хостеллов не выявлено.</text:p>
      <text:p text:style-name="Text_20_body"><text:span text:style-name="T1">Участие в работе по предупреждению чрезвычайных ситуаций и обеспечению пожарной безопасности</text:span></text:p>
      <text:p text:style-name="Text_20_body">На территории района распоряжением управы образована Комиссия по предупреждению и ликвидации чрезвычайных ситуаций и обеспечению пожарной безопасности района Чертаново Южное города Москвы.</text:p>
      <text:p text:style-name="Text_20_body">В состав Комиссии по предупреждению и ликвидации чрезвычайных ситуаций и обеспечению пожарной безопасности района входит начальник 3 РОНД Управления по ЮАО ГУ МЧС России по г. Москве Араушкин Д.А., начальник 25 отряда ППС по г. Москве 32 СЧ по ТКП Зайцев А.В.</text:p>
      <text:p text:style-name="Text_20_body">Работа комиссии строится по плану (не реже 1-го заседания в квартал), также заседания могут проводиться по необходимости.</text:p>
      <text:p text:style-name="Text_20_body">Заседания КЧС и ПБ проходит, согласно утвержденного плана, ежеквартально. На заседаниях комиссии особое внимание уделяется вопросам сезонных рисков, в частности на водных объектах, большое внимание уделяется профилактике пожаров и загораний.</text:p>
      <text:p text:style-name="Text_20_body">В 2020 году проведены 5 заседаний КЧС и ПБ:</text:p>
      <text:p text:style-name="Text_20_body">Еженедельно, в управе района проводятся оперативные совещания, на которые приглашаются сотрудники 3 РОНД и профилактической работы Управления по ЮАО Главного управления МЧС России по городу Москве руководство 32 СЧ по ТКП (спецчасть по тушению крупных пожаров).</text:p>
      <text:p text:style-name="Text_20_body">В случае происшествий и ЧС осуществляется прямое взаимодействие с сотрудниками Управления по IOAO ГУ МЧС по г. Москве и 25 ПСО ФПС по г. Москве.</text:p>
      <text:p text:style-name="Text_20_body">Селекторные совещания также способствуют улучшению качества совместной работы.</text:p>
      <text:p text:style-name="Text_20_body">В соответствии с Федеральным законом от 06 мая 2011 года № 100-ФЗ «О добровольной пожарной охране» и в целях стабилизации пожарной безопасности в жилом секторе на территории района в марте 2013 года создана добровольная пожарная дружина района Чертаново Южное и зарегистрирована в МЧС России по городу Москве в количестве 75 человек.</text:p>
      <text:p text:style-name="Text_20_body">В 2020 году на мероприятия по предупреждению чрезвычайных ситуаций и обеспечению пожарной безопасности израсходованы финансовые средства в размере:</text:p>
      <text:p text:style-name="Text_20_body">79920 руб. за обслуживание аварийно-спасательных средств УПТ-1 (Спецгорспас)</text:p>
      <text:p text:style-name="Text_20_body">99500 руб. за обслуживание систем пожарной сигнализации (ЭнергоПожСервис).</text:p>
      <text:p text:style-name="Text_20_body"><text:span text:style-name="T1">Статистика по пожарной обстановке</text:span></text:p>
      <text:p text:style-name="Text_20_body">За 12 месяцев 2020 г. на территории района Чертаново Южное произошло 75 пожаров, в аналогичном периоде 2019 г. – 109 пожара.</text:p>
      <text:p text:style-name="Text_20_body">Погибших – 3 человека, в 2019 году – погибших не было.</text:p>
      <text:p text:style-name="Text_20_body">Травмировано в 2020 году при пожаре - 1 человек, в 2019 году – 5 человек.</text:p>
      <text:p text:style-name="Text_20_body">В результате пожаров в 2020 г. был причинен ущерб на сумму 0,7 млн. руб., в 2019 году – 5,3 млн. руб.</text:p>
      <text:p text:style-name="Text_20_body"><text:span text:style-name="T1">Краткий анализ пожарной обстановки</text:span></text:p>
      <text:p text:style-name="Text_20_body">Одним из факторов нормализации обстановки на территории района является активизация агитационной работы с населением и работниками трудовых коллективов объектов надзора.</text:p>
      <text:p text:style-name="Text_20_body">На стендах жилых домов размещена экспресс-информации, а в подъездах жилых домов выданная агитационная печатная продукция на противопожарную тематику. На сайте Управы района регулярно обновляется информация о складывающейся обстановке с обеспечением пожарной безопасности. В марте месяце проведены рейды членов ДПО совместно с работниками МЧС и полиции, с целью проведения агитационной работы среди маломобильного населения и граждан ведущих асоциальный образ жизни. На совещания в Управе района с участием сотрудника 3 РОНД Управления по ЮАО Главного управления МЧС России по г. Москве рассматриваются вопросы обеспечения пожарной безопасности на территории района с принятием конкретных мер.</text:p>
      <text:p text:style-name="Text_20_body">Аварий и происшествий на объектах и коммуникациях жилищно-коммунального хозяйства и топливно-энергетического комплекса за отчетный период не произошло.</text:p>
      <text:p text:style-name="Text_20_body">Системы ЖКХ, электроснабжения работают в штатном режиме.</text:p>
      <text:p text:style-name="Text_20_body">Силы и средства районного звена МГСЧС к реагированию на возможные ЧС готовы.</text:p>
      <text:p text:style-name="Text_20_body">Регулярно проводятся тренировки с аварийными бригадами ГБУ «Жилищник района Чертаново Южное»</text:p>
      <text:p text:style-name="Text_20_body">Работа по предупреждению ЧС строится в плановом порядке - основной задачей является профилактическая работа с жителями района. Особенное внимание уделяется неблагополучным семьям и лицам, ведущим асоциальный образ жизни.</text:p>
      <text:p text:style-name="Text_20_body">С учетом погодных условий (понижение температуры, снегопады) проведено совещание с руководством ГБУ «Жилищник района Чертаново Южное» по порядку уборки снега и наледи с дорог, предназначенной для проезда пожарной автотехники, а также с люков колодцев, где расположены пожарные гидранты.</text:p>
      <text:p text:style-name="Text_20_body"><text:span text:style-name="T1">Организация профилактических мероприятий по снижению рисков возникновения ЧС, пожаров</text:span></text:p>
      <text:p text:style-name="Text_20_body">Социально значимыми объектами на территории района являются:</text:p>
      <text:p text:style-name="Text_20_body">- 6 зданий объектов здравоохранения (2 здания детской поликлиники и 4 для взрослых);</text:p>
      <text:p text:style-name="Text_20_body">- 48 зданий объектов образования (17 среднего, 28 дошкольного образования, 2 колледжа (Полиграфический и Спортивно-педагогический), филиал РГГУ.</text:p>
      <text:p text:style-name="Text_20_body">- 2 объекта культуры (ДК «Маяк» и ДК «Гармония»);</text:p>
      <text:p text:style-name="Text_20_body">- 3 библиотеки (7 объектов);</text:p>
      <text:p text:style-name="Text_20_body">- 3 объекта социального обслуживания</text:p>
      <text:p text:style-name="Text_20_body">Управой района во взаимодействии с Отделом МВД России по району Чертаново Южное города Москвы и 3 РОНД и профилактической работы Управления по ЮАО Главного управления МЧС России по городу Москве:</text:p>
      <text:p text:style-name="Text_20_body">- на официальном сайте управы района размещены материалы, посвященные надзорной деятельности (3 РОНД), материалы обновляются каждую неделю;</text:p>
      <text:p text:style-name="Text_20_body">- входные группы подъездов жилых домов оборудованы информационными стендами с наглядной агитацией по противопожарной тематике и другим вопросам в количестве 1240 штук. Распространяются памятки по действиям при антитеррористических мероприятиях с указанием телефонов экстренных служб города, за прошедший период 2020 года распространено 1240 памяток;</text:p>
      <text:p text:style-name="Text_20_body">- на информационных стендах (в местах массового пребывания населения возле учреждений культуры и досуга, площадях перед крупными торговыми центрами и пр.) и непосредственно в подъездах жилищного фонда в течение всего года проводилась расклейка листовок, призывающих жителей к усилению мер безопасности в жилом секторе, за прошедшее период 2020 года расклеено 1350 листовок.</text:p>
      <text:p text:style-name="Text_20_body">- проводятся разъяснительные мероприятия с жителями района о недопущении хранения легковоспламеняемых и горючих веществ, а также посторонних предметов в холлах, на лестничных клетках, балконах и лоджиях, за прошедший период 2020 года проведено 12 мероприятий;</text:p>
      <text:p text:style-name="Text_20_body">- проводятся разъяснительные беседы с руководителями управляющих организаций, председателями правлений ЖК, ЖСК, председателями Советов домов о незамедлительном информировании органов внутренних дел по месту жительства о фактах наличия в квартирах граждан, ведущих асоциальный образ жизни, за прошедшее период 2020 года проведено 65 бесед.</text:p>
      <text:p text:style-name="Text_20_body">На территории района Чертаново Южное – 3 пруда. На всех прудах установлены знаки, в количестве 6 штук, о запрещении выхода на лед в зимний период и купания в летний период.</text:p>
      <text:p text:style-name="Text_20_body">В соответствии с Распоряжением Правительства Москвы от 17.01.2012 № 2-РП «О мерах по обеспечению безопасности людей на водных объектах и в местах массового отдыха в городе Москве, на водных объектах района организованно дежурство в режиме патрулирование экипажами ППС Отдела МВД России по району Чертаново Южное и Управление по ЮАО ГУ МЧС России по г. Москве, а также сотрудниками ГБУ «Жилищник района Чертаново Южное».</text:p>
      <text:p text:style-name="Text_20_body"><text:span text:style-name="T1">Готовность сил и средств районного звена МГСЧС к выполнению задач по предназначению</text:span></text:p>
      <text:p text:style-name="Text_20_body">В состав районного звена МГСЧС подведомственных управе района входят следующие силы и средства:</text:p>
      <text:p text:style-name="Text_20_body">- нештатные аварийно-спасательные формирования (НАСФ), созданы на базе ГБУ «Жилищник района Чертаново Южное».</text:p>
      <text:p text:style-name="Text_20_body">В целях обеспечения повседневного управления силами и средствами района и эффективного взаимодействия с окружными службами на базе ГБУ «Жилищник района Чертаново Южное», распоряжением управы, создана ЕДДС района, которая является органом повседневного управления районного звена МГСЧС.</text:p>
      <text:p text:style-name="Text_20_body">В состав ЕДДС района входят - 14 ОДС, ОДС - 61 по адресу: ул. Газопровод д. 11 корп.2 является головной.</text:p>
      <text:p text:style-name="Text_20_body">Работа строится в круглосуточном режиме в соответствии с «Инструкцией по действиям дежурного диспетчера ЕДДС района» и «Алгоритмом действий дежурного диспетчера ЕДДС при получении сигнала о крупных происшествиях и ЧС на территории района».</text:p>
      <text:p text:style-name="Text_20_body">Проведено обучение персонала диспетчерских служб.</text:p>
      <text:p text:style-name="Text_20_body">Головная диспетчерская служба оснащена средствами связи, телефонными и факсовыми аппаратами.</text:p>
      <text:p text:style-name="Text_20_body">На территории района расположена специализированная часть по тушению крупных пожаров № 32.</text:p>
      <text:p text:style-name="Text_20_body">Время реагирования сил и средств района соответствуют предъявляемым требованиям.</text:p>
      <text:p text:style-name="Text_20_body">Пожарно-тактические занятия и изучение района выезда проводятся согласно графика. В 2020 г. проведено 50 ПТЗ (пожарно-технические занятия), 45 ИРВ (изучение районного выезда).</text:p>
      <text:p text:style-name="Text_20_body"><text:span text:style-name="T1">Организация работы по заполнению паспортов территорий и их готовность к использованию</text:span></text:p>
      <text:p text:style-name="Text_20_body">Паспорт территории района разработан и соответствует действующим методическим рекомендациям. Работа по его корректировке организована.</text:p>
      <text:p text:style-name="Text_20_body">Уточнение информации производится во взаимодействии с Управлением по ЮАО ГУ МЧС России по городу Москве.</text:p>
      <text:p text:style-name="Text_20_body">Данный паспорт применяется оперативно-дежурными службами района и округа при возникновении ЧС и происшествий.</text:p>
      <text:p text:style-name="Text_20_body"><text:span text:style-name="T1">Призыв</text:span></text:p>
      <text:p text:style-name="Text_20_body">В целях организации и проведения призыва в отчетном периоде были проведены следующие мероприятия:</text:p>
      <text:p text:style-name="Text_20_body">сформирован состав призывной комиссии района, организована её работа</text:p>
      <text:list text:style-name="L1">
        <text:list-item>
          <text:p text:style-name="P1">проведены совместные совещания с представителями управы района, отдела МВД России по району Чертаново Южное города Москвы, Чертановским ОВК, общественными организациями по вопросам проведения призывных компаний;</text:p>
        </text:list-item>
        <text:list-item>
          <text:p text:style-name="P1">проводилось оповещение граждан призывного возраста и розыск граждан, уклоняющихся от службы в Вооруженных силах РФ;</text:p>
        </text:list-item>
        <text:list-item>
          <text:p text:style-name="P1">установленным порядком рассматривались обращения, жалобы и заявления граждан по вопросам нарушения норм призыва.</text:p>
        </text:list-item>
      </text:list>
      <text:p text:style-name="First_20_paragraph">В 2020 году на территории нашего района была организована работа по призыву граждан в Вооруженные Силы Российской Федерации. Все мероприятия, связанные с призывом на военную службу, предусмотренные нормативными правовыми актами в области воинской обязанности, были выполнены районной призывной комиссией в установленные сроки.</text:p>
      <text:p text:style-name="Text_20_body">В ходе весеннего призыва проведено <text:span text:style-name="T1">14</text:span> заседаний призывной комиссии, призвано в войска <text:span text:style-name="T1">75</text:span> жителей нашего района.</text:p>
      <text:p text:style-name="Text_20_body">В ходе осеннего призыва проведено <text:span text:style-name="T1">13</text:span> заседаний призывной комиссии, призвано в войска – <text:span text:style-name="T1">63</text:span> человека.</text:p>
      <text:p text:style-name="Text_20_body">Обязательное задание на призыв и отправку в войска граждан на военную службу в 2020 году выполнено в полном объеме.</text:p>
      <text:p text:style-name="Text_20_body">В 2020 году, в связи с мерами карантина, не проходили мероприятия по участию в городском «Дне призывника», ранее ежегодно проводимые на базе в/ч 61899 (пос. Мосренген) и на базе Школы № 629.</text:p>
      <text:p text:style-name="Text_20_body"><text:span text:style-name="T1">Торговые объекты</text:span></text:p>
      <text:p text:style-name="Text_20_body">В связи с внесением в 2019 году изменений в постановление Правительства Москвы от 11.12.2013 № 819-ПП, полномочия по выявлению, пресечению, сбору аналитических данных и материалов, а также по взысканию расходов, понесенных за снос самовольных построек, возложены на Государственную инспекцию по контролю за использованием объектов недвижимости города Москвы;</text:p>
      <text:p text:style-name="Text_20_body">• Выездные мероприятия по мониторингу освобождаемых земельных участков совместно с Департаментом городского имущества города Москвы отделом по вопросам торговли и услуг управы района Чертаново Южное не проводились;</text:p>
      <text:p text:style-name="Text_20_body">В рамках реализации Постановления Правительства Москвы от</text:p>
      <text:p text:style-name="Text_20_body">02.11.2012 г. № 614 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ли) перемещения таких объектов».</text:p>
      <text:p text:style-name="Text_20_body">За 2020 год силами собственника был демонтирован <text:span text:style-name="T1">2</text:span> незаконных объекта:</text:p>
      <text:p text:style-name="Text_20_body">1. ул. Кирпичные Выемки вл.2 (одноэтажное нежилое строение, цистерны);</text:p>
      <text:p text:style-name="Text_20_body">2. ул. Кирпичные Выемки, вл. 12 (уточнен: ул. Кирпичные Выемки, вл. 5) (7 металлических контейнеров).</text:p>
      <text:p text:style-name="Text_20_body">Силами ГБУ «Автомобильные дороги ЮАО» демонтированы 2 незаконных объекта:</text:p>
      <text:p text:style-name="Text_20_body">1. ул. Кирпичные Выемки, вл. 2, корп. 1 (металлическое ограждение, шлагбаумы, бетонные блоки, фонарь освещения);</text:p>
      <text:p text:style-name="Text_20_body">2. ул. Кирпичные Выемки (бетонное ограждение);</text:p>
      <text:p text:style-name="Text_20_body">3. ул. Кирпичные Выемки, вл. 12 (ул. Кирпичные Выемки, вл. 5)</text:p>
      <text:p text:style-name="Text_20_body">(7 металлических контейнеров).</text:p>
      <text:p text:style-name="Text_20_body">• Осуществление работ по благоустройству освобожденной территории после сноса самовольных построек, освобождения земельных участков в части касающейся, находятся на контроле управы района Чертаново Южное.</text:p>
      <text:p text:style-name="Text_20_body"><text:span text:style-name="T1">О состоянии и работе предприятий потребительского рынка и услуг на территории района Чертаново Южное</text:span></text:p>
      <text:p text:style-name="Text_20_body">На территории района Чертаново Южное сформирована крупная инфраструктура торговли и услуг, которая насчитывает по состоянию на отчетный период порядка <text:span text:style-name="T1">700</text:span> стационарных предприятий и нестационарных торговых объектов, из них:</text:p>
      <text:p text:style-name="Text_20_body"><text:span text:style-name="T1">11 крупных торговых центров:</text:span></text:p>
      <text:p text:style-name="Text_20_body">1) АО «Евро Маркет» (Варшавское шоссе, вл.170);</text:p>
      <text:p text:style-name="Text_20_body">2) ТЦ «Калач» (ул. Академика Янгеля, вл.6);</text:p>
      <text:p text:style-name="Text_20_body">3) ТЦ «Варшавка 143» (Варшавское шоссе, вл.143 А);</text:p>
      <text:p text:style-name="Text_20_body">4) ТЦ «Галерея Атлантис» (Варшавское шоссе, вл.160);</text:p>
      <text:p text:style-name="Text_20_body">5) ТЦ «Самбреро» (Варшавское шоссе, вл.152 А);</text:p>
      <text:p text:style-name="Text_20_body">6) ТЦ «Меримис» (Варшавское шоссе, вл.135 Б);</text:p>
      <text:p text:style-name="Text_20_body">7) ТК «Дженсер» (Варшавское шоссе, вл.150);</text:p>
      <text:p text:style-name="Text_20_body">8) ТЦ «Россошанский» (ул. Россошанская, д.4);</text:p>
      <text:p text:style-name="Text_20_body">9) ТЦ «Персей для детей» (ул. Россошанская, д.6);</text:p>
      <text:p text:style-name="Text_20_body">10) ТЦ «Прага» (Россошанский проезд, д.3);</text:p>
      <text:p text:style-name="Text_20_body">11) ТЦ «Аннино» (Варшавское ш., д.141., к.9А).</text:p>
      <text:p text:style-name="Text_20_body"><text:span text:style-name="T1">269 - предприятий розничной торговли</text:span> (продовольственные и промтоварные магазины, торговая площадь составляет – 29472 кв.м.);</text:p>
      <text:p text:style-name="Text_20_body"><text:span text:style-name="T1">110- предприятий общественного питания</text:span> (на 6589 посадочных мест), из них:</text:p>
      <text:p text:style-name="Text_20_body"><text:span text:style-name="T1">87 -</text:span> открытая сеть: кафе, бары, закусочные, рестораны, предприятия быстрого обслуживания (на 2 059 посадочных мест);</text:p>
      <text:p text:style-name="Text_20_body"><text:span text:style-name="T1">23 -</text:span> закрытая сеть: школьные столовые, ЦСО, предприятия промышленности (на 4 530 посадочных мест);</text:p>
      <text:p text:style-name="Text_20_body"><text:span text:style-name="T1">200– предприятий бытового обслуживания</text:span> (парикмахерские и косметические услуги, маникюрные услуги, ателье, ремонт часов, ювелирных изделий, ремонт обуви, сауны, фотоателье, приемные пункты химчисток);</text:p>
      <text:p text:style-name="Text_20_body">По состоянию на 31 декабря 2020 года на территории района по новой схеме размещения установлено <text:span text:style-name="T1">26 нестационарных торговых объекта</text:span>:</text:p>
      <text:p text:style-name="Text_20_body">- <text:span text:style-name="T1">7</text:span> – киоски со специализацией «Мороженое»;</text:p>
      <text:p text:style-name="Text_20_body">- <text:span text:style-name="T1">18</text:span> – киоски со специализацией «Печать»;</text:p>
      <text:p text:style-name="Text_20_body">- <text:span text:style-name="T1">1</text:span> – павильон «Продовольственные товары».</text:p>
      <text:p text:style-name="Text_20_body"><text:span text:style-name="T1">В 2020 году работало 8 объектов сезонной сети:</text:span></text:p>
      <text:p text:style-name="Text_20_body">- согласно Схеме размещения функционируют <text:span text:style-name="T1">3</text:span> летних кафе («Шоколадница», Варшавское шоссе, вл.160; «KFC», Варшавское шоссе, вл.160; Ресторан «Огни Баку» Варшавское ш., д.152., к.2);</text:p>
      <text:p text:style-name="Text_20_body">- 4 бахчевых развала;</text:p>
      <text:p text:style-name="Text_20_body">- 1 киоск клубника-земляника.</text:p>
      <text:p text:style-name="Text_20_body">В соответствии с окружной целевой программой развития потребительского рынка и услуг Южного административного округа на территории района Чертаново Южное в 2020 году было открыто порядка 30 предприятий розничной торговли и услуг (перечислю крупные):</text:p>
      <text:p text:style-name="Text_20_body">1. универсам «Вкус Вилл» (по адресу: ул. Россошанская, вл.3., к.1А);</text:p>
      <text:p text:style-name="Text_20_body">2. универсам «Вкус Вилл» (по адресу: Варшавское шоссе, д.141., к.9);</text:p>
      <text:p text:style-name="Text_20_body">3. Магазин «Ближние Горки» (Варшавское шоссе д.141., к.8);</text:p>
      <text:p text:style-name="Text_20_body">4. универсам «Фасоль» (Варшавское шоссе, д.141А., к.3);</text:p>
      <text:p text:style-name="Text_20_body">5. Магазин «Мясной № 1» (ул. Чертановская, д.63.,к.2);</text:p>
      <text:p text:style-name="Text_20_body">открылось 3 пунктов выдачи товаров интернет сети WILDBERRIES, и 3 пункта ОZON</text:p>
      <text:p text:style-name="Text_20_body">Новый жилой комплекс «Аннино Парк» полностью обеспечен предприятиями торговли, и бытового обслуживания. В новом Жилом комплексе, состоящим из 5 корпусов, расположено 9 предприятий.</text:p>
      <text:p text:style-name="Text_20_body">Кроме того, за отчетный период на площадях ТК и ТЦ было открыто <text:span text:style-name="T1">около 50</text:span> новых предприятий розничной торговли.</text:p>
      <text:p text:style-name="Text_20_body">В рамках реализации социальной политики в сфере потребительского рынка и услуг ежегодно организовывается обслуживание социально – незащищенных групп населения:</text:p>
      <text:p text:style-name="Text_20_body">- оказываются льготные бытовые услуги (парикмахерские услуги, ремонт, одежды, часов, фото услуги), в данных мероприятиях участвовали 9 предприятий бытового обслуживания. Было выдано 340 талонов на парикмахерские услуги.</text:p>
      <text:p text:style-name="Text_20_body">Кроме того, на мероприятия, приуроченные к знаменательным и памятным датам предоставляются цветочные букеты Юбилярам, инвалидам и ветеранам ВОВ.</text:p>
      <text:p text:style-name="Text_20_body">Для обслуживания лиц льготной категории по «социальной карте москвича» на территории района Чертаново Южное функционируют:</text:p>
      <text:p text:style-name="Text_20_body">- 9 предприятий службы быта;</text:p>
      <text:p text:style-name="Text_20_body">- 38 предприятий торговли.</text:p>
      <text:p text:style-name="Text_20_body">Независимо от того, что год был не простым, предприятия торговли продолжали запланированные ранее мероприятия по модернизации и ремонту. За отчетный период 4 предприятия торговли и услуг:</text:p>
      <text:p text:style-name="Text_20_body">- Универсам «Дикси» (ул. Россошанская д.2 корп.1.);</text:p>
      <text:p text:style-name="Text_20_body">- Универсам «Дикси» (ул. Подольских Курсантов д.2 корп.1.);</text:p>
      <text:p text:style-name="Text_20_body">- Универсам «Дикси» (ул. Чертановская д.54 корп.1.);</text:p>
      <text:p text:style-name="Text_20_body">- Универсам «Пятерочка» (ул. Кировоградская, д. 42).</text:p>
      <text:p text:style-name="Text_20_body">провели работы по реконструкции и модернизации предприятий: проведены внутренние ремонтные работы, замена инженерных коммуникаций, замена технологического оборудования, обустройство входных групп для маломобильных граждан.</text:p>
      <text:p text:style-name="Text_20_body"><text:span text:style-name="T1">Работа ярмарки выходного дня</text:span></text:p>
      <text:p text:style-name="Text_20_body">В целях обеспечения жителей района продовольственными товарами по доступным ценам и в соответствии с действующим законодательством с 1 апреля по 31 декабря на территории района по адресу: Варшавское шоссе, вл.135 каждую пятницу, субботу и воскресенье функционирует «ярмарка выходного дня».</text:p>
      <text:p text:style-name="Text_20_body">Организаторами «ярмарки выходного дня» являются Департамент торговли и услуг города Москвы и ГБУ «Московские ярмарки» в соответствии с постановлением Правительства Москвы от 04.05.2011 № 172-ПП «Об утверждении порядка организации ярмарок и продажи товаров (выполнения работ, оказания услуг) на них на территории города Москвы» (в ред. от 07.07.2016 № 400-ПП «О внесении изменений в постановления Правительства Москвы от 4 мая 2011 г. № 172-ПП и от 3 июля 2014 г. № 372-ПП»).</text:p>
      <text:p text:style-name="Text_20_body">С 2016 года полномочия по организации «ярмарок выходного дня» осуществляет ГБУ «Московские ярмарки», образованное распоряжением Правительства Москвы от 23.12.2015 № 758-РП «Об изменении ведомственного подчинения Государственного бюджетного учреждения культуры города Москвы «Московский городской центр реализации фестивальных и конкурсных программ».</text:p>
      <text:p text:style-name="Text_20_body">Работающая с 2019 году «ярмарка выходного дня» по выше указанному адресу в декабре 2020 года прекратила свою работу в связи со строительством более крупной и современной «Региональной ярмаркой», расположенной в сердце района (Россошанский пр. 8, стр. 2). Ярмарка начала свою работу по указанному адресу с 25 декабря 2020. (график работы с 08.00 до 20.00 часов ежедневно, кроме понедельника и рассчитана на 30 торговых мест).</text:p>
      <text:p text:style-name="Text_20_body">На «Ярмарке» представлена сельскохозяйственная продукция из разных регионов России.</text:p>
      <text:p text:style-name="Text_20_body"><text:span text:style-name="T1">Работа по пресечению незаконной предпринимательской деятельности (несанкционированная торговля)</text:span></text:p>
      <text:p text:style-name="Text_20_body">Борьба с несанкционированной торговлей является одним из приоритетных направлений отдела торговли и услуг управы района Чертаново Южное и ведется в ежедневном режиме.</text:p>
      <text:p text:style-name="Text_20_body">В 2020 году сотрудниками управы района Чертаново Южное совместно с представителями ОМВД и ОПОП района провели порядка <text:span text:style-name="T1">211 рейдов</text:span> по выявлению фактов несанкционированной торговли.</text:p>
      <text:p text:style-name="Text_20_body">В ходе проверок было пресечено <text:span text:style-name="T1">15 фактов</text:span> продажи продукции в неустановленных местах и без соответствующей разрешительной документации.</text:p>
      <text:p text:style-name="Text_20_body">По каждому факту был составлен протокол об административном правонарушении и наложен штраф. Административная ответственность за совершение указанного правонарушения предусмотрена ст.11.13. Закона города Москвы от 21 ноября 2007 года № 45 «Кодекса города Москвы об административных правонарушениях».</text:p>
      <text:p text:style-name="Text_20_body">Сумма наложенных штрафов составляет <text:span text:style-name="T1">45000 рублей</text:span>. <text:span text:style-name="T1">Взыскано 45000 рублей, что составляет 100 %.</text:span></text:p>
      <text:p text:style-name="Text_20_body">Данный вопрос находится на особом контроле управы района Чертаново Южное и ОМВД по району Чертаново Южное.</text:p>
      <text:p text:style-name="Text_20_body"><text:span text:style-name="T1">Социальная сфера</text:span></text:p>
      <text:p text:style-name="Text_20_body"><text:span text:style-name="T1">Ремонт квартир льготных категорий граждан, приспособление квартир инвалидов-колясочников.</text:span></text:p>
      <text:p text:style-name="Text_20_body">В 2020 году выполнен ремонт 30 квартир ветеранов и инвалидов Великой Отечественной Войны 1941-1945 гг. на общую сумму 8,8 млн. рублей.</text:p>
      <text:p text:style-name="Text_20_body"><text:span text:style-name="T1">Ремонт жилых помещений для детей-сирот и детей, оставшихся без попечения родителей.</text:span></text:p>
      <text:p text:style-name="Text_20_body">В 2020 году в районе Чертаново Южное осуществлено выполнение ремонтных работ в 6 квартирах детей оставшихся без попечения родителей на общую сумму 1,4 млн. руб.</text:p>
      <text:p text:style-name="Text_20_body"><text:span text:style-name="T1">Оказание адресной социальной помощи нуждающимся жителям района льготной категории</text:span></text:p>
      <text:p text:style-name="Text_20_body">В 2020 году Комиссией по оказанию адресной социальной помощи нуждающимся жителям района рассмотрено <text:span text:style-name="T1">1841</text:span> заявление на частичное возмещение затрат (материальная помощь) льготным категориям населения района, на общую сумму более 12 904 421 руб. (331 250 тыс. руб. – Управа района; 12 573 171 руб. – ОСЗН):</text:p>
      <text:p text:style-name="Text_20_body">- ветераны ВОВ, в том числе - вдовы ВВОВ, малолетние узники фашистских концлагерей, жители блокадного Ленинграда и др.) – <text:span text:style-name="T1">11</text:span> чел.;</text:p>
      <text:p text:style-name="Text_20_body">- инвалиды общего заболевания (1, 2 и 3 групп), пенсионеры и др. – <text:span text:style-name="T1">1568</text:span> человек;</text:p>
      <text:p text:style-name="Text_20_body">- многодетные семьи, одинокие матери (в которых мать по уходу за ребенком до 3-х лет), мать по уходу за ребенком-инвалидом и т. д. – <text:span text:style-name="T1">212 человек</text:span>;</text:p>
      <text:p text:style-name="Text_20_body">Из вышеперечисленных льготных категорий населения района материальную помощь получили <text:span text:style-name="T1">455</text:span> человек, имеющих статус «одинокие».</text:p>
      <text:p text:style-name="Text_20_body">В соответствии с решением Комиссии по оказанию адресной социальной помощи льготным категориям граждан района, в 2020 году была оказана материальная помощь на частичное погашение затрат лицам льготных категорий района (путем перечисления единовременной выплаты на лицевые счета):</text:p>
      <text:p text:style-name="Text_20_body">- на медицинские услуги (операции на замену хрусталика глаз, медицинское обследование, дорогостоящие медпрепараты для онкобольных и т.д. - <text:span text:style-name="T1">405 человек;</text:span></text:p>
      <text:p text:style-name="Text_20_body">- на предметы 1-й необходимости длительного пользования (холодильник, телевизор, стиральная машина, пылесос, мебель, на газовые и электроплиты, т.д.) – <text:span text:style-name="T1">514 человек</text:span>;</text:p>
      <text:p text:style-name="Text_20_body">- на приборы учета воды и сантехническое оборудование, строит/материалы для косметического ремонта и пр. – <text:span text:style-name="T1">753 человека</text:span>;</text:p>
      <text:p text:style-name="Text_20_body">- с денежными потерями<text:span text:style-name="T1">– 5 человек</text:span>;</text:p>
      <text:p text:style-name="Text_20_body">- на смерть близкого человека – <text:span text:style-name="T1">86 человек.</text:span></text:p>
      <text:p text:style-name="Text_20_body">В течение 2020 года 4822 человека получили социальную помощь по линии социальной службы ГБУ ТЦСО «Чертаново» филиала «Чертаново Южное»</text:p>
      <text:p text:style-name="Text_20_body">Главным событием 2020 года стало празднование 75-летия Победы в Великой Отечественной войне 1941-1945 гг.</text:p>
      <text:p text:style-name="Text_20_body">К сожалению, в празднование этого важнейшего события внесла свои негативные коррективы пандемия. Но, несмотря на это, были предприняты все меры чтобы максимально сгладить эту преграду.</text:p>
      <text:p text:style-name="Text_20_body">Были проведены различные мероприятия - это и флешмобы, и видео поздравления ветеранов, и литературно-музыкальные композиции и многое другое. Самое главное мероприятие – это вручение юбилейной медали в честь 75-летия Победы в Великой Отечественной войне 1941-1945 гг. Согласно спискам, утвержденным Мэром Москвы, вручено 628 медалей ветеранам войны.</text:p>
      <text:p text:style-name="Text_20_body"><text:span text:style-name="T1">Ремонт и оснащение помещений Совета ветеранов</text:span></text:p>
      <text:p text:style-name="Text_20_body">Для работы совета ветеранов используется 11 помещений.</text:p>
      <text:p text:style-name="Text_20_body">В 2020 году 2 помещения оформлены в оперативное управление управы. Продолжается работа по переводу помещений из жилого фонда в нежилой. Одно помещение, где фактически размещена первичная организация (ул. Россошанская, 13-2-1), находится в жилом фонде. Это большая проблема, в связи с невозможностью расходования бюджетных средств на его содержание. На протяжении долгих лет управой ведется работа по переводу их в нежилой фонд и последующим оформлением в оперативное управление. Пакет документов направлен в ДГИ через префектуру ЮАО.</text:p>
      <text:p text:style-name="Text_20_body">Содержание и абонентская плата за 8 помещений осуществляется управой.</text:p>
      <text:p text:style-name="Text_20_body"><text:span text:style-name="T1">Физкультурно-оздоровительная работа в районе</text:span></text:p>
      <text:p text:style-name="Text_20_body">В соответствии с правовыми актами города Москвы управа района Чертаново Южное обеспечивает и координирует ведение государственным бюджетным учреждением спортивно - досуговым центром «Чертаново Южное» города Москвы, подведомственным префектуре ЮАО, находящимся в ведомственном подчинении управы и осуществляющим организацию досуговой, социально - воспитательной, физкультурно – оздоровительной и спортивной работы с населением по месту жительства.</text:p>
      <text:p text:style-name="Text_20_body">В течение 2020 года в Государственном бюджетном учреждении действовало <text:span text:style-name="T1">11 досуговых и 16 спортивных формирований</text:span>, деятельность которых направлена на население, включающее в себя детей от 1,5 лет, школьников, подростков, молодежь, взрослое население, а также людей старше 55 лет, в том числе людей с ограниченными возможностями жизнедеятельности.</text:p>
      <text:p text:style-name="Text_20_body"><text:span text:style-name="T1">Общее количество постоянно занимающихся в клубах и секциях составило 954 человека.</text:span></text:p>
      <text:p text:style-name="Text_20_body">В результате деятельности ГБУ СДЦ «Чертаново Южное» за 2020 год было проведено <text:span text:style-name="T1">213 мероприятий</text:span> с охватом населения <text:span text:style-name="T1">более 5,4 тыс. человек</text:span>, из них:</text:p>
      <text:p text:style-name="Text_20_body">- <text:span text:style-name="T1">165</text:span> физкультурных мероприятий (в т.ч.79 мероприятий онлайн);</text:p>
      <text:p text:style-name="Text_20_body">- <text:span text:style-name="T1">48</text:span> фестивалей, смотров, конкурсов, иных культурно-массовых, общественно и социально-значимых мероприятий (в т.ч.28 онлайн).</text:p>
      <text:p text:style-name="Text_20_body">Проводится работа с малообеспеченными семьями, инвалидами и несовершеннолетними, состоящими на учете КДН и ЗП.</text:p>
      <text:p text:style-name="Text_20_body"><text:span text:style-name="T1">В 2020 году</text:span> 220 человек приняли участие в 37-х различных окружных и городских мероприятиях, во многих спортивных соревнованиях, заняли 35 призовых мест в том числе:</text:p>
      <text:p text:style-name="Text_20_body">- первое место в окружном этапе Московской комплексной межокружной Спартакиады «Мир равных возможностей» по настольному теннису (спорт лиц с поражением ОДА);</text:p>
      <text:p text:style-name="Text_20_body">- второе место в окружном этапе Московской комплексной межокружной Спартакиады «Мир равных возможностей» по настольному теннису (спорт лиц с поражением ОДА);</text:p>
      <text:p text:style-name="Text_20_body">- третье место в окружном онлайн-конкурсе художественной самодеятельности «Мои года – мое богатство…..», посвященного Дню бабушек и дедушек</text:p>
      <text:p text:style-name="Text_20_body">- лауреат в открытым конкурсе изобразительного искусства «Территория мира и согласия»</text:p>
      <text:p text:style-name="Text_20_body">В районе более 30 лет существует хоккейный клуб, который с 2015 года называется ХК «Аннино». Клуб базируется на спортивной площадке по адресу: Варшавское ш., д. 158, корп. 1. Детей и подростков от 5 до 16 лет, в том числе из малообеспеченных семей, на бесплатной основе тренирует Павлов Николай Федорович, который является основателем, идейным вдохновителем команды. Команда занимает призовые места, защищая честь района на окружных и городских соревнованиях по хоккею и роллеркею. В сезоне 2019-2020 гг. команда района заняла 1 место в среднем возрасте на турнире «Золотая шайба». Управой района оказывается помощь и содействие в различных вопросах. Так, в 2020 установлено 2 новые раздевалки. Выделено время для занятий на катке с искусственным льдом, по адресу: Варшавское шоссе, 158-2. В межсезонье и летом на площадке проводятся тренировки по роллеркею.</text:p>
      <text:p text:style-name="Text_20_body">Команда по ролеркею возрастной категории 2007-2008гг. в Чемпионате России заняла 1 место.</text:p>
      <text:p text:style-name="Text_20_body">Так же управой района заключены договора социального заказа с тремя социально ориентированными некоммерческими организациями, которые работают с населением по месту жительства:</text:p>
      <text:p text:style-name="Text_20_body"><text:span text:style-name="T1">В региональной общественной организации социально – педагогическом комплексе «Форпост в Лужниках» - клуб ОСО «Десантер»</text:span> в 2020 году:</text:p>
      <text:p text:style-name="Text_20_body">- проведено <text:span text:style-name="T1">69</text:span> мероприятий;</text:p>
      <text:p text:style-name="Text_20_body">- <text:span text:style-name="T1">6 групп</text:span> различной направленности;</text:p>
      <text:p text:style-name="Text_20_body">- кол-во занимающихся <text:span text:style-name="T1">87 человек;</text:span></text:p>
      <text:p text:style-name="Text_20_body"><text:span text:style-name="T1">В региональной спортивной общественной организации «Федерация Таэквон-до «Юг»</text:span> в течение года работали:</text:p>
      <text:p text:style-name="Text_20_body">- поведено <text:span text:style-name="T1">119 мероприятий</text:span></text:p>
      <text:p text:style-name="Text_20_body">- <text:span text:style-name="T1">12 групп, 4</text:span> секции;</text:p>
      <text:p text:style-name="Text_20_body">- кол-во занимающихся <text:span text:style-name="T1">200 человек</text:span>;</text:p>
      <text:p text:style-name="Text_20_body">- кол-во тренирующихся в тренажерном зале <text:span text:style-name="T1">60 человек</text:span>.</text:p>
      <text:p text:style-name="Text_20_body"><text:span text:style-name="T1">Хуторское казачье общество</text:span> «Чертаново Южное» в 2020 году :</text:p>
      <text:p text:style-name="Text_20_body">- поведено <text:span text:style-name="T1">36 мероприятий;</text:span></text:p>
      <text:p text:style-name="Text_20_body">- кол-во занимающихся <text:span text:style-name="T1">180 человек;</text:span></text:p>
      <text:p text:style-name="Text_20_body"><text:span text:style-name="T1">Общее количество посетителей НКО за 2020 год – более 1000 человек</text:span>.</text:p>
      <text:p text:style-name="Text_20_body"><text:span text:style-name="T1">Работа с общественными советниками</text:span></text:p>
      <text:p text:style-name="Text_20_body">На сегодняшний день в районе <text:span text:style-name="T1">304 общественных советника</text:span>.</text:p>
      <text:p text:style-name="Text_20_body">В 2020 году с участием Общественных советников проведено 48 районных мероприятий, в которых приняли участие 1800 человек.</text:p>
      <text:p text:style-name="Text_20_body">За 2020 год общественные советники приняли участие в окружных и городских мероприятиях:</text:p>
      <text:p text:style-name="Text_20_body">Ко Дню Победы общественными советниками были изготовлены треугольники с персональными поздравлениями ветеранов ВОВ и вручены через почтовые ящики.</text:p>
      <text:p text:style-name="Text_20_body">- 03.09.2020 окружная вахта памяти ко Дню солидарности в борьбе с терроризмом (Автозаводская площадь)</text:p>
      <text:p text:style-name="Text_20_body">03.09.2020 приняли участие в Диктанте Победы</text:p>
      <text:p text:style-name="Text_20_body">03-08.11.2020 – приняли участие в Большом энтографическом диктанте.</text:p>
      <text:p text:style-name="Text_20_body">04.09.2020 состоялось торжественное открытие Мемориала героям курсантам Подольских военных училищ - защитникам Москвы в 1941 году в Великую Отечественную войну с участием гостей из г. Подольска (потомки курсантов и руководство Подольского училища). Открытию мемориала предшествовала долгая подготовительная работа: в 2018 году общественные советники вышли с инициативой об увековечении подвига курсантов военных подольских училищ при защите рубежей Москвы в годы Великой отечественной войны.</text:p>
      <text:p text:style-name="Text_20_body">05.10.2020 – онлайн круглый стол «79-я годовщина Подвига Подольских Курсантов».</text:p>
      <text:p text:style-name="Text_20_body">Общественные активно участвовали в онлайн поздравлении ветеранов с Новым годом, читали стихи, пели песни, направили по почте поздравительные открытки.</text:p>
      <text:p text:style-name="Text_20_body">Также общественные советники ведут активную волонтерскую работу, в условиях пандемии работая в социальных коллцентрах, куда мог обратится любой житель с просьбой о помощи. Ходили по адресам доставляя необходимые продукты и лекарства. За их самоотверженный труд были награждены грамотами и благодарностями. В частности, общественный Советник Ирина Сергеевна Кулешова была отмечена Благодарственным письмо Мэра Москвы Собянина С.С.</text:p>
      <text:p text:style-name="Text_20_body">Общественные советники принимали активное участие в районных мероприятиях: в «Вахте Памяти» (18.02, 09.05), общегородских мемориально-патронатных акциях по уходу за памятниками, мемориальными досками, памятными знаками и захоронениями участников Великой Отечественной войны, обороны Москвы, народного ополчения, военачальников, Героев Советского Союза и Российской Федерации, посвященных 78-й годовщине битвы под Москвой и Дню Героев Отечества. Глава управы проводит ежемесячные встречи с общественными советниками. Самых активных общественных советников глава управы лично поздравляет с днем рождения и юбилеем. От префектуры самые активные общественные советники в честь празднования Нового года получили подарки. Общественные советники активно привлекаются к различным мероприятиям, проводимым в районе и в округе.</text:p>
      <text:p text:style-name="Text_20_body"><text:span text:style-name="T1">Работа с Молодежной палатой района</text:span></text:p>
      <text:p text:style-name="Text_20_body">В районе Чертаново Южное работает <text:span text:style-name="T1">Молодежная палата.</text:span> Состав и резерв регулярно обновляются.</text:p>
      <text:p text:style-name="Text_20_body">Молодежная палата района Чертаново Южное принимает участие в окружных и городских мероприятиях. Также организует и проводит районные мероприятия. Наиболее крупные за 2020 год:</text:p>
      <text:p text:style-name="Text_20_body">- организован и проведен турнир по футболу (с охватом более 200 чел.).</text:p>
      <text:p text:style-name="Text_20_body">В 2020 году члены Молодежной палаты приняли участие в различных акциях с Общественными советниками и ветеранами района провели патронатные акции по восстановлению (помывка и покраска) памятника времен ВОВ ЖБОТ в Покровском Парке по адресу: ул. Дорожная, д. 5-7 (18.02.2020г).</text:p>
      <text:p text:style-name="Text_20_body">- приняли участи в городском конкурсе для молодых специалистов «ЛИЦА РАЙОНА», 2 проекта были признаны одним из лучших не финансированных проектов, и были награждены поездкой на базу отдыха «СНИГЕРИ» (2 члена молодежной палаты).</text:p>
      <text:p text:style-name="Text_20_body">03.09.2020г. приняли участие в Диктанте Победы.</text:p>
      <text:p text:style-name="Text_20_body">19 декабря 2020 команда из 7 человек от района приняла участие в онлайн мероприятии школа тренеров «Работа в малых группах».</text:p>
      <text:p text:style-name="Text_20_body">Также члены Молодежной Палаты приняла участие в конкурсе "Рисунок на открытку - 2020", организованном местным отделением Партии "Единая Россия" ЮАО г. Москвы, проходившего в ЦДДМ "Даниил".</text:p>
      <text:p text:style-name="Text_20_body">Молодежная палата регулярно встречается с руководителями управы района и Совета депутатов, посещает встречи с жителями, принимает активное участие в общественной жизни района, участвует в окружных и городских спортивных и досуговых мероприятиях, занимая призовые места.</text:p>
      <text:p text:style-name="Text_20_body">Все члены Молодежной палаты (и резерв) зарегистрированы и ведут работу на молодежном портале «Движок».</text:p>
      <text:p text:style-name="Text_20_body">В настоящее время возникающие вопросы между управой района и Молодежной палатой решаются оперативно. Все настроены на продуктивную работу и благоприятное сотрудничество.</text:p>
      <text:p text:style-name="Text_20_body"><text:span text:style-name="T1">Работа комиссии по делам несовершеннолетних и защите их прав</text:span></text:p>
      <text:p text:style-name="Text_20_body">Комиссия по делам несовершеннолетних и защите их прав района образована и действует на основании распоряжения главы управы от 14.11.2016, согласована в Московской городской межведомственной комиссии по делам несовершеннолетних и защите их прав 15.11.2016, внесены изменения в состав 30.11.2018, 09.11.2020, согласовано в Московской городской межведомственной комиссии по делам несовершеннолетних и защите их прав. 30.11.2018, 06.11.2020. Численный состав комиссии 18 человек. Председателем комиссии является глава управы, заместителями председателя – заместитель главы управы и советник-юрист.</text:p>
      <text:p text:style-name="Text_20_body">В 2020 году Комиссией по делам несовершеннолетних и защите их прав района Чертаново Южное проведено <text:span text:style-name="T1">30 з</text:span>аседаний, 3 из которых координационные. На заседаниях было рассмотрено <text:span text:style-name="T1">95</text:span> организационно-профилактических вопроса, <text:span text:style-name="T1">101</text:span> материал в отношении несовершеннолетних, <text:span text:style-name="T1">126</text:span> материла в отношении взрослых лиц. Было вынесено 1332 определений (о назначении даты- 626, о переносе рассмотрения - 411, о приводе 240, о взыскании штрафа с законных представителей 43, о возврате - 7, о направлении по подведомственности – 2, о рассрочке наложенного штрафа - 3), 469 постановлений (о назначении штрафа - 66, о назначении предупреждения -49, о применении мер общественного воздействия и проведении профилактических мероприятий -284, о прекращении производства - 63, о принудительном взыскании штрафа (по неоплаченным вовремя штрафам) - 7), общая сумма наложенных за 2020 год штрафов составляет 94581 рублей (взыскано 59685 рублей).</text:p>
      <text:p text:style-name="Text_20_body">Вне заседаний сотрудниками комиссии рассмотрено 425 обращений граждан (прием населения, оказание психолого-педагогической помощи и консультаций) – 37 несовершеннолетних, 87 родителей и лиц, их заменяющим, иных граждан и представителей организаций– 301</text:p>
      <text:p text:style-name="Text_20_body">На учете в КДН и ЗП района Чертаново Южное состоит <text:span text:style-name="T1">28</text:span> несовершеннолетних (в течение года проводилась работа с <text:span text:style-name="T1">115</text:span> несовершеннолетними, поставлено на учет <text:span text:style-name="T1">34</text:span>, снято <text:span text:style-name="T1">33</text:span>, из них по исправлению <text:span text:style-name="T1">25</text:span>) и 18 семей, где 21 из 24 родителей не исполняют свои обязанности по содержанию, обучению и воспитанию 38 детей. В течении года работа велась с <text:span text:style-name="T1">33</text:span> семьями, поставлено на учет <text:span text:style-name="T1">15</text:span>, снято с учета <text:span text:style-name="T1">15</text:span>, из них по исправлению <text:span text:style-name="T1">12</text:span>.</text:p>
      <text:p text:style-name="Text_20_body">Положительная динамика прослеживается в работе комиссии по делам несовершеннолетних: количество несовершеннолетних и семей осталось на прежнем уровне, увеличилось количество поручений, предусмотренных в постановлениях КДН и ЗП с 1184 до 1208, из них исполнены в полном объеме с 929 до 1132.</text:p>
      <text:p text:style-name="Text_20_body"><text:span text:style-name="T1">Взаимодействие управы с жителями района</text:span></text:p>
      <text:p text:style-name="Text_20_body">В 2020 году поступило 2897 (в 2019 – 3280) обращений граждан по различным каналам связи. Все обращения рассмотрены в установленные сроки. Тематический анализ поступивших в управу района обращений показал, что наибольшее число обращений поступило по вопросам содержания и эксплуатации жилого фонда, капитального ремонта, оплаты ЖКХ, содержания территории и благоустройства (за отчетный период их количество составило 90% от общего числа обращений). Но в целом, по основным тематикам ЖКХ количество обращений снизилось.</text:p>
      <text:p text:style-name="Text_20_body">На прием Главы управы обратились 13 граждан. 17 человек принято заместителями главы управы. В связи с эпидемиологической ситуацией с 26 марта 2020 года распоряжением Мэра Москвы личный прием был отменен.</text:p>
      <text:p text:style-name="Text_20_body"><text:span text:style-name="T1">За 2020 год на портал «Наш город»</text:span></text:p>
      <text:p text:style-name="Text_20_body">поступило всего 5010 (2019г. - 5933) обращения:</text:p>
      <text:p text:style-name="Text_20_body">Дворы – 2678 (2019г. - 3 248);</text:p>
      <text:p text:style-name="Text_20_body">МКД – 1699 (2019г. - 2 222);</text:p>
      <text:p text:style-name="Text_20_body">Дороги – 358 (2019г. - 185);</text:p>
      <text:p text:style-name="Text_20_body">Городская территория – 188 (2019г. - 156);</text:p>
      <text:p text:style-name="Text_20_body">Транспорт – 9 (2019 г. - 14);</text:p>
      <text:p text:style-name="Text_20_body">Торговля – 3 (2019г. - 17);</text:p>
      <text:p text:style-name="Text_20_body">Парки, скверы, ООПТ – 73 (2019г. - 91).</text:p>
      <text:p text:style-name="Text_20_body">Все обращения, поступившие на городской портал «Наш город» отрабатываются в регламентный срок – 8 дней.</text:p>
      <text:p text:style-name="Text_20_body">Вопрос исполнительской дисциплины еженедельно заслушивается на оперативных совещаниях главы управы. Заместители главы управы, начальники отделов несут персональную ответственность за качественное и своевременное исполнение документов сотрудниками своих подразделений.</text:p>
      <text:p text:style-name="Text_20_body">Систематически проводилась работа по учету населения в соответствии с Указом Мэра № 34 «О мерах по обеспечению учета населения города Москвы и предоставлению сведений о численности избирателей, участников референдума».</text:p>
      <text:p text:style-name="Text_20_body">По состоянию на <text:span text:style-name="T1">01.07.2020</text:span> года численность избирателей составила –<text:span text:style-name="T1">89803 ч</text:span>еловек.</text:p>
      <text:p text:style-name="Text_20_body">В 1 июля 2020 году состоялось общероссийское голосование по вопросу одобрения изменений в Конституцию Российской Федерации</text:p>
      <text:p text:style-name="Text_20_body">На общероссийском голосовании по вопросу одобрения изменений в Конституцию Российской Федерации в районе было организовано 41 избирательный участок, которые располагались в 14 школах района, ГБУК ДК «Маяк», филиале Наркологической больницы (закрытый участок).</text:p>
      <text:p text:style-name="Text_20_body">В голосовании приняли участие 57,32% избирателей, что выше средне-городского показателя.</text:p>
      <text:p text:style-name="Text_20_body">Все избирательные участки были полностью оснащены необходимой оргтехникой и канцтоварами.</text:p>
      <text:p text:style-name="Text_20_body">В 2020 году была проведена работа по составлению общих и запасных списков кандидатов в присяжные заседатели для Московского городского суда, Московского и Третьего окружных военных судов и районного суда.</text:p>
      <text:p text:style-name="Text_20_body">Ежемесячно проводились заседания Координационного Совета на которых рассматривались вопросы социально-экономического развития и жизнеобеспечения населения территории района.</text:p>
      <text:p text:style-name="Text_20_body">В 2020 году проведено <text:span text:style-name="T1">2</text:span> встреч главы управы с жителями района. Основные проблемные вопросы: благоустройство детских площадок, парковка автотранспорта, благоустройство территории района, асфальтирование дворовых территорий.</text:p>
      <text:p text:style-name="Text_20_body">При проведении встреч было задано <text:span text:style-name="T1">22</text:span> вопроса. На все поставленные на контроль вопросы даны письменные разъяснения.</text:p>
      <text:p text:style-name="Text_20_body">В соответствии со ст.13 Федерального Закона от 09.02.2009 № 8-ФЗ «Об обеспечении доступа к информации о деятельности государственных органов и органов местного самоуправления» на сайте управы района размещена информация о руководителях управы района с указанием графика приема, структурных подразделениях, о нормотворческой деятельности управы района, о состоянии защиты населения и территории от чрезвычайных ситуаций, информация о работе с обращениями граждан, противодействии коррупции, публичных слушаниях и общественных обсуждениях. На сайте размещены обязательные баннеры со ссылками на официальные сайты органов власти. В новостном блоке публикуются материалы о деятельности Правительства Москвы, окружные новости, новости района. Обо всех изменениях в районе и проводимых мероприятиях управа района оперативно информировала жителей.</text:p>
      <text:p text:style-name="Text_20_body">2020 году состоялось выступление в прямом радио-эфире главы управы на радиостанции «Говорит Москва», <text:span text:style-name="T1">два</text:span> дежурства главы управы на прямой телефонной связи Правительства Москвы.</text:p>
      <text:p text:style-name="Text_20_body"><text:span text:style-name="T1">Взаимодействие с Советом депутатом муниципального округа Чертаново Южное</text:span></text:p>
      <text:p text:style-name="Text_20_body">За 2020 год было проведено 15 заседаний Совета депутатов, из них 6 – внеочередных. На заседаниях Совета депутатов было рассмотрено более 130 вопросов, затрагивающих интересы жителей и будущее района, в том числе:</text:p>
      <text:p text:style-name="Text_20_body">- об оплате целевого взноса на реализацию целевой программы Ассоциации «Совет муниципальных образований города Москвы» «Реализация отдельных мероприятий по выпуску (изданию) бюллетеня «Московский муниципальный вестник» на 2020 год;</text:p>
      <text:p text:style-name="Text_20_body">- О согласовании проекта адресного перечня многоквартирных домов, подлежащих включению в краткосрочный план реализации в 2021, 2022 и 2023 годах региональной программы капитального ремонта общего имущества в многоквартирных домах, расположенных на территории внутригородского муниципального образования Чертаново Южное в городе Москве;</text:p>
      <text:p text:style-name="Text_20_body">- об участии депутатов Совета депутатов муниципального округа Чертаново Южное в работе комиссий, осуществляющих открытие работ и приемку оказанных услуг и (или) выполненных работ по капитальному ремонту общего имущества в многоквартирных домах, проведение которого обеспечивает Фонд капитального ремонта многоквартирных домов города Москвы;</text:p>
      <text:p text:style-name="Text_20_body">- о проекте изменений в Правила землепользования и застройки города Москвы в части территории, по адресу: улица Кировоградская;</text:p>
      <text:p text:style-name="Text_20_body">- о согласовании реализации мероприятий в 2020 году за счет средств стимулирования управы района Чертаново Южное, сформировавшихся в результате экономии;</text:p>
      <text:p text:style-name="Text_20_body">- о проекте межевания территории квартала, ограниченного: Россошанской улицей, Дорожной улицей, улицей Газопровод, внутриквартальным проездом, границей сквера, с улицей Газопровод, Варшавским шоссе;</text:p>
      <text:p text:style-name="Text_20_body">- о согласовании размещения сезонных (летних) кафе;</text:p>
      <text:p text:style-name="Text_20_body">- о графике проведения мониторинга ярмарки выходного дня в муниципальном округе Чертаново Южное в 2020 году;</text:p>
      <text:p text:style-name="Text_20_body">- об участии депутатов Совета депутатов муниципального округа Чертаново Южное в работе комиссий, осуществляющих открытие работ и приемку оказанных услуг и (или) выполненных работ по капитальному ремонту общего имущества в многоквартирных домах, проведение которого обеспечивает Фонд капитального ремонта многоквартирных домов города Москвы;</text:p>
      <text:p text:style-name="Text_20_body">- о результатах публичных слушаний по проекту решения Совета депутатов муниципального округа Чертаново Южное «Об исполнении бюджета муниципального округа Чертаново Южное за 2019 год»;</text:p>
      <text:p text:style-name="Text_20_body">- об исполнении бюджета муниципального округа Чертаново Южное за 2019 год;</text:p>
      <text:p text:style-name="Text_20_body">- о проведении внешней проверки годового отчета об исполнении бюджета муниципального округа Чертаново Южное в 2020 году;</text:p>
      <text:p text:style-name="Text_20_body">- о проведении экспертизы проекта решения Совета депутатов муниципального округа Чертаново Южное «О бюджете муниципального округа Чертаново Южное на 2021 год и плановый период 2022 и 2023 годов».</text:p>
      <text:p text:style-name="Text_20_body">- о проекте решения Совета депутатов муниципального округа Чертаново Южное «О Программе развития муниципального округа Чертаново Южное на 2021 год и плановый период 2022 и 2023 годов»;</text:p>
      <text:p text:style-name="Text_20_body">- о Программе развития муниципального округа Чертаново Южное на 2021 год и плановый период 2022 и 2023 годов.</text:p>
      <text:p text:style-name="Text_20_body">Депутаты Совета депутатов приняли активное участие в проведении публичных слушаний по проектам:</text:p>
      <text:p text:style-name="Text_20_body">- о проекте внесения изменений в Правила землепользования и застройки города Москвы в части территории по адресу: улица Кировоградская;</text:p>
      <text:p text:style-name="Text_20_body">- о проекте межевания территории квартала, ограниченного: Россошанской улицей, Дорожной улицей, улицей Газопровод, внутриквартальным проездом, границей сквера.</text:p>
      <text:p text:style-name="Text_20_body">Депутаты и сотрудники управы приняли участие в новых акциях, приуроченных к празднованию Нового 2021 года: «Елка желаний», «Спасибо врачам», «Спасибо ветеранам», «Волонтеры Нового года».</text:p>
      <text:p text:style-name="Text_20_body"><text:span text:style-name="T1">Работа управы в условиях объявленного режима повышенной готовности (Указ Мэра Москвы № 12-УМ «О режиме повышенной готовности»)</text:span></text:p>
      <text:p text:style-name="Text_20_body">В связи со сложившейся эпидемиологической обстановкой 6 мая 2020 года Роспотребнадзором были созданы бригады «ОРВИ». Общественные советники района Чертаново Южное, 21 человек, в качестве волонтеров работали по данной программе. Волонтеры оказывали помощь медицинским учреждениям района, в т.ч. выезжали с бригадами на квартиры, помогая медицинским работникам, вносить данные в электронную базу.</text:p>
      <text:p text:style-name="Text_20_body">С 1 июня 2020 года по 15 сентября 2020 г. работали COVID- бригады. В районе, в ежедневном режиме работало 4 выездные бригады, с участием общественных советников, которые осуществляли мониторинг ковид- больных и контактных, а также проводили разъяснительную работу по установке социального мониторинга на телефоны заболевших.</text:p>
      <text:p text:style-name="Text_20_body">С 21 марта 2020 года в ежедневном режиме сотрудниками проводился мониторинг всех предприятий торговли:</text:p>
      <text:p text:style-name="Text_20_body">- предприятий, торгующих продовольственными товарами - на предмет наличия товаров, входящих в основной список потребительской корзины. Информация передавалась в департамент торговли и услуг для экстренного реагирования;</text:p>
      <text:p text:style-name="Text_20_body">- на предмет наличия разметки социальной дистанции;</text:p>
      <text:p text:style-name="Text_20_body">- на предмет наличия у сотрудников предприятий торговли и общественного питания и бытового обслуживания средств индивидуальной защиты (маски, перчатки);</text:p>
      <text:p text:style-name="Text_20_body">- на предмет наличия средств индивидуальной защиты у посетителей;</text:p>
      <text:p text:style-name="Text_20_body">С 7 апреля 2020 проводилась работа по выявлению нарушений масочно-перчаточного режима на предприятиях розничной торговли и общественного питания и составления материалов для предоставления в суд. Составлено более 300 материалов.</text:p>
      <text:p text:style-name="Text_20_body">В период частичного закрытия предприятий торговли и общественного питания, проводился мониторинг исполнения Указа Мэра.</text:p>
      <text:p text:style-name="Text_20_body">В ноябре 2020 года, в рамках исполнения Указа Мэра, осуществлялся мониторинг предприятий на предмет их работы в ночное время, в том числе в новогоднюю ночь.</text:p>
      <text:p text:style-name="Text_20_body">В период введения режима повышенной готовности, было организовано горячее питание сотрудников поликлиник, волонтеров и ОВД.</text:p>
      <text:p text:style-name="Text_20_body"><text:span text:style-name="T1">Назначение мест отбывания наказания по исправительным и обязательным работам</text:span></text:p>
      <text:p text:style-name="Text_20_body">В соответствии с п.2.9.20 постановления Правительства Москвы от 24 февраля 2010 года No157-ПП «О полномочиях территориальных органов исполнительной власти города Москвы» управа района совместно с филиалом No 15 ФКУ УИИ УФСИН России по г. Москве ежеквартально утверждает перечень предприятий и организаций, определяемых в качестве мест отбывания наказания в виде исправительных и обязательных работ на территории района. В перечень было включено ГБУ «Жилищник района Чертаново Южное», предоставляющее места для отбывания наказания в виде исправительных и обязательных работ -эксплуатационные участки, сезонные работы по благоустройству, озеленению, очистке улиц; земляные работы, погрузочно-разгрузочные и другие подсобные работы, не требующие особой квалификации.</text:p>
      <text:p text:style-name="Text_20_body">В 2020 году в ГБУ города Москвы «Жилищник района Чертаново Южное » отбыли наказание: 12 осужденных в виде обязательных работ; 12 человек - в виде исправительных работ.</text:p>
      <text:p text:style-name="Text_20_body"><text:span text:style-name="T1">О работе административной комиссии управы района Чертаново Южное</text:span></text:p>
      <text:p text:style-name="Text_20_body">За 2020 год в Административную комиссию управы района Чертаново Южное города Москвы по делам об административных правонарушениях из контрольных органов поступило 2 административных материала по ст.2.10 КоАП гор. Москвы. Административные дела возбуждены Чертановской межрайонной прокуратурой по результатам проведенной проверки исполнения требований законодательства, регулирующего порядок обеспечения граждан лекарственными средствами в ГБУЗ «ДГП №98 ДЗМ» По сравнению с 2019 годом, количество поступивших из контрольных органов в Административную комиссию управы района Чертаново Южное города Москвы административных дел уменьшилось.</text:p>
      <text:p text:style-name="Text_20_body"><text:span text:style-name="T1">О работе управы района в сфере противодействия коррупции</text:span></text:p>
      <text:p text:style-name="Text_20_body">В управе района Чертаново Южное постоянно проводится мониторинг антикоррупционного законодательства и осуществляется приведение правовых актов управы в соответствии с федеральными законами и иными нормативными правовыми актам РФ в сфере противодействия коррупции. В управе района действует Комиссия по соблюдению требований к служебному поведению государственных гражданских служащих, замещающих должности государственной гражданской службы города Москвы и урегулированию конфликта интересов. Заседаний Комиссии по соблюдению требований к служебному поведению и урегулированию конфликта интересов за 2020 год не проводилось, в связи с отсутствием оснований. С государственными гражданскими служащими управы района Чертаново Южное города Москвы проводится разъяснительная работа, связанная с антикоррупционным просвещением в целях ознакомления с вступившими в силу изменениями, внесенными в нормативно-правовые акты Российской Федерации и города Москвы по противодействию коррупции и оказания помощи в принятии правильных действий для разрешения, либо предотвращения конфликтных ситуаций. В целях профилактики и предупреждения коррупции в сфере жилищно-коммунального хозяйства и благоустройства еженедельно на оперативных совещаниях с участием ГБУ города Москвы «Жилищник района Чертаново Южное», ГКУ «ИС района Чертаново Южное» проводится разъяснительная работа, доводится информация о недопустимости нарушений требований федерального законодательства о противодействии коррупции и мерах наказания в рамках уголовно-процессуального и административного законодательства. При поступлении на государственную гражданскую службу служащие в обязательном порядке знакомятся с законодательством о противодействии коррупции; оказывается, необходимая методическая помощь руководителями служб. Лица, вновь поступающие на государственную гражданскую службу, предоставляют сведения о своих доходах, об имуществе и обязательствах имущественного характера и расходах, а также членов семьи. В целях оценки коррупционных рисков, выявления сфер деятельности в управе района утвержден «Список должностей государственной гражданской службы города Москвы, при замещении которых государственные гражданские служащие города Москвы обязаны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 Информация о доходах и расходах государственных гражданских служащих управы за 2019 год размещена на официальном сайте управы в разделе «Противодействие коррупции». В 2019 году обращений граждан по вопросу нарушения сотрудниками управы законодательства о противодействии коррупции не поступало. Взаимодействие с общественными организациями по вопросам противодействия коррупции в районе проводится постоянно в рамках запланированных мероприятий. При проведении проверок в управе по вопросам предупреждения и противодействия коррупции уполномоченным представителям контрольно-надзорных и правоохранительных органов оказывается содействие в полном объеме с предоставлением необходимой документации. Проверка достоверности и полноты предоставляемых государственными гражданскими служащими управы сведений о доходах, расходах, об имуществе и обязательствах имущественного характера, а также сведения от доходах, расходах, об имуществе и обязательствах имущественного характера своих супруги (супруга), несовершеннолетних детей осуществляется Управлением государственной службы и кадров префектуры Южного административного округа в соответствии положениями Федерального закона от 27.07.2004 N79-ФЗ «О государственной гражданской службе Российской Федерации», Закона города Москвы от 26.01.2005 N3 «О государственной гражданской службе города Москвы». В целях формирования у государственных гражданских служащих управы района негативного отношения к коррупционному поведению, руководителями служб постоянно проводится разъяснительная работа о применении санкций за противоправное поведение, а также порядок действий сотрудника при получении предложения, которое может восприниматься как дача взятки. В 2020 году уведомлений о случаях склонения государственных гражданских служащих не поступало. В управе района в 2020 году меры, направленные на соблюдение государственной тайны и конфиденциальной информации, обеспечивались службой режима секретности, делопроизводства. Нарушений требования законодательства не выявлено. Отделом бухгалтерского учета, организации и проведения конкурсов и аукционов, руководителями, специалистами экономической службы управы в 2019 году во исполнение требований Федерального закона от 05.04.2013 N 44-ФЗ проводился мониторинг нарушений антимонопольного законодательства в сфере закупок товаров, работ, услуг для обеспечения государственных и муниципальных нужд; мониторинг рыночных цен. С учетом предложений и комплекса мер вырабатывался механизм защиты интересов заказчика и поставщика. На сайте управы в разделе «Противодействие коррупции» имеется подраздел «обратная связь для сообщений о фактах коррупции». Сообщений на сайт, а также в управу района, с сообщениями о совершении каких-либо коррупционных правонарушений, не поступало. Мониторинг мер, принятых управой района, по созданию условий для повышения уровня правосознания граждан и популяризации антикоррупционных стандартов поведения осуществляется в установленные сроки путем размещения информационного стенда о противодействии коррупции, а также на заседаниях Рабочей группы по противодействию коррупции. С целью повышения уровня правосознания граждан и популяризации антикоррупционных стандартов поведения на сайте управы в разделе «Противодействие коррупции» размещены нормативно-правовые акты в сфере противодействия коррупции. Информация, размещенная во вкладке «Противодействие коррупции» на официальном сайте управы района Чертаново Южное города Москвы, размещена в соответствии с действующим законодательством о противодействии коррупции, а также с информационным письмом Министерства труда и социальной защиты Российской Федерации от 26 ноября 2012 года.</text:p>
      <text:p text:style-name="Text_20_body"><text:span text:style-name="T1">Итоги проверок работы управы района со стороны надзирающих и контролирующих органов в 2020 году</text:span></text:p>
      <text:p text:style-name="Text_20_body">Управой района в 2020 году издано 58 распоряжений по разным направлениям работы, которые были направлены для проверки в Чертановскую межрайонную прокуратуру. Протестов и представлений со стороны органов прокуратуры не поступило.</text:p>
      <text:p text:style-name="Text_20_body">В сфере соблюдения антимонопольного законодательства при осуществлении закупок согласно Федеральному закону "О контрактной системе в сфере закупок товаров, работ, услуг для обеспечения государственных и муниципальных нужд" от 05.04.2013 N 44-ФЗ в 2020 году антимонопольным органом антимонопольные дела в отношении управы района Чертаново Южное города Москвы не возбуждались;</text:p>
      <text:p text:style-name="Text_20_body">- предупреждения о прекращении действий (бездействия), об отмене или изменении актов, которые содержат признаки нарушения антимонопольного законодательства, либо об устранении причин и условий, способствовавших возникновению такого нарушения, и о принятии мер по устранению последствий такого нарушения антимонопольным органом в отношении управы района не выдавались;</text:p>
      <text:p text:style-name="Text_20_body">- предостережения о недопустимости совершения действий, которые могут привести к нарушению антимонопольного законодательства количество направленных антимонопольным органом не направлялись. Правовые акты управы района Чертаново Южное города Москвы, изданные в нарушение антимонопольного законодательства, в 2020 году не выявлены. </text:p>
      <text:p text:style-name="Text_20_body"><text:line-break/></text:p>
      <text:p text:style-name="Text_20_body">Адрес страницы: <text:a xlink:type="simple" xlink:href="http://chertanovo-juzhnoe.mos.ru/local-self-government/detail/9093502.html" office:name=""><text:span text:style-name="Definition">http://chertanovo-juzhnoe.mos.ru/local-self-government/detail/9093502.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01T09:38:19Z</meta:creation-date>
    <dc:date>2023-07-01T09:38:19Z</dc:date>
  </office:meta>
</office:document-meta>
</file>