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согласовании-установки-ограждающих-устройств-на-придомовой-территории"/>О согласовании установки ограждающих устройств на придомовой территории<text:bookmark-end text:name="о-согласовании-установки-ограждающих-устройств-на-придомовой-территории"/></text:h>
      <text:p text:style-name="First_20_paragraph">08.07.2020</text:p>
      <text:p text:style-name="Text_20_body">В Совет депутатов поступило обращение уполномоченного лицо о согласовании установки ограждающего устройства на придомовой территории по адресу: Москва, 3-й Дорожный проезд, дом 8, корпус 2. Вопрос будет рассмотрен на заседании Совета депутатов 14 июля 2020 года.</text:p>
      <text:p text:style-name="Text_20_body"><text:line-break/></text:p>
      <text:p text:style-name="Text_20_body">Адрес страницы: <text:a xlink:type="simple" xlink:href="http://chertanovo-juzhnoe.mos.ru/local-self-government/detail/9011699.html" office:name=""><text:span text:style-name="Definition">http://chertanovo-juzhnoe.mos.ru/local-self-government/detail/901169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01:40:46Z</meta:creation-date>
    <dc:date>2024-09-26T01:40:46Z</dc:date>
  </office:meta>
</office:document-meta>
</file>