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шение-сд-о-согласовании-установки-ограждающих-устройств-на-придомовой-территории-по-адресу-москва-варшавское-шоссе-дом-143-корпуса-12345"/>Решение СД "О согласовании установки ограждающих устройств на придомовой территории по адресу: Москва, Варшавское шоссе, дом 143 корпуса 1,2,3,4,5"<text:bookmark-end text:name="решение-сд-о-согласовании-установки-ограждающих-устройств-на-придомовой-территории-по-адресу-москва-варшавское-шоссе-дом-143-корпуса-12345"/></text:h>
      <text:p text:style-name="First_20_paragraph">29.06.2020</text:p>
      <text:p text:style-name="Text_20_body"><text:line-break/></text:p>
      <text:p text:style-name="Text_20_body">Адрес страницы: <text:a xlink:type="simple" xlink:href="http://chertanovo-juzhnoe.mos.ru/local-self-government/detail/8996487.html" office:name=""><text:span text:style-name="Definition">http://chertanovo-juzhnoe.mos.ru/local-self-government/detail/8996487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10:09:04Z</meta:creation-date>
    <dc:date>2023-07-25T10:09:04Z</dc:date>
  </office:meta>
</office:document-meta>
</file>