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шения-сд-о-согласовании-установки-ограждающих-устройств-на-придомовой-территории-по-адресам-москва-3-й-дорожный-проезд-д.1-варшавское-шоссе-д.145-корп.7"/>Решения СД "О согласовании установки ограждающих устройств на придомовой территории по адресам: Москва, 3-й Дорожный проезд, д.1; Варшавское шоссе, д.145 корп.7"<text:bookmark-end text:name="решения-сд-о-согласовании-установки-ограждающих-устройств-на-придомовой-территории-по-адресам-москва-3-й-дорожный-проезд-д.1-варшавское-шоссе-д.145-корп.7"/></text:h>
      <text:p text:style-name="First_20_paragraph">11.03.2020</text:p>
      <text:p text:style-name="Text_20_body"><text:line-break/></text:p>
      <text:p text:style-name="Text_20_body">Адрес страницы: <text:a xlink:type="simple" xlink:href="http://chertanovo-juzhnoe.mos.ru/local-self-government/detail/8749344.html" office:name=""><text:span text:style-name="Definition">http://chertanovo-juzhnoe.mos.ru/local-self-government/detail/874934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03:20:58Z</meta:creation-date>
    <dc:date>2023-06-24T03:20:58Z</dc:date>
  </office:meta>
</office:document-meta>
</file>