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style:text-underline-color="font-color" style:text-underline-style="solid" style:text-underline-width="auto"/>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office:automatic-styles>
  <office:body>
    <office:text>
      <text:h text:style-name="Heading_20_3" text:outline-level="3"><text:bookmark-start text:name="отчет-главы-управы-района-чертаново-южное-о-результатах-деятельности-управы-района-чертаново-южное-в-2019-году"/>Отчет главы управы района Чертаново Южное «О результатах деятельности управы района Чертаново Южное в 2019 году»<text:bookmark-end text:name="отчет-главы-управы-района-чертаново-южное-о-результатах-деятельности-управы-района-чертаново-южное-в-2019-году"/></text:h>
      <text:p text:style-name="First_20_paragraph">11.03.2020</text:p>
      <text:p text:style-name="Text_20_body"><text:span text:style-name="T1">Краткая характеристика района</text:span></text:p>
      <text:p text:style-name="Text_20_body">Район Чертаново Южное находится на юге г. Москвы, является одним из крупнейших территориальных единиц ЮАО. С 1960 года район вошел в черту города Москвы. С конца 60- х годов была начата интенсивная застройка домами массовых панельных серий. В советское время, Чертаново входило в состав Советского района.</text:p>
      <text:p text:style-name="Text_20_body">С 5 июля 1995 года, границы района Чертаново Южное, расположенного в историческом районе Чертаново, определяются согласно Закона города Москвы «О территориальном делении города Москвы».</text:p>
      <text:p text:style-name="Text_20_body">Площадь территории - 938 Га</text:p>
      <text:p text:style-name="Text_20_body">Численность населения по состоянию на 01.01.2020 года составляет 151 726 тыс. чел. Из них:</text:p>
      <text:p text:style-name="Text_20_body">Несовершеннолетних <text:span text:style-name="T1">–</text:span> 56 506 чел.;</text:p>
      <text:p text:style-name="Text_20_body">Трудоспособного возраста – 58 150 чел.;</text:p>
      <text:p text:style-name="Text_20_body">Пенсионного возраста – 36 070 чел.</text:p>
      <text:p text:style-name="Text_20_body">Средняя плотность населения на кв. км - 6,8 тыс. чел.</text:p>
      <text:p text:style-name="Text_20_body">Количество МКД - 230</text:p>
      <text:p text:style-name="Text_20_body">Количество подъездов – 986</text:p>
      <text:p text:style-name="Text_20_body">Количество квартир – 51133</text:p>
      <text:p text:style-name="Text_20_body">Домов повышенной этажности – 145, из них газифицированных домов -114.</text:p>
      <text:p text:style-name="Text_20_body">Количество ЖСК – 18 отдельно стоящих</text:p>
      <text:p text:style-name="Text_20_body">Кол-во управляющих компаний – 8</text:p>
      <text:p text:style-name="Text_20_body">- ГБУ «Жилищник» - 186 домов;</text:p>
      <text:p text:style-name="Text_20_body">- ООО «ПИК-КОМФОРТ» - 18 домов;</text:p>
      <text:p text:style-name="Text_20_body">- ООО «Ремспецсервис-ЧН» - 2 дома;</text:p>
      <text:p text:style-name="Text_20_body">- ЗАО «ЭК ТСЖ» - 1 дом;</text:p>
      <text:p text:style-name="Text_20_body">- ЗАО «УК-Капитал-инвест» - 1 дом;</text:p>
      <text:p text:style-name="Text_20_body">- ЗАО «УК Городская» - 2 дома;</text:p>
      <text:p text:style-name="Text_20_body">- УК «ТСН ТСЖ» - 1 дом;</text:p>
      <text:p text:style-name="Text_20_body">-ООО «УК –Столичник».</text:p>
      <text:p text:style-name="Text_20_body"><text:span text:style-name="T1">Отличительной особенностью района является:</text:span></text:p>
      <text:p text:style-name="Text_20_body">- территория жилой застройки <text:span text:style-name="T1">-</text:span> 79,6 %</text:p>
      <text:p text:style-name="Text_20_body">- озеленённая территория (природоохранная зона) – 13,6 %</text:p>
      <text:p text:style-name="Text_20_body">- промышленная зона – 6,8%</text:p>
      <text:p text:style-name="Text_20_body">Имеется:</text:p>
      <text:p text:style-name="Text_20_body">- 23 улицы и проезда;</text:p>
      <text:p text:style-name="Text_20_body">- 14 подземных переходов, из них 3- совмещены со станциями метро;</text:p>
      <text:p text:style-name="Text_20_body">-3 станции метро;</text:p>
      <text:p text:style-name="Text_20_body">-2 ж/д станции;</text:p>
      <text:p text:style-name="Text_20_body">-объекты духовного наследия – 4 храма.</text:p>
      <text:p text:style-name="Text_20_body">Основная застройка 70-е годы – 147 домов – 63,9%</text:p>
      <text:p text:style-name="Text_20_body">Всего <text:span text:style-name="T1">230 МКД:</text:span></text:p>
      <text:p text:style-name="Text_20_body">1959-1970 гг. постройки – <text:span text:style-name="T1">7</text:span> строений, износ – 30-40%,</text:p>
      <text:p text:style-name="Text_20_body">1971-1979 гг. постройки - 147 строений (68 %), износ –25-30%,</text:p>
      <text:p text:style-name="Text_20_body">1980-1989 гг. постройки - 2<text:span text:style-name="T1">7</text:span> строений, износ-25-20%,</text:p>
      <text:p text:style-name="Text_20_body">1990-1999 гг. постройки - 11 строений, износ –8 -16%,</text:p>
      <text:p text:style-name="Text_20_body">2000-2019 гг. постройки - 38 строений, износ 15 домов (2000–2010 г.п.) 2- 5%.</text:p>
      <text:p text:style-name="Text_20_body"><text:span text:style-name="T1">Строительство</text:span></text:p>
      <text:p text:style-name="Text_20_body">Район продолжает развиваться и в нём ведётся активное строительство.</text:p>
      <text:p text:style-name="Text_20_body">В 2019 году введено в эксплуатацию 7 объектов:</text:p>
      <text:p text:style-name="Text_20_body">- 4 многоквартирных дома по адресам: Варшавское ш., д.141А, к.3,4,5, и ул. Чертановская, д.59;</text:p>
      <text:p text:style-name="Text_20_body">- детский сад на 125 мест по адресу: Варшавское шоссе, вл.141А;</text:p>
      <text:p text:style-name="Text_20_body">- паркинг по адресу: Варшавское шоссе, вл.141А1 на 300 м/м.</text:p>
      <text:p text:style-name="Text_20_body">- завершена реконструкция ул. Дорожная.</text:p>
      <text:p text:style-name="Text_20_body">В настоящее время осуществляется строительство 11 объектов, а именно:</text:p>
      <text:p text:style-name="Text_20_body">- 8 многоквартирных дома (Варшавское шоссе, вл.170 Е - застройщик ООО «СтройБизнесГрупп» 7 корпусов и ул. Газопровод, д.1, дом по программе реновации на 380 кв., и паркинг на 70 м/м);</text:p>
      <text:p text:style-name="Text_20_body">- детский сад на 140 мест (Варшавское шоссе, вл.170 Е);</text:p>
      <text:p text:style-name="Text_20_body">- каток с искусственным льдом (Варшавское шоссе, д.158, к.2) - строительство ведется по просьбе ХК «Аннино» и по поручению Мэра Москвы С.С. Собянина;</text:p>
      <text:p text:style-name="Text_20_body">- объект торговли (ул. Дорожная, вл.13).</text:p>
      <text:p text:style-name="Text_20_body">В 2019 году проведено 5 публичных слушаний:</text:p>
      <text:p text:style-name="Text_20_body">- Проект планировки территории по адресу: Варшавское шоссе, вл. 170Е (кадастровый № 77:05:0008007:10972) - результат положительный.</text:p>
      <text:p text:style-name="Text_20_body">- Проект внесения изменений в правила землепользования и застройки города Москвы в отношении территории: проект планировки территории по адресу: Варшавское шоссе, вл. 170Е (кадастровый № 77:05:0008007:10972) <text:span text:style-name="T1">-</text:span> результат положительный.</text:p>
      <text:p text:style-name="Text_20_body">- Проект планировки территории линейного объекта участка улично-дорожной сети – Дорожной улицы от Кантемировской улицы до МКАД - результат положительный.</text:p>
      <text:p text:style-name="Text_20_body">- Проект внесения изменений в правила землепользования и застройки города Москвы в отношении территории по адресу: Варшавское шоссе, вл. 170Е - результат положительный.</text:p>
      <text:p text:style-name="Text_20_body">- Проект планировки территории линейного объекта – участок Юго-Восточной хорды от Павелецкого направления МЖД до МКАД - результат положительный.</text:p>
      <text:p text:style-name="Text_20_body"><text:span text:style-name="T1">Реновация</text:span></text:p>
      <text:p text:style-name="Text_20_body">Программа реновации жилья в Москве — эта программа правительства Москвы, направленная на расселение и снос ветхого малоэтажного жилого фонда, построенного в 1957—1968 годах, и новое строительство на освободившейся территории. Программа рассчитана на 15 лет.</text:p>
      <text:p text:style-name="Text_20_body">В период с 15 мая по 15 июня 2017 года мэрия провела голосование за включение домов из предварительного списка в программу реновации среди собственников и нанимателей квартир. Горожане могли отдать свой голос через приложение «Активный гражданин», центр государственных услуг «Мои документы» или на собраниях собственников, решения которых имели приоритет над иными способами волеизъявления. Личность участников голосования подтверждалась по номерам СНИЛС и финансово-лицевого счёта квартиры, право собственности или пользования — выпиской из ЕГРН или договором найма. Для включения дома в программу требовалось собрать ⅔ голосов «за», для исключения — ⅓ плюс один голос «против», голоса тех, кто отказался от участия в голосовании, пропорционально распределялись среди сторонников и противников участия в программе.</text:p>
      <text:p text:style-name="Text_20_body">В итоге голосования было включено 7 домов:</text:p>
      <text:p text:style-name="Text_20_body">ул. Газопровод, д.7, к.1 (проголосовали ЗА 98%)</text:p>
      <text:p text:style-name="Text_20_body">ул. Газопровод, д.7, к.2 (проголосовали ЗА- 72%)</text:p>
      <text:p text:style-name="Text_20_body">Варшавское шоссе, д.145, к.3 (проголосовали ЗА- 95%)</text:p>
      <text:p text:style-name="Text_20_body">Варшавское шоссе, д.145, к.4 (проголосовали ЗА- 97%)</text:p>
      <text:p text:style-name="Text_20_body">Варшавское шоссе, д.143 В, к. А (проголосовали ЗА- 100%)</text:p>
      <text:p text:style-name="Text_20_body">ул. Газопровод, д.6 Г,к.1 (проголосовали ЗА- 100%)</text:p>
      <text:p text:style-name="Text_20_body">ул. Газопровод, д.6 Г, к.3 (проголосовали ЗА- 100%)</text:p>
      <text:p text:style-name="Text_20_body">Жилая площадь – 9,845,9 кв.м.</text:p>
      <text:p text:style-name="Text_20_body">В июле 2017г. собственники жилых домов ул. Газопровод, д.9, к.1, к.2 инициировали общие собрания собственников, на котором были проведены голосования «За» включение данных домов в программу реновации жилья в Москве. В результате, данные дома были включены в программу реновации:</text:p>
      <text:p text:style-name="Text_20_body">ул. Газопровод, д.9, к.1 (по результатам общего собрания собственников помещений)</text:p>
      <text:p text:style-name="Text_20_body">ул. Газопровод, д.9, к.2 (по результатам общего собрания собственников помещений)</text:p>
      <text:p text:style-name="Text_20_body">Жилая площадь – 7,584,6 кв.м.</text:p>
      <text:p text:style-name="Text_20_body">С 1 августа 2017 года вступило в силу постановление Правительства Москвы № 497-ПП «О программе реновации жилищного фонда в городе Москве».</text:p>
      <text:p text:style-name="Text_20_body">Данным постановлением утвержден перечень многоквартирных домов первого периода индустриального домостроения, аналогичных им по характеристикам конструктивных элементов многоквартирных домов, в отношении которых осуществляется реновация.</text:p>
      <text:p text:style-name="Text_20_body">В перечень сноса включены 9 домов района Чертаново Южное.</text:p>
      <text:p text:style-name="Text_20_body">Для переселения жителей сносимых домов, вошедших в программу реновации, определена «стартовая площадка», которая расположена в районе Чертаново Южное, мкр. 26, корп. 81-82 (ул. Газопровод, д. 1, корп. 1-2).</text:p>
      <text:p text:style-name="Text_20_body">Жилая площадь – 20,362, 0 кв.м.</text:p>
      <text:p text:style-name="Text_20_body">В настоящее время активно ведется строительство многоквартирного дома. Срок ввода в эксплуатацию дома – 3 квартал 2020 г.</text:p>
      <text:p text:style-name="Text_20_body">В рамках программы реновации москвичи получат равнозначные квартиры с улучшенной отделкой.</text:p>
      <text:p text:style-name="Text_20_body"><text:span text:style-name="T1">Благоустройство</text:span></text:p>
      <text:p text:style-name="Text_20_body">По результатам голосования на портале «Активный гражданин», жителями было принято решение по выполнению работ по обустройству детской площадки за счет средств стимулирования управ районов по адресу: Кировоградская ул., д.44 к.2</text:p>
      <text:p text:style-name="Text_20_body">За счет средств стимулирования выполнены работы по комплексному благоустройству 19 дворовых территорий, а также ремонт контейнерных и бункерных площадок в количестве <text:span text:style-name="T1">47</text:span> шт. на общую сумму: 94,3 млн.руб.</text:p>
      <text:p text:style-name="Text_20_body">Выполнен ремонт 14 межквартальных проездов на общую сумму: 45 млн. руб., а также силами ГБУ «Автомобильные дороги» выполнен ремонт дорожного полотна по адресам: ул. Академика Янгеля, ул. Чертановская, ул. Кировоградская, ТПУ ул. Академика Янгеля общей площадью: 34 979 кв.м. Обустроена дорожно-тропиночная сеть в районе ст. м. Лесопарковая протяженностью 575 п.м. с установкой 22 опор освещения.</text:p>
      <text:p text:style-name="Text_20_body">За счет средств выделенного дополнительного финансирования на сумму 40,5 млн. руб. выполнено комплексное благоустройство 7 дворовых территорий расположенных в зоне реконструкции ул. Дорожная:</text:p>
      <text:p text:style-name="Text_20_body">ул.Дорожная, д.7,корп.1,2,3.</text:p>
      <text:p text:style-name="Text_20_body">ул.Дорожная,д.5,корп.1.</text:p>
      <text:p text:style-name="Text_20_body">ул.Дорожная, д.28,корп.1.</text:p>
      <text:p text:style-name="Text_20_body">3-ий Дорожный проезд, д.10,корп.2.</text:p>
      <text:p text:style-name="Text_20_body">ул.Дорожная, д.20,корп.1.</text:p>
      <text:p text:style-name="Text_20_body">За счет средств экономического развития района выполнено:</text:p>
      <text:p text:style-name="Text_20_body">1. Вертикальное озеленение по адресу: территория около ст. м. «Улица Академика Янгеля» на сумму: 471, 8 тыс. руб.</text:p>
      <text:p text:style-name="Text_20_body">2. Закупка и установка уличных стендов в количестве 81 шт. на сумму: 1, 8 млн. руб.</text:p>
      <text:p text:style-name="Text_20_body">В 2019 году была благоустроена школьная территории ГБОУ «Школа № 657», расположенная по адресу: ул. Подольских Курсантов 16А, Подольских Курсантов ул. д. 18 Б.</text:p>
      <text:p text:style-name="Text_20_body">Виды работ:</text:p>
      <text:p text:style-name="Text_20_body">- ремонт асфальтовых покрытий</text:p>
      <text:p text:style-name="Text_20_body">- установка бортового камня</text:p>
      <text:p text:style-name="Text_20_body">- ремонт пешеходного тротуара</text:p>
      <text:p text:style-name="Text_20_body">- установка садового камня</text:p>
      <text:p text:style-name="Text_20_body">- ремонт газонов</text:p>
      <text:p text:style-name="Text_20_body">- установка нового ограждения</text:p>
      <text:p text:style-name="Text_20_body">- ремонт веранды</text:p>
      <text:p text:style-name="Text_20_body">- ремонт спортивных площадок</text:p>
      <text:p text:style-name="Text_20_body">- установка МАФ на детских площадках.</text:p>
      <text:p text:style-name="Text_20_body">-устройство синтетического покрытия на детских площадках и спортивной площадке</text:p>
      <text:p text:style-name="Text_20_body">- ремонт/устройство беговой дорожки и прыжковой ямы</text:p>
      <text:p text:style-name="Text_20_body">- цветочное оформление и озеленение</text:p>
      <text:p text:style-name="Text_20_body">- ремонт лестниц</text:p>
      <text:p text:style-name="Text_20_body">- ремонт контейнерной площадки</text:p>
      <text:p text:style-name="Text_20_body">- укладка искусственной травы на спортивных площадках</text:p>
      <text:p text:style-name="Text_20_body">Данные работы были выполнены на общую сумму: 17, 2 млн. руб.</text:p>
      <text:p text:style-name="Text_20_body">Были выполнены работы по благоустройству 2 образовательных дошкольных учреждений ГБОУ «Школа № 629» по адресам:</text:p>
      <text:p text:style-name="Text_20_body">1.Варшавское шоссе, д. 152 к.14;</text:p>
      <text:p text:style-name="Text_20_body">2.Варшавское шоссе, д. 154 Б;</text:p>
      <text:p text:style-name="Text_20_body">3. Россошанский проезд, д. 5А - ГБОУ школа № 924.</text:p>
      <text:p text:style-name="Text_20_body">В 2019 году на территории района Чертаново Южное были выполнены работы по благоустройству на общую сумму – 218,5 млн.руб.</text:p>
      <text:p text:style-name="Text_20_body"><text:span text:style-name="T1">Озеленение</text:span></text:p>
      <text:p text:style-name="Text_20_body">По программе «Миллион Деревьев», в 2019 году, совместно с представителями Департамента природопользования и окружающей среды г.Москвы, общественной Молодежной палатой района Чертаново Южное и ГБУ « Жилищник района Чертаново Южное» была произведена посадка по 27 адресам. Было высажено:</text:p>
      <text:p text:style-name="Text_20_body">Кустарники: 1100 шт. (кизильник, сирень, чубушник гибридный и т.д.)</text:p>
      <text:p text:style-name="Text_20_body">Деревьев: 15 шт. (клен сахарный, липа)</text:p>
      <text:p text:style-name="Text_20_body">Также в рамках компенсационного озеленения проводимого при реконструкции ул. Дорожная, высажено 325 деревьев и 1200 кустарников.</text:p>
      <text:p text:style-name="Text_20_body"><text:span text:style-name="T1">Капитальный ремонт зданий</text:span></text:p>
      <text:p text:style-name="Text_20_body"><text:a xlink:type="simple" xlink:href="http://myupravdom.ru/sites/default/files/fieldfiles/pp_msk_832_programma_kapremonta_0.pdf" office:name=""><text:span text:style-name="Definition">Постановлением Правительства Москвы</text:span></text:a> <text:a xlink:type="simple" xlink:href="http://myupravdom.ru/sites/default/files/fieldfiles/pp_msk_832_programma_kapremonta_0.pdf" office:name=""><text:span text:style-name="Definition">№ 832-ПП от 29.12.2014 "О региональной программе капитального ремонта общего имущества в многоквартирных домах на территории города Москвы"</text:span></text:a> утверждена <text:a xlink:type="simple" xlink:href="http://myupravdom.ru/sites/default/files/fieldfiles/programma_832_kapremont.pdf" office:name=""><text:span text:style-name="Definition">Региональная программа капитального ремонта общего имущества в многоквартирных домах на территории города Москвы на период 2015-2044 годов.</text:span></text:a></text:p>
      <text:p text:style-name="Text_20_body">Фондом капитального ремонта города Москвы в 2019 году выполнен капитальный ремонт МКД по адресам: Россошанский проезд, дом 4 корпус 2 и дом 8 корпус 2, а также капитальный ремонт фасадов 16 МКД, восстановительный ремонт 61 подъезда в 10 МКД и замена 6 лифтов по адресу: Варшавское шоссе, 152-12.</text:p>
      <text:p text:style-name="Text_20_body">АО «Мосгаз» на основании договоров с ФКР города Москвы были выполнены работы по капитальному ремонту внутреннего газопровода в 29 МКД района Чертаново Южное.</text:p>
      <text:p text:style-name="Text_20_body">В 2019 году ГКУ «ИС района Чертаново Южное» инициировано и проведено 23 общих собрания собственников общего имущества МКД по вопросу проведения капитального ремонта многоквартирных жилых домов.</text:p>
      <text:p text:style-name="Text_20_body">В том числе проведены собрания по вопросу переноса сроков выполнения капитального ремонта общего имущества 10 МКД, расположенных вдоль улицы Дорожная.</text:p>
      <text:p text:style-name="Text_20_body"><text:span text:style-name="T1">Общие собрания собственников по капитальному ремонту в 2019 г.</text:span></text:p>
      <table:table table:name="Table1" table:style-name="Table1">
        <table:table-column table:style-name="Table1.A"/>
        <table:table-column table:style-name="Table1.B"/>
        <table:table-column table:style-name="Table1.C"/>
        <table:table-column table:style-name="Table1.D"/>
        <table:table-row>
          <table:table-cell table:style-name="TableRowCell" office:value-type="string">
            <text:p text:style-name="Table_20_Contents"><text:span text:style-name="T1">№ п/п</text:span></text:p>
          </table:table-cell>
          <table:table-cell table:style-name="TableRowCell" office:value-type="string">
            <text:p text:style-name="Table_20_Contents"><text:span text:style-name="T1">Адрес</text:span></text:p>
          </table:table-cell>
          <table:table-cell table:style-name="TableRowCell" office:value-type="string">
            <text:p text:style-name="Table_20_Contents"><text:span text:style-name="T1">Вид системы</text:span></text:p>
          </table:table-cell>
          <table:table-cell table:style-name="TableRowCell" office:value-type="string">
            <text:p text:style-name="Table_20_Contents"><text:span text:style-name="T1">Примечание</text:span></text:p>
          </table:table-cell>
        </table:table-row>
        <table:table-row>
          <table:table-cell table:style-name="TableRowCell" office:value-type="string">
    </table:table-cell>
          <table:table-cell table:style-name="TableRowCell" office:value-type="string">
            <text:p text:style-name="Table_20_Contents">Ул. Газопровод, д. 1 корп.3</text:p>
          </table:table-cell>
          <table:table-cell table:style-name="TableRowCell" office:value-type="string">
            <text:p text:style-name="Table_20_Contents">Перенос систем ГВС (стояки) и ХВС (стояки); внутренний водопровод, ПТР</text:p>
          </table:table-cell>
          <table:table-cell table:style-name="TableRowCell" office:value-type="string">
            <text:p text:style-name="Table_20_Contents">Собрание проводилось 4 раза</text:p>
          </table:table-cell>
        </table:table-row>
        <table:table-row>
          <table:table-cell table:style-name="TableRowCell" office:value-type="string">
    </table:table-cell>
          <table:table-cell table:style-name="TableRowCell" office:value-type="string">
            <text:p text:style-name="Table_20_Contents">Ул. Подольских Курсантов, д. 12 корп.1</text:p>
          </table:table-cell>
          <table:table-cell table:style-name="TableRowCell" office:value-type="string">
            <text:p text:style-name="Table_20_Contents">Перенос системы ЦО (стояки)</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Ул. Россошанская, д. 13 корп.1</text:p>
          </table:table-cell>
          <table:table-cell table:style-name="TableRowCell" office:value-type="string">
            <text:p text:style-name="Table_20_Contents">Перенос системы ЦО (стояки)</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Россошанский пр-д, д. 5 корп.1</text:p>
          </table:table-cell>
          <table:table-cell table:style-name="TableRowCell" office:value-type="string">
            <text:p text:style-name="Table_20_Contents">Перенос системы ЦО (стояки)</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Ул. Россошанская, д. 5 корп.2</text:p>
          </table:table-cell>
          <table:table-cell table:style-name="TableRowCell" office:value-type="string">
            <text:p text:style-name="Table_20_Contents">Перенос системы газоснабжения</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Ул. Россошанская, д. 3 корп.2</text:p>
          </table:table-cell>
          <table:table-cell table:style-name="TableRowCell" office:value-type="string">
            <text:p text:style-name="Table_20_Contents">Перенос системы газоснабжения</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3-ий Дорожный пр-д, д. 4 корп.2</text:p>
          </table:table-cell>
          <table:table-cell table:style-name="TableRowCell" office:value-type="string">
            <text:p text:style-name="Table_20_Contents">Перенос системы внутреннего водостока</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3-ий Дорожный пр-д, д. 10 корп.1</text:p>
          </table:table-cell>
          <table:table-cell table:style-name="TableRowCell" office:value-type="string">
            <text:p text:style-name="Table_20_Contents">Перенос системы внутреннего водостока</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Варшавское ш., д. 145 корп.7</text:p>
          </table:table-cell>
          <table:table-cell table:style-name="TableRowCell" office:value-type="string">
            <text:p text:style-name="Table_20_Contents">Замена системы газоснабжения2020-2023гг.</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Ул. Дорожная, д. 7 корп. 1</text:p>
          </table:table-cell>
          <table:table-cell table:style-name="TableRowCell" office:value-type="string">
            <text:p text:style-name="Table_20_Contents">Проведение работ по капитальному ремонту (все системы) в 2020-2023 гг., замена оконных блоков, ремонт фасада, ПТР</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Ул. Дорожная, д. 7 корп. 2</text:p>
          </table:table-cell>
          <table:table-cell table:style-name="TableRowCell" office:value-type="string">
            <text:p text:style-name="Table_20_Contents">Проведение работ по капитальному ремонту (все системы) в 2020-2023 гг., замена оконных блоков, ремонт фасада, ПТР</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Ул. Дорожная, д. 7 корп. 3</text:p>
          </table:table-cell>
          <table:table-cell table:style-name="TableRowCell" office:value-type="string">
            <text:p text:style-name="Table_20_Contents">Проведение работ по капитальному ремонту (все системы) в 2020-2023 гг., замена оконных блоков, ремонт фасада, ПТР</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Ул. Дорожная, д.16 корп. 2</text:p>
          </table:table-cell>
          <table:table-cell table:style-name="TableRowCell" office:value-type="string">
            <text:p text:style-name="Table_20_Contents">Проведение работ по капитальному ремонту (все системы) в 2020-2023 гг., замена оконных блоков, ремонт фасада, ПТР</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Ул. Дорожная, д.16 корп. 3</text:p>
          </table:table-cell>
          <table:table-cell table:style-name="TableRowCell" office:value-type="string">
            <text:p text:style-name="Table_20_Contents">Проведение работ по капитальному ремонту (все системы) в 2020-2023 гг., замена оконных блоков, ремонт фасада, ПТР</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Ул. Дорожная, д.20 корп. 1</text:p>
          </table:table-cell>
          <table:table-cell table:style-name="TableRowCell" office:value-type="string">
            <text:p text:style-name="Table_20_Contents">Проведение работ по капитальному ремонту (все системы) в 2020-2023 гг., замена оконных блоков, ремонт фасада, ПТР</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Ул. Дорожная, д.28 корп. 1</text:p>
          </table:table-cell>
          <table:table-cell table:style-name="TableRowCell" office:value-type="string">
            <text:p text:style-name="Table_20_Contents">Проведение работ по капитальному ремонту (все системы) в 2020-2023 гг., замена оконных блоков, ремонт фасада, ПТР</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Ул. Дорожная, д.30 корп. 1</text:p>
          </table:table-cell>
          <table:table-cell table:style-name="TableRowCell" office:value-type="string">
            <text:p text:style-name="Table_20_Contents">Проведение работ по капитальному ремонту (все системы) в 2020-2023 гг., замена оконных блоков, ремонт фасада, ПТР</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Ул. Дорожная, д.5 корп. 1</text:p>
          </table:table-cell>
          <table:table-cell table:style-name="TableRowCell" office:value-type="string">
            <text:p text:style-name="Table_20_Contents">Проведение работ по капитальному ремонту (все системы) в 2020-2023 гг., замена оконных блоков, ремонт фасада, ПТР</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3-ий Дорожный пр-д, д. 10 корп.2</text:p>
          </table:table-cell>
          <table:table-cell table:style-name="TableRowCell" office:value-type="string">
            <text:p text:style-name="Table_20_Contents">Проведение работ по капитальному ремонту (все системы) в 2020-2023 гг., замена оконных блоков, ремонт фасада, ПТР</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Россошанский пр-д, д. 8 корп.1,2</text:p>
          </table:table-cell>
          <table:table-cell table:style-name="TableRowCell" office:value-type="string">
            <text:p text:style-name="Table_20_Contents">Ремонт фасада2021-2023гг.</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Ул. Чертановская, д. 66 корп.3</text:p>
          </table:table-cell>
          <table:table-cell table:style-name="TableRowCell" office:value-type="string">
            <text:p text:style-name="Table_20_Contents">Ремонт фасада 2021-2023гг.</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Ул. Чертановская, д. 54 корп.1 ЖСК «Досрочный»</text:p>
          </table:table-cell>
          <table:table-cell table:style-name="TableRowCell" office:value-type="string">
            <text:p text:style-name="Table_20_Contents">Ремонт системы газоснабжения2020-2023гг.</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Ул. Россошанская, д. 3 корп.2 ЖСК «Стрела-5»</text:p>
          </table:table-cell>
          <table:table-cell table:style-name="TableRowCell" office:value-type="string">
            <text:p text:style-name="Table_20_Contents">Перенос системы газоснабжения</text:p>
          </table:table-cell>
          <table:table-cell table:style-name="TableRowCell" office:value-type="string">
    </table:table-cell>
        </table:table-row>
      </table:table>
      <text:p text:style-name="First_20_paragraph"><text:span text:style-name="T1">Планово-текущий ремонт подъездов</text:span></text:p>
      <text:p text:style-name="Text_20_body">В 2019 году силами ГБУ «Жилищник» были приведены в порядок 96 подъездов в 23 МКД с заменой, почтовых ящиков, мусоросборных клапанов, светильников и осветительной арматуры.</text:p>
      <text:p text:style-name="Text_20_body">План ПТР на 2020 год – 96 подъездов в 29 МКД. В 2019 году, в районе, для маломобильных групп граждан установлено 29 пандусов в 26 МКД. Подъемных платформ в районе установлено 40 шт., в том числе 3 платформы установлено в 2019 году.</text:p>
      <text:p text:style-name="Text_20_body">В рамках реализации Постановления Правительства Москвы от 13 сентября 2012 года N 484-ПП "О дополнительных мероприятиях по социально-экономическому развитию районов города Москвы" в 2019 году выполнен капитальный ремонт кровли трех МКД (ул. Академика Янгеля, д.14-3; 3-ий Дорожный пр., д.6-2; ул. Академика Янгеля, д. 3-1), ремонт пожарного водопровода по адресу: Варшавское шоссе, д. 158-1, замена оконных блоков на лестничных площадках (ул.Газопровод, д. 3-1; ул. Газопровод, д. 1-6; Варшавское шоссе, д. 143-3) на сумму – 10 млн. 692 тыс. 821,78 руб.</text:p>
      <text:p text:style-name="Text_20_body"><text:span text:style-name="T1">О подготовке жилищно- коммунальной службы района Чертаново Южное к зимней эксплуатации 2018-2019 гг.</text:span></text:p>
      <text:p text:style-name="Text_20_body">Общая площадь обслуживаемого жилого фонда – 2 млн.143 тыс. 203, 9 м. кв.</text:p>
      <text:p text:style-name="Text_20_body">Жилой фонд составляет 230 многоквартирных домов, а также 1 студенческое общежитие.</text:p>
      <text:p text:style-name="Text_20_body">ЦТП, обслуживающих жилой фонд района – 55 ед.</text:p>
      <text:p text:style-name="Text_20_body">Прочие объекты - 95 абонентов</text:p>
      <text:p text:style-name="Text_20_body">Объекты социальной сферы - 73 ед.</text:p>
      <text:p text:style-name="Text_20_body">Объекты потребительского рынка - 26 ед.</text:p>
      <text:p text:style-name="Text_20_body">Распорядительные документы:</text:p>
      <text:p text:style-name="Text_20_body">- Распоряжение префектуры ЮАО от 16 апреля 2019 № 01-10-122 «О создании Окружной комиссии по оценке готовности потребителей тепловой энергии, теплоснабжающих и теплосетевых организаций ЮАО к эксплуатации в осенне-зимний период 2019-2020 гг.»</text:p>
      <text:p text:style-name="Text_20_body">- Распоряжения управы района Чертаново Южное от 25 апреля 2019 г. № ЧЮ-05-26 «Об итогах работы служб жилищно-коммунального хозяйства района Чертаново Южное в зимний период 2018-2019 и задачах по подготовке к зиме 2019-2020 годов».</text:p>
      <text:p text:style-name="Text_20_body">За отчетный период проведено – <text:span text:style-name="T1">20</text:span> заседаний тепловой комиссии района.</text:p>
      <text:p text:style-name="Text_20_body">В соответствии с Федеральным законом от 23.11.2009 г. № 261-ФЗ «Об энергосбережении», в жилом фонде района, за счет городского бюджета установлены общедомовые приборы учета. В аренде и обслуживании ГБУ ЕИРЦ города Москвы в жилых домах района находится 189 узлов учета тепловой энергии и 190 узлов учета горячего водоснабжения. В настоящее время ГБУ ЕИРЦ проведена очередная поверка приборов учета и ремонт. Приборы находятся в технически исправном состоянии. В жилых домах, находящихся в управлении частных управляющих компаний и ЖСК, приборы учета находятся на балансе и обслуживании данных организаций. Работа и состояние приборов поддерживается указанными организациями. Все они в настоящее время исправны и находятся в коммерческом учете. Расчет с жителями по услуге «отопление» и «горячее водоснабжение» производится по фактическому потреблению коммунального ресурса.</text:p>
      <text:p text:style-name="Text_20_body">Техника:</text:p>
      <text:p text:style-name="Text_20_body">Дизельные тепловые пушки - 4</text:p>
      <text:p text:style-name="Text_20_body">Дизельная тепловая пушка ТПД-43 -1</text:p>
      <text:p text:style-name="Text_20_body">Передвижных электростанций (мощность до 20 кВт) – 16</text:p>
      <text:p text:style-name="Text_20_body">ВСЕГО: 21</text:p>
      <text:p text:style-name="Text_20_body">Жилой фонд района:</text:p>
      <text:p text:style-name="Text_20_body">Скатных кровель –<text:span text:style-name="T1">7 (</text:span>площадь кровель 4133<text:span text:style-name="T1">,7</text:span> кв. м.) по адресам:</text:p>
      <text:p text:style-name="Text_20_body">- ул. Газопровод, 7-2; 7-1; 6Г-1; 6Г-3; Варшавское шоссе, 143 ВА, 145-3; 145-4</text:p>
      <text:p text:style-name="Text_20_body">Сформированы 2 бригады по 4 человека. Имеется 36 стационарных ограждений и 48 переносных.</text:p>
      <text:p text:style-name="Text_20_body">Соцсфера:</text:p>
      <text:p text:style-name="Text_20_body">Скатных кровель - 3:</text:p>
      <text:p text:style-name="Text_20_body">- ДК «Маяк» - ул. Газопровод, 9а;</text:p>
      <text:p text:style-name="Text_20_body">- ГКУ ДЗ ГП № 101 (поликлиника) - ул. Чертановская, 62-1;</text:p>
      <text:p text:style-name="Text_20_body">- ДЮЦ «Виктория» - ул. Газопровод, 4а.</text:p>
      <text:p text:style-name="Text_20_body">Площадь уборки дворовых территорий составляет: 217 983,28</text:p>
      <text:p text:style-name="Text_20_body">Укомплектованность дворников: – 263 человека (дворники обеспечены зимней спецодеждой).</text:p>
      <text:p text:style-name="Text_20_body">Для обработки дворовых территорий, а также улиц, проездов и тротуаров на зимний период 2018-2019 гг. израсходовано 926 тонн жидкого и твердого комбинированного противогололедного реагента (твердого реагента 330 тонн, жидкого реагента 350 тонн, для обработки дворовых территорий и тротуаров 246 тонн).</text:p>
      <text:p text:style-name="Text_20_body">Для работы в зимнее время используется специализированная техника:</text:p>
      <text:p text:style-name="Text_20_body">Самосвалы – 3 ед., привлеченных – 8 ед., распределители твердого реагента-2 ед., жидкого реагента-2 ед., тракторы МТЗ с навесным оборудованием- 13 ед., фронтальные погрузчики-2 ед., мини погрузчики-4 ед., универсальные коммунальные машины, осуществляющие как уборку территории, так и обработку регентами- 2 ед.</text:p>
      <text:p text:style-name="Text_20_body">Мотоблоки-70 ед., тележки-дозаторы-290 ед.</text:p>
      <text:p text:style-name="Text_20_body"><text:span text:style-name="T1">Содержание и уборка территории, контейнерные площадки</text:span></text:p>
      <text:p text:style-name="Text_20_body">ГБУ "Жилищник района Чертаново Южное" обслуживает:</text:p>
      <text:p text:style-name="Text_20_body">- 209 объектов дворовых территорий уборочной площадью 2 625 845 кв.м.</text:p>
      <text:p text:style-name="Text_20_body">- 25 остановок общественного транспорта площадью 2069 кв.м.</text:p>
      <text:p text:style-name="Text_20_body">В 2019 году для осуществления комплексного содержания территорий была задействована коммунальная техника в количестве 62 ед.</text:p>
      <text:p text:style-name="Text_20_body">На территории района расположено 175 контейнерных площадок. В контейнерных площадках установлен 371 контейнер для мусора (1 контейнер – 1,1 м.куб., 371*1,1 м.куб. = 408,1 м.куб.).</text:p>
      <text:p text:style-name="Text_20_body">Выполнены работы по реконструкции 41 контейнерной площадки и 6 бункерных площадок.</text:p>
      <text:p text:style-name="Text_20_body"><text:span text:style-name="T1">Установка опор освещения</text:span></text:p>
      <text:p text:style-name="Text_20_body">В 2019 г. на территории района Чертаново Южное установлено 137 опор освещения на 38 адресах.</text:p>
      <text:p text:style-name="Text_20_body">В настоящее время на территории района требуется установка 58 опор освещения по 14 адресам.</text:p>
      <text:p text:style-name="Text_20_body">Список потребности установки опор освещения направлен в префектуру ЮАО г. Москвы на рассмотрение.</text:p>
      <text:h text:style-name="Heading_20_1" text:outline-level="1"><text:bookmark-start text:name="участие-в-проведении-месячников-субботников"/>Участие в проведении месячников, субботников<text:bookmark-end text:name="участие-в-проведении-месячников-субботников"/></text:h>
      <text:p text:style-name="First_20_paragraph">Во исполнение распоряжения Правительства Москвы от 05.03.2019г. № 90-РП «О проведении массовых весенних общегородских работ по приведению в порядок территории города Москвы» 13 и 20 апреля на территории района были организованы массовые общегородские работы по уборке территории.</text:p>
      <text:p text:style-name="Text_20_body">Данные мероприятия проводились на территории всего района, особое внимание было уделено зонам отдыха - Покровскому парку, Аннинскому лесопарку и Битцевскому лесу.</text:p>
      <text:p text:style-name="Text_20_body">В общегородском субботнике приняло участие более 5000 чел., в их числе студенты, школьники, работники организаций и предприятий, жители района.</text:p>
      <text:p text:style-name="Text_20_body">Задействована 21 единица коммунальной техники.</text:p>
      <text:p text:style-name="Text_20_body">Вывезено 450 кубов мусора.</text:p>
      <text:p text:style-name="Text_20_body"><text:span text:style-name="T1">Информация о работе с жилыми помещениями жилищного фонда города Москвы, освобождаемыми в связи с выбытием граждан.</text:span></text:p>
      <text:p text:style-name="Text_20_body">В настоящее время на территории района имеется 112 свободных жилых помещений:</text:p>
      <text:p text:style-name="Text_20_body">Однокомнатные: 49 жилых помещений;</text:p>
      <text:p text:style-name="Text_20_body">Двухкомнатные- 33 жилых помещения;</text:p>
      <text:p text:style-name="Text_20_body">Трехкомнатные- 30 жилых помещений.</text:p>
      <text:p text:style-name="Text_20_body">Квартиры проверены сотрудником ДГИ, ключи от свободной площади передаются в ДГИ по актам приема-передачи и взяты ДГИ под охрану.</text:p>
      <text:p text:style-name="Text_20_body"><text:span text:style-name="T1">Выявление самовольного строительства и незаконно размещенных некапитальных объектов.</text:span></text:p>
      <text:p text:style-name="Text_20_body">В рамках реализации постановления Правительства Москвы № 614-ПП от 02.11.2012 г.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ли) перемещения таких объектов»</text:p>
      <text:p text:style-name="Text_20_body">В 2019 году было проведено 12 заседаний Окружной комиссии по пресечению самовольного строительства на территории ЮАО, где по поданным материалам управой района были рассмотрены вопросы по сносу самовольно установленных 56 объектов и по 47 принято положительное решение на снос.</text:p>
      <text:p text:style-name="Text_20_body">Демонтировано силами ГБУ «Автомобильные дороги ЮАО»:</text:p>
      <text:p text:style-name="Text_20_body">- металлических тентов - 3 ед.;</text:p>
      <text:p text:style-name="Text_20_body">- металлических гаражей – 31 ед.;</text:p>
      <text:p text:style-name="Text_20_body">- бетонные гаражи – 1 ед.;</text:p>
      <text:p text:style-name="Text_20_body">- металлический пандус – 1 ед.;</text:p>
      <text:p text:style-name="Text_20_body">- металлические ограждения – 1 ед.;</text:p>
      <text:p text:style-name="Text_20_body">- шлагбаумы – 1 ед.;</text:p>
      <text:p text:style-name="Text_20_body">- запирающие устройства – 1 ед.;</text:p>
      <text:p text:style-name="Text_20_body">Силами собственников демонтированы: 1 шлагбаум, 1 металлическое ограждение.</text:p>
      <text:p text:style-name="Text_20_body">На 1 квартал 2020 года запланирован демонтаж следующих объектов: 1 металлический тент, 1 шлагбаум, 2 будки охраны и 2 здания на территории автостоянки.</text:p>
      <text:p text:style-name="Text_20_body"><text:span text:style-name="T2">Протокол №2 от 29.03.2019 года</text:span>.</text:p>
      <text:p text:style-name="Text_20_body">1. п.32 Чертановская ул., дом 63, корп. 3 (2 металлических гаража, 1 бетонный гараж) демонтированы силами ГБУ «Автомобильные дороги ЮАО».</text:p>
      <text:p text:style-name="Text_20_body">2. п.33 Чертановская ул., дом 63, корп. 3 (металлический тент) принято решение о сохранении.</text:p>
      <text:p text:style-name="Text_20_body">3. п34 Россошанская ул., дом 4,корп. 1 (шлагбаум, металлические столбики, металлический трос, запирающие устройства) демонтированы силами ГБУ «Автомобильные дороги ЮАО».</text:p>
      <text:p text:style-name="Text_20_body">4. п35 Проектируемый проезд № 4579 (металлический пандус) принято решение о демонтаже, демонтаж отложен.</text:p>
      <text:p text:style-name="Text_20_body"><text:span text:style-name="T2">Протокол № 3, от 30.04.2019 года.</text:span></text:p>
      <text:p text:style-name="Text_20_body">1. п.36 ул. Дорожная, вл. 32 (29 металлических гаражей) демонтированы силами ГБУ «Автомобильные дороги ЮАО».</text:p>
      <text:p text:style-name="Text_20_body">2. п.37 ул. Газопровод вл. 4А (голубиный питомник) принято решение о сохранении.</text:p>
      <text:p text:style-name="Text_20_body"><text:span text:style-name="T2">Протокол № 4, от 31.05.2019 года.</text:span></text:p>
      <text:p text:style-name="Text_20_body">1. п. 24 ул. Дорожная, дом 24, корп. 2, стр. 2 (голубиный питомник) принято решение о сохранении.</text:p>
      <text:p text:style-name="Text_20_body"><text:span text:style-name="T2">Протокол № 5, от 25.05.2019 года.</text:span></text:p>
      <text:p text:style-name="Text_20_body">1. п. 31 ул. Кировоградская, дом 38, корп. 1 (металлический тент) принято решение о сохранении.</text:p>
      <text:p text:style-name="Text_20_body"><text:span text:style-name="T2">Протокол 6, от 30.07.2019 года.</text:span></text:p>
      <text:p text:style-name="Text_20_body">1. п. 31 Россошанский проезд, дом 2, корп. 3 (2 металлических тента) принято решение о сохранении</text:p>
      <text:p text:style-name="Text_20_body">2. п.32 Кировоградская ул., дом 40, корп. 2 (металлический тент) принято решение о сохранении.</text:p>
      <text:p text:style-name="Text_20_body"><text:span text:style-name="T2">Протокол № 7, от 10.09.2019 года.</text:span></text:p>
      <text:p text:style-name="Text_20_body">1. п. 26 проектируемый проезд № 4579 (будки охраны, шлагбаумы, металлические столбы, металлическое ограждение, бетонное ограждение, металлическая цепь, металлические навесы) принято решение о демонтаже, демонтаж отложен.</text:p>
      <text:p text:style-name="Text_20_body"><text:span text:style-name="T2">Протокол № 9, от 27.09.2019 года.</text:span></text:p>
      <text:p text:style-name="Text_20_body">1. п. 21 ул. Дорожная, вл. 11А (будка охраны, здание) принято решение о демонтаже, демонтаж запланирован на 1 квартал 2020 года.</text:p>
      <text:p text:style-name="Text_20_body">2. п. 22 ул. Дорожная, вл. 7 А (будка охраны, здание) принято решение о демонтаже, демонтаж запланирован на 1 квартал 2020 года.</text:p>
      <text:p text:style-name="Text_20_body">3. п. 23 Чертановская ул., вл. 60А, стр. 2 (металлическое ограждение) демонтировано собственником.</text:p>
      <text:p text:style-name="Text_20_body"><text:span text:style-name="T2">Протокол № 10, от 25.10.2019 года.</text:span></text:p>
      <text:p text:style-name="Text_20_body">1. п. 37 ул. Россошанская, дом 6 (шлагбаум) демонтирован собственником.</text:p>
      <text:p text:style-name="Text_20_body">2. п. 38 Варшавское шоссе, вл. 154А (шлагбаум) принято решение о демонтаже, демонтаж запланирован на 1 квартал 2020 года</text:p>
      <text:p text:style-name="Text_20_body">3. п. 39 Кировоградская ул., дом 40, корп. 2 (2 металлических тента) демонтированы силами ГБУ «Автомобильные дороги ЮАО».</text:p>
      <text:p text:style-name="Text_20_body"><text:span text:style-name="T2">Протокол № 11, от 10.12.2019 года.</text:span></text:p>
      <text:p text:style-name="Text_20_body">1. п. 57 ул. Подольских Курсантов, дом 8, корп. 2 (металлический тент) имеется действующий договор аренды земельного участка, после расторжения договора данный вопрос будет повторно вынесен на комиссию по пресечению самовольного строительства.</text:p>
      <text:p text:style-name="Text_20_body">2. п. 60 ул. Подольских Курсантов, дом 2, корп. 1 (2 металлических тента) по одному металлическому тенту имеется действующий договор аренды земельного участка, после расторжения договора данный вопрос будет повторно вынесен на комиссию по пресечению самовольного строительства; демонтаж второго металлического тента запланирован на 1 квартал 2020 года.</text:p>
      <text:p text:style-name="Text_20_body">3. п.61 Варшавское шоссе, дом 131, корп. 4 (металлический гараж) демонтированы силами ГБУ «Автомобильные дороги ЮАО».</text:p>
      <text:p text:style-name="Text_20_body"><text:span text:style-name="T1">О работе по выявлению, вывозу брошенного и разукомплектованного автотранспорта в районе Чертаново Южное</text:span></text:p>
      <text:p text:style-name="Text_20_body">В рамках реализаций распоряжения Правительства Москвы от 23.09.2014 года №569-РП «О совершенствовании работы с брошенным и разукомплектованным автотранспортом в городе Москве» с территории района силами ГБУ «Автомобильные дороги ЮАО» на площадку временного хранения по адресу: ул. Подольских Курсантов, вл. 15Б, в 2019 году было вывезено 26 единицы брошенного и разукомплектованного автотранспорта:</text:p>
      <text:p text:style-name="Text_20_body">10 автомобилей были возвращены владельцам;</text:p>
      <text:p text:style-name="Text_20_body">по 11-ми единицам поданы заявления в Чертановский районный суд о признании бесхозяйного транспортного средства в собственность города Москвы, по всем получены решения.</text:p>
      <text:p text:style-name="Text_20_body">по 5-ти единицам БРТС подготавливаются заявления в Чертановский районный суд.</text:p>
      <text:p text:style-name="Text_20_body"><text:span text:style-name="T1">Система информационного взаимодействия общественных пунктов охраны порядка</text:span></text:p>
      <text:p text:style-name="Text_20_body">На территории района Чертаново Южное создано 11 ОПОП. В настоящее время назначено 8 председателей советов ОПОП, имеется 3 вакансии.</text:p>
      <text:p text:style-name="Text_20_body">В работе общественных пунктов охраны порядка задействовано 195 человек из числа старших по домам и подъездам, председатели ЖСКи ЖК.</text:p>
      <text:p text:style-name="Text_20_body">В ходе выполнения совместных рейдов, советом ОПОП района Чертаново Южное за отчетный период, путем опроса населения и с помощью представителей Управы района Чертаново Южное и сотрудников ГБУ «Жилищник» выявлено 630 квартир, сдаваемых в аренду. Информация передана в ОМВД района. По результатам проверки материалы по 159 квартирам направлены в ИФНС г. Москвы для принятия решения в соответствии с налоговым кодексом (3-е место по ЮАО). По всем материалам ИФНС проверку закончила, налог поступил в бюджет города (11 970 000 рублей, 1 –место по городу Москве).</text:p>
      <text:p text:style-name="Text_20_body">Также, было выявлено 3 хостелла, в которых проведено обследование, по адресам: ул. Академика Янгеля д. 1 (отдельный вход), Варшавское шоссе д. 160 корп. 1 (отдельный вход с улицы), ул. Академика Янгеля д. 3 (отдельный вход с улицы) на предмет нелегального проживания иностранных граждан. Нарушений миграционного законодательства по вышеуказанным адресам не выявлено.</text:p>
      <text:p text:style-name="Text_20_body"><text:span text:style-name="T1">Участие в работе по предупреждению чрезвычайных ситуаций и обеспечению пожарной безопасности</text:span></text:p>
      <text:p text:style-name="Text_20_body">На территории района, распоряжением управы, образована Комиссия по предупреждению и ликвидации чрезвычайных ситуаций и обеспечению пожарной безопасности района Чертаново Южное города Москвы.</text:p>
      <text:p text:style-name="Text_20_body">В состав Комиссии по предупреждению и ликвидации чрезвычайных ситуаций и обеспечению пожарной безопасности района входят начальник 3 РОНД Управления по ЮАО ГУ МЧС России по г. Москве Араушкин Д.А. и начальник 25 отряда ППС по г. Москве 32 СЧ по ТКП Зайцев А.В.</text:p>
      <text:p text:style-name="Text_20_body">Работа комиссии строится по плану (не реже 1-го заседания в квартал), также заседания могут проводиться по необходимости.</text:p>
      <text:p text:style-name="Text_20_body">Заседания КЧС и ПБ проходит, согласно утвержденного плана, ежеквартально. На заседаниях комиссии особое внимание уделяется вопросам сезонных рисков, в частности на водных объектах, большое внимание уделяется профилактике пожаров и загораний.</text:p>
      <text:p text:style-name="Text_20_body">В 2019 году проведены 6 заседаний КЧС и ПБ:</text:p>
      <text:p text:style-name="Text_20_body">1. 14.01.2019 «О проведении комиссионных внеплановых проверок (обследований) газового хозяйства в многоквартирных домах района Чертаново Южное, в период с 15.01.19 по 21.01.19 г. с целью предупреждения аварийных ситуаций».</text:p>
      <text:p text:style-name="Text_20_body">2. 15.04.2019 «Об организации профилактических мероприятий по предупреждению пожаров в квартирах социально незащищенных групп населения и многодетных семей».</text:p>
      <text:p text:style-name="Text_20_body">3. 04.06.2019:</text:p>
      <text:p text:style-name="Text_20_body">- Об усилении мер по предотвращению чрезвычайных ситуаций, пожарной безопасности на объектах задействованных в проведении последних звонков, единого государственного экзамена и выпускных вечеров,</text:p>
      <text:p text:style-name="Text_20_body">- Об усилении мер по предотвращению чрезвычайных ситуаций, пожарной безопасности в районе Чертаново Южное города Москвы в период празднования Дня России 12 июня 2019 года,</text:p>
      <text:p text:style-name="Text_20_body">- Организация профилактических мероприятий по предупреждению пожаров в квартирах социально незащищенных групп населения и многодетных семей.</text:p>
      <text:p text:style-name="Text_20_body">4. 22.08.2019 :</text:p>
      <text:p text:style-name="Text_20_body">- О принятии мер по обеспечению безопасности и предотвращению чрезвычайных ситуаций на объектах и местах массового пребывания людей, задействованных в выборах в Московскую Городскую Думу 8 сентября 2019 года,</text:p>
      <text:p text:style-name="Text_20_body">- О принятии мер по обеспечению безопасности и предотвращению чрезвычайных ситуаций на объектах и местах массового пребывания людей в образовательных учреждениях, в период проведения Дня знаний 2 сентября 2019 года,</text:p>
      <text:p text:style-name="Text_20_body">- О принятии мер по обеспечению безопасности и предотвращению чрезвычайных ситуаций на объектах и местах массового пребывания людей, посвященных празднованию Дня города 7 и 8 сентября 2019 года,</text:p>
      <text:p text:style-name="Text_20_body">- О принятии мер по обеспечению безопасности и предотвращению чрезвычайных ситуаций на объектах социальной сферы с ночным пребыванием людей.</text:p>
      <text:p text:style-name="Text_20_body">5. 03.10.2019 :</text:p>
      <text:p text:style-name="Text_20_body">- О дополнительных мерах по обеспечению пожарной безопасности на территории района, в жилом фонде, объектах социального значения и потребительского рынка в осенне-зимний период 2019-2020 г.,</text:p>
      <text:p text:style-name="Text_20_body">- Об обеспечении комплексной безопасности мест проживания неблагополучных и многодетных семей, семей с низким социальным статусом, а также иных наиболее уязвимых в социальном отношении групп населения.</text:p>
      <text:p text:style-name="Text_20_body">- О готовности жилого фонда района и нежилых объектов к началу отопительного сезона 2019-2020 г.</text:p>
      <text:p text:style-name="Text_20_body">- Оповещение населения о чрезвычайных ситуациях. Об информировании граждан о порядке действий по сигналам ГО и при возникновении ЧС.</text:p>
      <text:p text:style-name="Text_20_body">6. 19.12.2019 :</text:p>
      <text:p text:style-name="Text_20_body">- Об обстановке с пожарами и их последствиями на территории района Чертаново Южное.</text:p>
      <text:p text:style-name="Text_20_body">- Меры по обеспечению пожарной безопасности в период подготовки и проведении Новогодних и Рождественских мероприятий 2019 – 2020 гг.</text:p>
      <text:p text:style-name="Text_20_body">- О подготовке мест зимнего отдыха на территории района.</text:p>
      <text:p text:style-name="Text_20_body">Еженедельно, в управе района проводятся оперативные совещания, на которые приглашаются сотрудники 3 РОНД и профилактической работы Управления по ЮАО Главного управления МЧС России по городу Москве руководство 32 СЧ по ТКП (спецчасть по тушению крупных пожаров).</text:p>
      <text:p text:style-name="Text_20_body">В случае происшествий и ЧС осуществляется прямое взаимодействие с сотрудниками Управления по IOAO ГУ МЧС по г. Москве и 25 ПСО ФПС по г. Москве.</text:p>
      <text:p text:style-name="Text_20_body">Селекторные совещания также способствуют улучшению качества совместной работы.</text:p>
      <text:p text:style-name="Text_20_body">В соответствии с Федеральным законом от 06 мая 2011 года № 100-ФЗ «О добровольной пожарной охране» и в целях стабилизации пожарной безопасности в жилом секторе на территории района в марте 2013 года создана добровольная пожарная дружина района Чертаново Южное и зарегистрирована в МЧС России по городу Москве в количестве 75 человек.</text:p>
      <text:p text:style-name="Text_20_body">В 2019 году на мероприятия по предупреждению чрезвычайных ситуаций и обеспечению пожарной безопасности израсходованы финансовые средства в размере:</text:p>
      <text:p text:style-name="Text_20_body">- 91200 руб. за оказание услуг подвижной радиотелефонной связи участковым уполномоченным полиции и сотрудников подразделений по делам несовершеннолетних (в рамках программы «Безопасный город»)</text:p>
      <text:p text:style-name="Text_20_body">- 72720 руб. за обслуживание аварийно-спасательных средств УПТ-1 (Спецгорспас)</text:p>
      <text:p text:style-name="Text_20_body">99500 руб. за обслуживание систем пожарной сигнализации (ЭнергоПожСервис).</text:p>
      <text:p text:style-name="Text_20_body"><text:span text:style-name="T1">Данные по чрезвычайным ситуациям (ЧС), происшествиям и пожарам в сравнении с АППГ</text:span></text:p>
      <text:p text:style-name="Text_20_body">За 12 месяцев 2019 г. на территории района Чертаново Южное произошло 109 пожаров, погибших нет, травмировано 5 человек. В результате пожаров в 2019 г. был причинен ущерб на сумму 5,3млн. руб. (в 2018 г. – 360,7 тыс. руб.)</text:p>
      <text:p text:style-name="Text_20_body">Пожаров в жилых домах в 2019 г. произошло 61 (в 2018 г. – 32). Возгораний транспорта в 2019 г. – 10 (в 2018 г. – 11). На прочих объектах в 2019 г. – 38 пожаров (в 2018 г. – 60).</text:p>
      <text:p text:style-name="Text_20_body">Причины возникновения:</text:p>
      <text:p text:style-name="Text_20_body">- неосторожное обращение с огнем в 2019 г. – 86 (в 2018 г. – 28),</text:p>
      <text:p text:style-name="Text_20_body">- неосторожное обращение с огнем при курении в 2019 г. – 7 (в 2018 г. – 19),</text:p>
      <text:p text:style-name="Text_20_body">- при нарушении правил эксплуатации электрооборудования в 2019 г. – 12 (в 2018 г. – 18)</text:p>
      <text:p text:style-name="Text_20_body">- по прочим причинам в 2019 г. – 11 (в 2018 г. – 57).</text:p>
      <text:p text:style-name="Text_20_body"><text:span text:style-name="T1">Краткий анализ пожарной обстановки</text:span></text:p>
      <text:p text:style-name="Text_20_body">Одним из факторов нормализации обстановки на территории района является активизация агитационной работы с населением и работниками трудовых коллективов объектов надзора.</text:p>
      <text:p text:style-name="Text_20_body">На стендах жилых домов размещена экспресс-информации, а в подъездах жилых домов выданная агитационная печатная продукция на противопожарную тематику. На сайте управы района регулярно обновляется информация о складывающейся обстановке с обеспечением пожарной безопасности. В марте месяце проведены рейды членов ДПО совместно с работниками МЧС и полиции, с целью проведения агитационной работы среди маломобильного населения и граждан ведущих асоциальный образ жизни. На совещания в управе района с участием сотрудника 3 РОНД Управления по ЮАО Главного управления МЧС России по г. Москве рассматриваются вопросы обеспечения пожарной безопасности на территории района с принятием конкретных мер.</text:p>
      <text:p text:style-name="Text_20_body">Аварий и происшествий на объектах и коммуникациях жилищно-коммунального хозяйства и топливно-энергетического комплекса за отчетный период не произошло.</text:p>
      <text:p text:style-name="Text_20_body">Системы ЖКХ, электроснабжения работают в штатном режиме.</text:p>
      <text:p text:style-name="Text_20_body">Силы и средства районного звена МГСЧС к реагированию на возможные ЧС готовы.</text:p>
      <text:p text:style-name="Text_20_body">Регулярно проводятся тренировки с аварийными бригадами ГБУ «Жилищник района Чертаново Южное»</text:p>
      <text:p text:style-name="Text_20_body">Работа по предупреждению ЧС строится в плановом порядке - основной задачей является профилактическая работа с жителями района. Особенное внимание уделяется неблагополучным семьям и лицам, ведущим асоциальный образ жизни.</text:p>
      <text:p text:style-name="Text_20_body">С учетом погодных условий (понижение температуры, снегопады) проведено совещание с руководством ГБУ «Жилищник района Чертаново Южное» по порядку уборки снега и наледи с дорог, предназначенных для проезда пожарной автотехники, а также с люков колодцев, где расположены пожарные гидранты.</text:p>
      <text:p text:style-name="Text_20_body"><text:span text:style-name="T1">Организация профилактических мероприятий по снижению рисков возникновения ЧС, пожаров</text:span></text:p>
      <text:p text:style-name="Text_20_body">Социально значимыми объектами на территории района являются:</text:p>
      <text:p text:style-name="Text_20_body">- 6 зданий объектов здравоохранения (2 здания детской поликлиники и 4 для взрослых);</text:p>
      <text:p text:style-name="Text_20_body">- 48 зданий объектов образования (17 среднего, 28 дошкольного образования, 2 колледжа (Полиграфический и Спортивно-педагогический), филиал РГГУ.</text:p>
      <text:p text:style-name="Text_20_body">- 2 объекта культуры (ДК «Маяк» и ДК «Гармония»);</text:p>
      <text:p text:style-name="Text_20_body">- 3 библиотеки (7 объектов);</text:p>
      <text:p text:style-name="Text_20_body">- 3 объекта социального обслуживания</text:p>
      <text:p text:style-name="Text_20_body">Управой района совместно с Отделом МВД России по району Чертаново Южное города Москвы и 3 РОНД и профилактической работы Управления по ЮАО Главного управления МЧС России по городу Москве проведено информирование:</text:p>
      <text:p text:style-name="Text_20_body">- на официальном сайте управы района размещены материалы, посвященные надзорной деятельности (3 РОНД), материалы обновляются каждую неделю;</text:p>
      <text:p text:style-name="Text_20_body">- входные группы подъездов жилых домов оборудованы информационными стендами с наглядной агитацией по противопожарной тематике и другим вопросам в количестве 1240 штук. Распространяются памятки по действиям при антитеррористических мероприятиях с указанием телефонов экстренных служб города, за прошедший период 2019 года распространено 1450 памяток;</text:p>
      <text:p text:style-name="Text_20_body">- на информационных стендах (в местах массового пребывания населения возле учреждений культуры и досуга, площадях перед крупными торговыми центрами и пр.) и непосредственно в подъездах жилищного фонда в течение всего года проводилась расклейка листовок, призывающих жителей к усилению мер безопасности в жилом секторе, за прошедшее период 2019 года расклеено 1550 листовок.</text:p>
      <text:p text:style-name="Text_20_body">- проводятся разъяснительные мероприятия с жителями района о недопущении хранения легковоспламеняемых и горючих веществ, а также посторонних предметов в холлах, на лестничных клетках, балконах и лоджиях, за прошедший период 2019 года проведено 12 мероприятий;</text:p>
      <text:p text:style-name="Text_20_body">- проводятся разъяснительные беседы с руководителями управляющих организаций, председателями правлений ЖК, ЖСК, председателями Советов домов о незамедлительном информировании органов внутренних дел по месту жительства о фактах наличия в квартирах граждан, ведущих асоциальный образ жизни, за прошедшее период 2019 года проведено 30 бесед.</text:p>
      <text:p text:style-name="Text_20_body">На территории района Чертаново Южное – 3 пруда. На всех прудах установлены знаки, в количестве 6 штук, о запрещении выхода на лед в зимний период и купания в летний период.</text:p>
      <text:p text:style-name="Text_20_body">В соответствии с Распоряжением Правительства Москвы от 17.01.2012 № 2-РП «О мерах по обеспечению безопасности людей на водных объектах и в местах массового отдыха в городе Москве», на водных объектах района организованно дежурство в режиме патрулирование экипажами ППС Отдела МВД России по району Чертаново Южное и Управление по ЮАО ГУ МЧС России по г. Москве.</text:p>
      <text:p text:style-name="Text_20_body"><text:span text:style-name="T1">Готовность сил и средств районного звена МГСЧС к выполнению задач по предназначению</text:span></text:p>
      <text:p text:style-name="Text_20_body">В состав районного звена МГСЧС, подведомственных управе района, входят следующие силы и средства:</text:p>
      <text:p text:style-name="Text_20_body">- нештатные аварийно-спасательные формирования (НАСФ), созданы на базе ГБУ «Жилищник района Чертаново Южное».</text:p>
      <text:p text:style-name="Text_20_body">В целях обеспечения повседневного управления силами и средствами района и эффективного взаимодействия с окружными службами на базе ГБУ «Жилищник района Чертаново Южное», распоряжением управы, создана ЕДДС района, которая является органом повседневного управления районного звена МГСЧС.</text:p>
      <text:p text:style-name="Text_20_body">В состав ЕДДС района входят - 14 ОДС, ОДС - 61 по адресу: ул. Газопровод д. 11 корп.2 является головной.</text:p>
      <text:p text:style-name="Text_20_body">Работа строится в круглосуточном режиме в соответствии с «Инструкцией по действиям дежурного диспетчера ЕДДС района» и «Алгоритмом действий дежурного диспетчера ЕДДС при получении сигнала о крупных происшествиях и ЧС на территории района».</text:p>
      <text:p text:style-name="Text_20_body">Проведено обучение персонала диспетчерских служб.</text:p>
      <text:p text:style-name="Text_20_body">Головная диспетчерская служба оснащена средствами связи, телефонными и факсовыми аппаратами.</text:p>
      <text:p text:style-name="Text_20_body">На территории района расположена специализированная часть по тушению крупных пожаров № 32.</text:p>
      <text:p text:style-name="Text_20_body">Время реагирования сил и средств района соответствуют предъявляемым требованиям.</text:p>
      <text:p text:style-name="Text_20_body">Пожарно-тактические занятия и изучение района выезда проводятся согласно графика. В 2019 г. проведено 48 ПТЗ (пожарно-технические занятия), 40 ИРВ (изучение районного выезда).</text:p>
      <text:p text:style-name="Text_20_body"><text:span text:style-name="T1">Организация работы по заполнению паспортов территорий и их готовность к использованию:</text:span></text:p>
      <text:p text:style-name="Text_20_body">Паспорт территории района разработан и соответствует действующим методическим рекомендациям. Работа по его корректировке организована.</text:p>
      <text:p text:style-name="Text_20_body">Уточнение информации производится во взаимодействии с Управлением по ЮАО ГУ МЧС России по городу Москве.</text:p>
      <text:p text:style-name="Text_20_body">Данный паспорт применяется оперативно-дежурными службами района и округа при возникновении ЧС и происшествий.</text:p>
      <text:p text:style-name="Text_20_body"><text:span text:style-name="T1">Призыв</text:span></text:p>
      <text:p text:style-name="Text_20_body">В целях организации и проведения призыва в отчетном периоде были проведены следующие мероприятия:</text:p>
      <text:p text:style-name="Text_20_body">сформирован состав призывной комиссии района, организована её работа</text:p>
      <text:list text:style-name="L1">
        <text:list-item>
          <text:p text:style-name="P1">проведены совместные совещания с представителями управы района, отдела МВД России по району Чертаново Южное города Москвы, Чертановским ОВК, общественными организациями по вопросам проведения призывных компаний;</text:p>
        </text:list-item>
        <text:list-item>
          <text:p text:style-name="P1">проводилось оповещение граждан призывного возраста и розыск граждан, уклоняющихся от службы в Вооруженных силах РФ;</text:p>
        </text:list-item>
        <text:list-item>
          <text:p text:style-name="P1">установленным порядком рассматривались обращения, жалобы и заявления граждан по вопросам нарушения норм призыва.</text:p>
        </text:list-item>
      </text:list>
      <text:p text:style-name="First_20_paragraph">В 2019 году на территории нашего района была организована работа по призыву граждан в Вооруженные Силы Российской Федерации. Все мероприятия, связанные с призывом на военную службу, предусмотренные нормативными правовыми актами в области воинской обязанности, были выполнены районной призывной комиссией в установленные сроки.</text:p>
      <text:p text:style-name="Text_20_body">В ходе весеннего призыва проведено <text:span text:style-name="T1">13</text:span> заседаний призывной комиссии, призвано в войска <text:span text:style-name="T1">79</text:span> жителей нашего района.</text:p>
      <text:p text:style-name="Text_20_body">В ходе осеннего призыва проведено <text:span text:style-name="T1">14</text:span> заседаний призывной комиссии, призвано в войска – <text:span text:style-name="T1">58</text:span> человека.</text:p>
      <text:p text:style-name="Text_20_body">Обязательное задание на призыв и отправку в войска граждан на военную службу в 2019 году выполнено в полном объеме.</text:p>
      <text:p text:style-name="Text_20_body">В 2019 году, как и всегда, наш район в рамках проведения призывных кампаний совместно с образовательными учреждениями принимал участие в городском «Дне призывника» на базе в/ч 61899 (пос. Мосренген).</text:p>
      <text:p text:style-name="Text_20_body">Также в 2019 году мы продолжили проводить районный День призывника, который традиционно проходит на базе Школы № 629.</text:p>
      <text:p text:style-name="Text_20_body"><text:span text:style-name="T1">Торговые объекты</text:span></text:p>
      <text:p text:style-name="Text_20_body">Согласно постановлению Правительства Москвы от 11 декабря 2013 года №819-ПП «Об утверждении Положения о взаимодействии органов исполнительной власти города Москвы при организации работы по выявлению и пресечению незаконного (нецелевого) использования земельных участков», за 2019 год, силами собственника были демонтированы следующие незаконные объекты:</text:p>
      <text:p text:style-name="Text_20_body">1. МКАД, 34 км, вл.6 (металлическая пристройка);</text:p>
      <text:p text:style-name="Text_20_body">2. ул. Дорожная, вл.52 (12 одноэтажных металлических строений 500 кв.м);</text:p>
      <text:p text:style-name="Text_20_body">Силами ГБУ «Автомобильные дороги»</text:p>
      <text:p text:style-name="Text_20_body">демонтированы 12 незаконных объекта:</text:p>
      <text:p text:style-name="Text_20_body">1. ул. Академика Янгеля вл.11, с.2 (строение);</text:p>
      <text:p text:style-name="Text_20_body">2. ул. Академика Янгеля вл.11, с.7 (строение);</text:p>
      <text:p text:style-name="Text_20_body">3. ул. Академика Янгеля вл.11, с.9 (надстройка);</text:p>
      <text:p text:style-name="Text_20_body">4. ул. Академика Янгеля вл.11, с.10 (пристройка);</text:p>
      <text:p text:style-name="Text_20_body">5. ул. Академика Янгеля вл.11, с.18 (пристройка);</text:p>
      <text:p text:style-name="Text_20_body">6. ул. Академика Янгеля вл.11, с.20 (пристройка);</text:p>
      <text:p text:style-name="Text_20_body">7. ул. Академика Янгеля вл.11, с.27 (строение);</text:p>
      <text:p text:style-name="Text_20_body">8. ул. Академика Янгеля вл.11, с.28 (строение);</text:p>
      <text:p text:style-name="Text_20_body">9. ул. Академика Янгеля вл.11, с.41 (пристройка);</text:p>
      <text:p text:style-name="Text_20_body">10. ул. Академика Янгеля вл.11, с.50 (пристройка);</text:p>
      <text:p text:style-name="Text_20_body">11. ул. Академика Янгеля вл.11, с.53 (строение);</text:p>
      <text:p text:style-name="Text_20_body">12. Кировоградский проезд д.3 с.1 (пристройка).</text:p>
      <text:p text:style-name="Text_20_body">В рамках реализации Постановления Правительства Москвы от</text:p>
      <text:p text:style-name="Text_20_body">02.11.2012 г. № 614 ПП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ли) перемещения таких объектов», за 2019 год силами собственника был демонтирован 1 незаконный объект по адресу: ул. Кировоградская д.38Б (забор).</text:p>
      <text:p text:style-name="Text_20_body">Силами ГБУ «Автомобильные дороги ЮАО» демонтированы 2 незаконных объекта:</text:p>
      <text:p text:style-name="Text_20_body">1. ул. Газопровод д.4А (забор, строения);</text:p>
      <text:p text:style-name="Text_20_body">2. ул. Кирпичные Выемки вл.2 к.1 (забор).</text:p>
      <text:p text:style-name="Text_20_body"><text:span text:style-name="T1">О состоянии и работе предприятий потребительского рынка и услуг на территории района Чертаново Южное</text:span></text:p>
      <text:p text:style-name="Text_20_body">На территории района Чертаново Южное сформирована крупная инфраструктура торговли и услуг, которая насчитывает по состоянию на отчетный период порядка <text:span text:style-name="T1">537</text:span> стационарных предприятий и нестационарных торговых объектов, из них:</text:p>
      <text:p text:style-name="Text_20_body">11 крупных торговых центров:</text:p>
      <text:p text:style-name="Text_20_body">1) АО «Русинком» (Варшавское шоссе, вл.170);</text:p>
      <text:p text:style-name="Text_20_body">2) ТЦ «Калач» (ул. Академика Янгеля, вл.6);</text:p>
      <text:p text:style-name="Text_20_body">3) ТЦ «Варшавка 143» (Варшавское шоссе, вл.143 А);</text:p>
      <text:p text:style-name="Text_20_body">4) ТЦ «Галерея Атлантис» (Варшавское шоссе, вл.160);</text:p>
      <text:p text:style-name="Text_20_body">5) ТЦ «Самбреро» (Варшавское шоссе, вл.152 А);</text:p>
      <text:p text:style-name="Text_20_body">6) ТЦ «Меримис» (Варшавское шоссе, вл.135 Б);</text:p>
      <text:p text:style-name="Text_20_body">7) ТК «Дженсер» (Варшавское шоссе, вл.150);</text:p>
      <text:p text:style-name="Text_20_body">8) ТЦ «Россошанский» (ул. Россошанская, д.4);</text:p>
      <text:p text:style-name="Text_20_body">9) ТЦ «Персей для детей» (ул. Россошанская, д.6);</text:p>
      <text:p text:style-name="Text_20_body">10) ТЦ «Прага» (Россошанский проезд, д.3);</text:p>
      <text:p text:style-name="Text_20_body">11) ТЦ «На Варшавке» (Варшавское ш., д.141., к.9А).</text:p>
      <text:p text:style-name="Text_20_body">280 - предприятий розничной торговли (продовольственные и промтоварные магазины, торговая площадь составляет – 106675 кв.м.);</text:p>
      <text:p text:style-name="Text_20_body">90- предприятий общественного питания (на 7022 посадочных мест), из них:</text:p>
      <text:p text:style-name="Text_20_body">-70 - открытая сеть: кафе, бары, закусочные, рестораны, предприятия быстрого обслуживания (на 2 595 посадочных мест);</text:p>
      <text:p text:style-name="Text_20_body">-20 - закрытая сеть: школьные столовые, ЦСО, предприятия промышленности (на 4 427 посадочных мест);</text:p>
      <text:p text:style-name="Text_20_body">167– предприятий бытового обслуживания (парикмахерские и косметические услуги, маникюрные услуги, ателье, ремонт часов, ювелирных изделий, ремонт обуви, сауны, фотоателье, приемные пункты химчисток);</text:p>
      <text:p text:style-name="Text_20_body">По состоянию на 31 декабря 2019 года на территории района по новой схеме размещения установлено 25 нестационарных торговых объекта, из 38 :</text:p>
      <text:p text:style-name="Text_20_body">- 7 – киоски со специализацией «Мороженное»;</text:p>
      <text:p text:style-name="Text_20_body">- 17 – киоски со специализацией «Печать»;</text:p>
      <text:p text:style-name="Text_20_body">- 1 – павильон «Продовольственные товары».</text:p>
      <text:p text:style-name="Text_20_body">В 2019 году работало 12 объектов сезонной сети:</text:p>
      <text:p text:style-name="Text_20_body">- согласно Схеме размещения функционируют <text:span text:style-name="T1">4</text:span> летних кафе («Шоколадница», Варшавское шоссе, вл.160; «KFC», Варшавское шоссе, вл.160; Ресторан «Огни Баку» Варшавское ш., д.152., к.2; ресторан «Белые журавли» Варшавское ш., д.143., к.5А);</text:p>
      <text:p text:style-name="Text_20_body">- 4 бахчевых развала;</text:p>
      <text:p text:style-name="Text_20_body">- 1 елочный базар;</text:p>
      <text:p text:style-name="Text_20_body">- 2 клубника-земляника.</text:p>
      <text:p text:style-name="Text_20_body">В соответствии с окружной целевой программой развития потребительского рынка и услуг Южного административного округа на территории района Чертаново Южное в 2019 году было открыто порядка 80 предприятий розничной торговли и услуг наиболее крупные:</text:p>
      <text:p text:style-name="Text_20_body">1. универсам «Магнит Косметик» (по адресу: ул. Чертановская, д.58, к.1);</text:p>
      <text:p text:style-name="Text_20_body">2. универсам «Магнит Косметик» (по адресу: ул. Чертановская, д.66, к.1);</text:p>
      <text:p text:style-name="Text_20_body">3.супермаркет «ВкусВилл» (ул. Академика Янгеля, д.1., к.1);</text:p>
      <text:p text:style-name="Text_20_body">4. магазин «Баурсак» (ул. Академика Янгеля, д.1., к.1);</text:p>
      <text:p text:style-name="Text_20_body">5. универсам «Отличный» (ул. Россошанская, д.6);</text:p>
      <text:p text:style-name="Text_20_body">6. ортопедический салон «Ортека» (ул. Академика Янгеля, д.2);</text:p>
      <text:p text:style-name="Text_20_body">7. минимаркет (ул. Чертановская, д.49, к.1);</text:p>
      <text:p text:style-name="Text_20_body">8. универмаг «Фамилия» (Варшавское ш., д.143А);</text:p>
      <text:p text:style-name="Text_20_body">9. магазин зоотоваров «Норма корма» (ул. Кировоградская, д.42).</text:p>
      <text:p text:style-name="Text_20_body">В районе активно развивается интернет торговля. За прошедший год открылось 5 пунктов выдачи товаров интернет сети WILDBERRIES, и 2 пункта ОZON</text:p>
      <text:p text:style-name="Text_20_body">Новый жилой комплекс «Варшавское шоссе 141» полностью обеспечен предприятиями торговли, общественного питания и бытового обслуживания. В новом Жилом комплексе, состоящим из 7 корпусов, расположено 36 предприятий.</text:p>
      <text:p text:style-name="Text_20_body">Кроме того, за отчетный период на площадях ТК и ТЦ было открыто 78 новых предприятий розничной торговли.</text:p>
      <text:p text:style-name="Text_20_body">В рамках реализации социальной политики в сфере потребительского рынка и услуг ежегодно организовывается обслуживание социально – незащищенных групп населения:</text:p>
      <text:p text:style-name="Text_20_body">- организованы благотворительные обеды для малоимущих граждан, инвалидов и ветеранов ВОВ и Отделению по району Чертаново Южное «Московская Ассоциация жителей блокадного Ленинграда» 370 человек;</text:p>
      <text:p text:style-name="Text_20_body">- оказываются льготные бытовые услуги (парикмахерские услуги, ремонт, одежды, часов, фото услуги), в данных мероприятиях участвовали 13 предприятий бытового обслуживания. Было выдано 528 талонов на парикмахерские услуги.</text:p>
      <text:p text:style-name="Text_20_body">На праздник Святой Пасхи предоставлено - 300 куличей для малообеспеченных семей.</text:p>
      <text:p text:style-name="Text_20_body">Кроме того, на мероприятия, приуроченные к знаменательным и памятным датам предоставляются цветочные букеты Юбилярам, инвалидам и ветеранам ВОВ.</text:p>
      <text:p text:style-name="Text_20_body">Предприятия торговли и услуг систематически участвуют в городских акциях «Поможем собраться к школьному балу», «Соберем ребенка в школу».</text:p>
      <text:p text:style-name="Text_20_body">Для обслуживания лиц льготной категории по «социальной карте москвича» на территории района Чертаново Южное функционируют:</text:p>
      <text:p text:style-name="Text_20_body">- 7 предприятий службы быта;</text:p>
      <text:p text:style-name="Text_20_body">- 33 предприятий торговли.</text:p>
      <text:p text:style-name="Text_20_body">В 2019 г. на территории района Чертаново Южное проведена адаптация 5-ти предприятий потребительского рынка и услуг для всех категорий лиц с ограниченными физическими возможностями, а именно:</text:p>
      <text:p text:style-name="Text_20_body">- ул. Россошанская д.4 корп.2 Салон красоты;</text:p>
      <text:p text:style-name="Text_20_body">- Варшавское шоссе д.143 Кафе «Ташкент»;</text:p>
      <text:p text:style-name="Text_20_body">- ул.Дорожная д.9 корп.1 Химчистка «Диана»</text:p>
      <text:p text:style-name="Text_20_body">- ул.Академика Янгеля д.2 Кафе Красный Крокодил»;</text:p>
      <text:p text:style-name="Text_20_body">- ул. Дорожная д.24 корп.1 Супермаркет «Авоська».</text:p>
      <text:p text:style-name="Text_20_body">Вышеуказанные объекты торговли оборудованы специальными приспособлениями, пандусами, перилами и разметкой.</text:p>
      <text:p text:style-name="Text_20_body">За отчетный период 4 предприятия торговли и услуг:</text:p>
      <text:p text:style-name="Text_20_body">- ТЦ «Россошанский» (ул. Россошанская д.4 корп.1.);</text:p>
      <text:p text:style-name="Text_20_body">- продуктовый магазин ООО «Ганг» (ул. Подольских Курсантов д. 14);</text:p>
      <text:p text:style-name="Text_20_body">- Торговый объект ООО «Русинком» (Варшавское шоссе д.170А стр.1);</text:p>
      <text:p text:style-name="Text_20_body">- ТЦ «Атлантис» (Варшавское шоссе вл.160).</text:p>
      <text:p text:style-name="Text_20_body">провели работы по реконструкции и модернизации предприятий: проведены внутренние ремонтные работы, замена инженерных коммуникаций, замена технологического оборудования, обустройство входных групп для маломобильных граждан.</text:p>
      <text:p text:style-name="Text_20_body">Летом 2019 года в Москве проходил городской конкурс «Московские мастера» по профессии повар. Возможность представить честь нашего района выпала бренд-шефу и управляющему кафе «Молодо-Зелено» (Варшавское ш. 141., к.10) Павлу Овсянникову. Еще совсем молодой, но уже большой профессионал занял призовое 3 место. Призы победителям данного конкурса вручал Мэр Москвы Сергей Семенович Собянин на праздновании Дня Города.</text:p>
      <text:p text:style-name="Text_20_body"><text:span text:style-name="T1">Работа ярмарки выходного дня</text:span></text:p>
      <text:p text:style-name="Text_20_body">В целях обеспечения жителей района продовольственными товарами по доступным ценам, и в соответствии с действующим законодательством, с 1 апреля по 31 декабря на территории района по адресу: Варшавское шоссе, вл.135 каждую пятницу, субботу и воскресенье функционирует «ярмарка выходного дня».</text:p>
      <text:p text:style-name="Text_20_body">Организаторами «ярмарки выходного дня» являются Департамент торговли и услуг города Москвы и ГБУ «Московские ярмарки» в соответствии с постановлением Правительства Москвы от 04.05.2011 № 172-ПП «Об утверждении порядка организации ярмарок и продажи товаров (выполнения работ, оказания услуг) на них на территории города Москвы» (в ред. от 07.07.2016 № 400-ПП «О внесении изменений в постановления Правительства Москвы от 4 мая 2011 г. № 172-ПП и от 3 июля 2014 г. № 372-ПП»).</text:p>
      <text:p text:style-name="Text_20_body">С 2016 года полномочия по организации «ярмарок выходного дня» осуществляет ГБУ «Московские ярмарки», образованное распоряжением Правительства Москвы от 23.12.2015 № 758-РП «Об изменении ведомственного подчинения Государственного бюджетного учреждения культуры города Москвы «Московский городской центр реализации фестивальных и конкурсных программ».</text:p>
      <text:p text:style-name="Text_20_body">В 2019 году «ярмарка выходного дня» начала свою работу по указанному адресу с 04 апреля 2019 г. с 08.00 до 20.00 часов и рассчитана на 15 торговых мест.</text:p>
      <text:p text:style-name="Text_20_body">На «ярмарке выходного дня» представлена сельскохозяйственная продукция из разных регионов России.</text:p>
      <text:p text:style-name="Text_20_body"><text:span text:style-name="T1">Работа по пресечению незаконной предпринимательской деятельности (несанкционированная торговля)</text:span></text:p>
      <text:p text:style-name="Text_20_body">Борьба с несанкционированной торговлей является одним из приоритетных направлений отдела торговли и услуг управы района Чертаново Южное и ведется в ежедневном режиме.</text:p>
      <text:p text:style-name="Text_20_body">В 2019 году сотрудниками управы района Чертаново Южное совместно с представителями ОМВД и ОПОП района провели порядка 247 рейдов по выявлению фактов несанкционированной торговли.</text:p>
      <text:p text:style-name="Text_20_body">В ходе проверок было пресечено 43 факта продажи продукции в неустановленных местах и без соответствующей разрешительной документации.</text:p>
      <text:p text:style-name="Text_20_body">По каждому факту был составлен протокол об административном правонарушении и наложен штраф. Административная ответственность за совершение указанного правонарушения предусмотрена ст.11.13. Закона города Москвы от 21 ноября 2007 года № 45 «Кодекса города Москвы об административных правонарушениях».</text:p>
      <text:p text:style-name="Text_20_body">Сумма наложенных штрафов составляет 127500 рублей. Взыскано 122 500 рублей, что составляет 95, 3 %.</text:p>
      <text:p text:style-name="Text_20_body">Данный вопрос находится на особом контроле управы района Чертаново Южное и ОМВД по району Чертаново Южное.</text:p>
      <text:p text:style-name="Text_20_body"><text:span text:style-name="T1">Социальная сфера</text:span></text:p>
      <text:p text:style-name="Text_20_body">Ремонт квартир льготных категорий граждан, приспособление квартир для инвалидов-колясочников.</text:p>
      <text:p text:style-name="Text_20_body">В 2019 году выполнен ремонт 11 квартир ветеранов и инвалидов Великой Отечественной Войны 1941-1945 гг. на общую сумму 2,7 млн. рублей.</text:p>
      <text:p text:style-name="Text_20_body">Ремонт жилых помещений для детей-сирот и детей, оставшихся без попечения родителей.</text:p>
      <text:p text:style-name="Text_20_body">В 2019 году в районе Чертаново Южное выполнены ремонтные работы в 5 квартирах детей оставшихся без попечения родителей на общую сумму 1,7 млн. руб.</text:p>
      <text:p text:style-name="Text_20_body">Оказание адресной социальной помощи нуждающимся жителям района льготной категории.</text:p>
      <text:p text:style-name="Text_20_body">В 2019 году Комиссией по оказанию адресной социальной помощи нуждающимся жителям района рассмотрено 1745 заявлений на частичное возмещение затрат (материальная помощь) льготным категориям населения района, на общую сумму более 12 млн. руб. (331 250 тыс. руб. – Управа района; 11 712 708 руб. – ОСЗН):</text:p>
      <text:p text:style-name="Text_20_body">- ветераны ВОВ, в том числе - вдовы ВВОВ, малолетние узники фашистских концлагерей, жители блокадного Ленинграда и др.) – 7 чел.;</text:p>
      <text:p text:style-name="Text_20_body">- инвалиды общего заболевания (1, 2 и 3 групп), пенсионеры и др. – 805 человек;</text:p>
      <text:p text:style-name="Text_20_body">- многодетные семьи, одинокие матери (в которых мать по уходу за ребенком до 3-х лет), мать по уходу за ребенком-инвалидом и т. д. – 145 человек;</text:p>
      <text:p text:style-name="Text_20_body">Из вышеперечисленных льготных категорий населения района материальную помощь получили 391 человек, имеющих статус «одинокие».</text:p>
      <text:p text:style-name="Text_20_body">В соответствии с решением Комиссии по оказанию адресной социальной помощи льготным категориям граждан района, в 2019 году была оказана материальная помощь на частичное погашение затрат лицам льготных категорий района (путем перечисления единовременной выплаты на лицевые счета):</text:p>
      <text:p text:style-name="Text_20_body">- на медицинские услуги (операции на замену хрусталика глаз, медицинское обследование, дорогостоящие медпрепараты для онкобольных и т.д. - 164 человек;</text:p>
      <text:p text:style-name="Text_20_body">- на предметы 1-й необходимости длительного пользования (холодильник, телевизор, стиральная машина, пылесос, мебель, на газовые и электроплиты, т.д.) – 641 человек;</text:p>
      <text:p text:style-name="Text_20_body">- на приборы учета воды и сантехническое оборудование, строит/материалы для косметического ремонта и пр. – 57 человека;</text:p>
      <text:p text:style-name="Text_20_body">- на питание и в связи с денежными потерями– 403 человека;</text:p>
      <text:p text:style-name="Text_20_body">- на смерть близкого человека – 63 человека.</text:p>
      <text:p text:style-name="Text_20_body">В течение 2019 года 10 346 человек получили социальную помощь по линии социальной службы ГБУ ТЦСО «Чертаново» филиала «Чертаново Южное».</text:p>
      <text:p text:style-name="Text_20_body"><text:span text:style-name="T1">Ремонт и оснащение помещений Совета ветеранов</text:span> В 2019 году в одной первичной ветеранской организации по адресу: ул. Россошанская, 9-2-74 (ПВО №7) выполнен косметический ремонт на общую сумму 388 440 рублей.</text:p>
      <text:p text:style-name="Text_20_body">Из 11 помещений, 3 помещения, где фактически размещены первичные организации, находятся в жилом фонде. Это большая проблема, так как нет возможности расходования бюджетных средств на их содержание. На протяжении долгих лет управой ведется работа по переводу их в нежилой фонд и последующем оформлением в оперативное управление. Пакет документов направлен в ДГИ через префектуру ЮАО. Содержание и абонентская плата за 8 помещений осуществляется управой.</text:p>
      <text:p text:style-name="Text_20_body"><text:span text:style-name="T1">Физкультурно-оздоровительная работа в районе</text:span></text:p>
      <text:p text:style-name="Text_20_body">В соответствии с правовыми актами города Москвы управа района Чертаново Южное обеспечивает и координирует ведение государственным бюджетным учреждением спортивно - досуговым центром «Чертаново Южное» города Москвы, подведомственным префектуре ЮАО, находящимся в ведомственном подчинении управы и осуществляющим организацию досуговой, социально - воспитательной, физкультурно – оздоровительной и спортивной работы с населением по месту жительства.</text:p>
      <text:p text:style-name="Text_20_body">В течение 2019 года в Государственном бюджетном учреждении действовало 11 досуговых и 16 спортивных формирований, деятельность которых направлена на население, включающее в себя детей от 1,5 лет, школьников, подростков, молодежь, взрослое население, а также людей старше 55 лет, в том числе людей с ограниченными возможностями жизнедеятельности.</text:p>
      <text:p text:style-name="Text_20_body">Общее количество постоянно занимающихся в клубах и секциях составило 954 человека.</text:p>
      <text:p text:style-name="Text_20_body">В результате деятельности ГБУ СДЦ «Чертаново Южное» за 2019 год было проведено 213 мероприятий с охватом населения более 5,5 тыс. человек, из них:</text:p>
      <text:p text:style-name="Text_20_body">- 165 физкультурных мероприятий;</text:p>
      <text:p text:style-name="Text_20_body">- 48 фестивалей, смотров, конкурсов, иных культурно-массовых, общественно и социально-значимых мероприятий.</text:p>
      <text:p text:style-name="Text_20_body">Проводится работа с малообеспеченными семьями, инвалидами и несовершеннолетними, состоящими на учете КДН и ЗП.</text:p>
      <text:p text:style-name="Text_20_body">ГБУ «Центр досуга и спорта «Чертаново Южное» ежегодно проводит традиционный туристический слет молодежи района Чертаново Южное, на территории Московской области, Чеховского района, д. Любучаны.</text:p>
      <text:p text:style-name="Text_20_body"><text:span text:style-name="T1">-</text:span>740 человек приняли участие в 93-х различных окружных и городских мероприятиях, во многих спортивных соревнованиях, заняли 87 призовых мест в том числе:</text:p>
      <text:p text:style-name="Text_20_body">- первое место во Всероссийских соревнованиях Школа Безопасности города Москвы (руководитель Кашлев С.Н.)</text:p>
      <text:p text:style-name="Text_20_body">- первое место в окружном этапе соревнований по Лыжным гонкам в рамках Московской межокружной Спартакиады «Спорт для всех»;</text:p>
      <text:p text:style-name="Text_20_body">- первое место в окружном этапе Московской комплексной межокружной Спартакиады «Мир равных возможностей» по шашкам (спорт лиц с поражением ОДА);</text:p>
      <text:p text:style-name="Text_20_body">- первое место в окружном этапе Московской комплексной межокружной Спартакиады «Мир равных возможностей» по Плаванию (спорт лиц с поражением ОДА);</text:p>
      <text:p text:style-name="Text_20_body">- второе место в окружном этапе соревнований по Шахматам в рамках Московской межокружной Спартакиады «Московский двор - спортивный двор»;</text:p>
      <text:p text:style-name="Text_20_body">- второе место в окружном этапе соревнований по Лыжным гонкам в рамках Московской межокружной Спартакиады «Спорт для всех»;</text:p>
      <text:p text:style-name="Text_20_body">- второе место в соревнованиях по легкой атлетике в рамках Всероссийского дня бега «Кросс Нации»;</text:p>
      <text:p text:style-name="Text_20_body">- третье место в соревнованиях по легкой атлетике в рамках Всероссийского дня бега «Кросс Нации»;</text:p>
      <text:p text:style-name="Text_20_body">- третье место в Спартакиаде, в рамках Московской декады инваспорта, посвященной Международному «Дню инвалида» по мини-гольфу.</text:p>
      <text:p text:style-name="Text_20_body">Принимали участие в ежегодной ярмарке, приуроченной к главному престольному празднику храма «Покрова Пресвятой Богородицы».</text:p>
      <text:p text:style-name="Text_20_body">Организовывали в Покровском парке показательный мастер-класс по изготовлению русской куклы из лоскутов.</text:p>
      <text:p text:style-name="Text_20_body">В районе более 30 лет существует хоккейный клуб, который с 2015 года называется ХК «Аннино». Клуб базируется на спортивной площадке по адресу: Варшавское ш., д. 158, корп. 1. Детей и подростков от 5 до 16 лет, в том числе из малообеспеченных семей, на бесплатной основе тренирует Павлов Николай Федорович, который является основателем, идейным вдохновителем команды. Команда занимает призовые места, защищая честь района на окружных и городских соревнованиях по хоккею и роллеркею. В сезоне 2018-2019 гг. команда района заняла 1 место в среднем возрасте на турнире «Золотая шайба». Управой района оказывается помощь и содействие в различных вопросах. Так, в 2019 выполнен ремонт спортивной площадки (замена покрытия) и установлено 2 новые раздевалки. Выделено время для занятий на катках с искусственным льдом, в том числе в районе Чертаново Северное. В межсезонье и летом на площадке проводятся тренировки по роллеркею.</text:p>
      <text:p text:style-name="Text_20_body">Так же, управой района заключены договора социального заказа с двумя социально ориентированными некоммерческими организациями, которые работают с населением по месту жительства:</text:p>
      <text:p text:style-name="Text_20_body">В региональной общественной организации социально – педагогическом комплексе «Форпост в Лужниках» - клуб «Клон» в 2019 году:</text:p>
      <text:p text:style-name="Text_20_body">- проведено 102 мероприятия;</text:p>
      <text:p text:style-name="Text_20_body">- 17 групп различной направленности;</text:p>
      <text:p text:style-name="Text_20_body">- кол-во занимающихся 147 человек;</text:p>
      <text:p text:style-name="Text_20_body">В региональной спортивной общественной организации «Федерация Таэквон-до «Юг» в течение года работали:</text:p>
      <text:p text:style-name="Text_20_body">- поведено 119 мероприятий</text:p>
      <text:p text:style-name="Text_20_body">- 12 секций;</text:p>
      <text:p text:style-name="Text_20_body">- кол-во занимающихся 200 человек;</text:p>
      <text:p text:style-name="Text_20_body">- кол-во тренирующихся в тренажерном зале 60 человек.</text:p>
      <text:p text:style-name="Text_20_body">В декабре 2019 года управой по итогам конкурса, был заключен договор социального заказа с еще одним НКО – Хуторское казачье общество «Чертаново Южное». Данная организация будет базироваться по адресу ул. Россошанская, д. 4-4 и заниматься военно-патриотической работой.</text:p>
      <text:p text:style-name="Text_20_body">Общее количество посетителей НКО за 2019 год – более 1000 человек.</text:p>
      <text:p text:style-name="Text_20_body"><text:span text:style-name="T1">Работа с общественными советниками.</text:span></text:p>
      <text:p text:style-name="Text_20_body">На сегодняшний день в районе 304 общественных советника.</text:p>
      <text:p text:style-name="Text_20_body">В 2019 году с участием Общественных советников проведено 48 районных мероприятий, в которых приняли участие 1651 человек.</text:p>
      <text:p text:style-name="Text_20_body">За 2019 год общественные советники приняли участие в 20 окружных и городских мероприятиях. Наиболее крупные:</text:p>
      <text:p text:style-name="Text_20_body">- «Вахта памяти. Вечный огонь 2019» (21-22.06.2019г. возложение цветов на Манежной площади к Могиле Неизвестного солдата),</text:p>
      <text:p text:style-name="Text_20_body">- 06.05.2019 окружный митинг «Мы помним – Мы гордимся!» (Автозаводская площадь)</text:p>
      <text:p text:style-name="Text_20_body">- 09.05.2019 приняли участие в акции «Бессмертный полк»</text:p>
      <text:p text:style-name="Text_20_body">- 12.06.2019 концерт, посвященный Дню России (на Красной площади).</text:p>
      <text:p text:style-name="Text_20_body">Общественные советники принимали активное участие в районных мероприятиях: субботниках, публичных слушаниях, в «Вахте Памяти», общегородских мемориально-патронатных акциях по уходу за памятниками, мемориальными досками, памятными знаками и захоронениями участников Великой Отечественной войны, обороны Москвы, народного ополчения, военачальников, Героев Советского Союза и Российской Федерации, посвященных 78-й годовщине битвы под Москвой и Дню Героев Отечества. Глава управы проводит ежемесячные встречи с общественными советниками. Самых активных общественных советников глава управы лично поздравляет с днем рождения. 25.12.2019 в ГБУК ДК «Маяк» по адресу: ул. Газопровод, д.9 А состоялось праздничное мероприятие для Общественных советников в честь празднования Нового года с вручением подарков. Общественные советники активно привлекаются к различным мероприятиям, проводимым в районе и в округе.</text:p>
      <text:p text:style-name="Text_20_body"><text:span text:style-name="T1">Работа с Молодежной палатой района</text:span></text:p>
      <text:p text:style-name="Text_20_body">В районе Чертаново Южное работает Молодежная палата. Состав и резерв регулярно обновляются.</text:p>
      <text:p text:style-name="Text_20_body">Молодежная палата района Чертаново Южное принимает участие в окружных и городских мероприятиях. Также организует и проводит районные мероприятия. Наиболее крупные за 2019 год:</text:p>
      <text:p text:style-name="Text_20_body">- организация и проведение спортивного мероприятия: турнир по Пейнтбольному тиру, мастер класс "Вольный хирд" (историческая реконструкция).</text:p>
      <text:p text:style-name="Text_20_body">В 2019 году члены Молодежной палаты приняли участие в 6 акциях. Совместно с Общественными советниками и ветеранами района провели патронатные акции по восстановлению (помывка и покраска) памятника времен ВОВ ЖБОТ в Покровском Парке по адресу: ул. Дорожная, д. 5-7.</text:p>
      <text:p text:style-name="Text_20_body">Члены Молодежной палаты участвовали в Вахте Памяти 21.06.2019 в Александровском саду и на Крымской набережной.</text:p>
      <text:p text:style-name="Text_20_body">14 декабря 2019 года состоялся 11 Съезд молодежных палат города Москвы, где члены Молодежной Палаты Чертаново Южное приняли участие.</text:p>
      <text:p text:style-name="Text_20_body">19 декабря 2019 команда из 7 человек от района приняла участие в окружном мероприятии деловая игра «Город Мечты» (выстраивали модели из картона).</text:p>
      <text:p text:style-name="Text_20_body">Также, председатель Молодежной Палаты приняла участие в конкурсе "Игрушка на елку-2019", организованном местным отделением Партии "Единая Россия" ЮАО г. Москвы, проходившего в ЦДДМ "Даниил".</text:p>
      <text:p text:style-name="Text_20_body">Члены Молодежной палаты регулярно встречаются с руководителями района и Совета депутатов, посещают встречи с жителями, принимают активное участие в общественной жизни района, участвуют в окружных и городских спортивных и досуговых мероприятиях, занимая призовые места.</text:p>
      <text:p text:style-name="Text_20_body">Все члены Молодежной палаты (и резерв) зарегистрированы и ведут работу на молодежном портале «Движок».</text:p>
      <text:p text:style-name="Text_20_body">В настоящее время возникающие вопросы между управой района и Молодежной палатой решаются оперативно. Все настроены на продуктивную работу и благоприятное сотрудничество.</text:p>
      <text:p text:style-name="Text_20_body"><text:span text:style-name="T1">Работа комиссии по делам несовершеннолетних и защите их прав</text:span></text:p>
      <text:p text:style-name="Text_20_body">Комиссия по делам несовершеннолетних и защите их прав района образована и действует на основании распоряжения главы управы от 14.11.2016, согласована в Московской городской межведомственной комиссии по делам несовершеннолетних и защите их прав 15.11.2016, внесены изменения в состав 30.11.2018, согласовано в Московской городской межведомственной комиссии по делам несовершеннолетних и защите их прав. 30.11.2018 Численный состав комиссии 16 человек. Председателем комиссии является глава управы, заместителями председателя – заместитель главы управы и советник-юрист.</text:p>
      <text:p text:style-name="Text_20_body">В 2019 году Комиссией по делам несовершеннолетних и защите района Чертаново Южное проведено 33 заседания, 4 из которых координационные. На заседаниях было рассмотрено 93 организационно-профилактических вопроса, 191 материал в отношении несовершеннолетних, 193 материла в отношении взрослых лиц. Было вынесено 1605 определений (о назначении даты- 705, о переносе рассмотрения - 429, о приводе 412, о взыскании штрафа с законных представителей 48, о возврате - 10, о направлении по подведомственности – 1), 438 постановлений (о назначении штрафа - 82, о назначении предупреждения -59, о применении мер общественного воздействия и проведении профилактических мероприятий -229, о прекращении производства - 63, о принудительном взыскании штрафа (по неоплаченным вовремя штрафам) - 5), общая сумма наложенных за 2019 год штрафов составляет 88200 рублей (взыскано 86700 рублей).</text:p>
      <text:p text:style-name="Text_20_body">Вне заседаний сотрудниками комиссии рассмотрено 256 обращений граждан (прием населения, оказание психолого-педагогической помощи и консультаций) – 45 несовершеннолетних, 99 родителей и лиц, их заменяющим, иных граждан и представителей организаций– 112</text:p>
      <text:p text:style-name="Text_20_body">На учете в КДН и ЗП района Чертаново Южное состоит 27 несовершеннолетних (в течение года проводилась работа с 142 несовершеннолетними, поставлено на учет 52, снято 63, из них по исправлению 46) и 18 семей, где 22 из 24 родителей не исполняют свои обязанности по содержанию, обучению и воспитанию 28 детей. В течении года работа велась с 34 семьями, поставлено на учет 19, снято с учета 16, из них по исправлению 12.</text:p>
      <text:p text:style-name="Text_20_body">21.03.2019 в ГБОУ Школа № 629 было проведено рабочее совещание по профилактике социального сиротства (после информации в СМИ о так называемых детях «Маугли», приняли участие: глава управы, заместитель главы, начальник отдела, глава муниципального округа, депутаты - 3,</text:p>
      <text:p text:style-name="Text_20_body">КДН и ЗП - 2, ОСЗН - 2, ТЦСО -1, ОМВД (УУП)- 7, ОПОП - 5, ГП, ДГП - 2, ГУ ИС - 2, ГБУ Жилищник - 5, ГБУ СДЦ - 2, культура - 2, образование - 13, совет ветеранов - 4, общественные советники - 32, старшие по подъездам 6. Всего 92</text:p>
      <text:p text:style-name="Text_20_body">Положительная динамика прослеживается в работе комиссии по делам несовершеннолетних: снижение количества состоящих на учете несовершеннолетних с 38 до 27, увеличилось количество проведенных проверок учреждений системы профилактики с 52 до 56, увеличилось количество поручений, предусмотренных в постановлениях КДН и ЗП с 1104 до 1184, из них исполнены в полном объеме с 728 до 929.</text:p>
      <text:p text:style-name="Text_20_body"><text:span text:style-name="T1">Взаимодействие управы с жителями района</text:span></text:p>
      <text:p text:style-name="Text_20_body">В 2019 году поступило 3280 обращений граждан по различным каналам связи.</text:p>
      <text:p text:style-name="Text_20_body">Тематический анализ поступивших в управу района обращений показал, что наибольшее число обращений поступило по вопросам содержания и эксплуатации жилого фонда, капитального ремонта, оплаты ЖКХ, содержания территории и благоустройства (за отчетный период их количество составило 90% от общего числа обращений). Но в целом, по основным тематикам ЖКХ количество обращений снизилось.</text:p>
      <text:p text:style-name="Text_20_body">На прием главы управы обратились 86 граждан. 107 человек принято заместителями главы управы.</text:p>
      <text:p text:style-name="Text_20_body">Из поступивших за 12 месяцев 2019 года обращений всего рассмотрено и выполнено в срок - 3280 обращений, с нарушением срока - нет.</text:p>
      <text:p text:style-name="Text_20_body">За 2019 год на портал «Наш город» поступило всего 5933 (2018 г. -4720) обращения:</text:p>
      <text:p text:style-name="Text_20_body">Дворы – 3 248 (2018 г. - 1603);</text:p>
      <text:p text:style-name="Text_20_body">МКД – 2 222 (2018 г. - 2435);</text:p>
      <text:p text:style-name="Text_20_body">Дороги – 185 (2018 г. - 233);</text:p>
      <text:p text:style-name="Text_20_body">Городская территория – 156 (2018 г. - 140);</text:p>
      <text:p text:style-name="Text_20_body">Транспорт – 14 (2018 г. - 200);</text:p>
      <text:p text:style-name="Text_20_body">Торговля – 17 (2018 г. - 81);</text:p>
      <text:p text:style-name="Text_20_body">Парки, скверы, ООПТ – 91 (2018 г. - 28).</text:p>
      <text:p text:style-name="Text_20_body">Все обращения, поступившие на городской портал «Наш город» отрабатываются в регламентный срок – 8 дней.</text:p>
      <text:p text:style-name="Text_20_body">Вопрос исполнительской дисциплины еженедельно заслушивается на оперативных совещаниях главы управы. Заместители главы управы, начальники отделов несут персональную ответственность за качественное и своевременное исполнение документов сотрудниками своих подразделений.</text:p>
      <text:p text:style-name="Text_20_body">Систематически проводилась работа по учету населения в соответствии с Указом Мэра № 34 «О мерах по обеспечению учета населения города Москвы и предоставлению сведений о численности избирателей, участников референдума».</text:p>
      <text:p text:style-name="Text_20_body">По состоянию на 01.01.2019 года численность избирателей составила –88820 человек.</text:p>
      <text:p text:style-name="Text_20_body">В 2019 году состоялись выборы Депутатов Московской городской Думы седьмого созыва.</text:p>
      <text:p text:style-name="Text_20_body">На выборах Депутатов Московской городской Думы в районе было организовано 42 избирательных участка, которые располагались в 14 школах района, ДК «Маяк», филиале Наркологической больницы (закрытый участок). Так же, в Москве, впервые, был использован новый метод голосования – электронное голосование. Один из трех участков был организован в районе, в Спортивно-педагогическом колледже.</text:p>
      <text:p text:style-name="Text_20_body">В голосовании приняли участие 24 % избирателей, что выше средне-городского показателя.</text:p>
      <text:p text:style-name="Text_20_body">Все избирательные участки были полностью оснащены необходимой оргтехникой и канцтоварами.</text:p>
      <text:p text:style-name="Text_20_body">В 2019 году была проведена работа по составлению общих и запасных списков кандидатов в присяжные заседатели для Московского городского суда, Московского и Третьего окружных военных судов и районного суда.</text:p>
      <text:p text:style-name="Text_20_body">Ежемесячно проводились заседания Координационного Совета на которых рассматривались вопросы социально-экономического развития и жизнеобеспечения населения территории района.</text:p>
      <text:p text:style-name="Text_20_body">В 2019 году проведено 6 встреч главы управы с жителями района. Основные проблемные вопросы: строительство Юго-Восточной хорды, благоустройство детских площадок, парковка автотранспорта, установка ИДН и шлагбаумов на внутридворовых территориях, благоустройство территории района, асфальтирование дворовых территорий. Вопросы, связанные с работой предприятий потребительского рынка, охрана общественного порядка, обустройство детских площадок, реконструкция Дорожной улицы.</text:p>
      <text:p text:style-name="Text_20_body">При проведении встреч было задано 83 вопроса – 16 вопросов поставлены на контроль. На все поставленные на контроль вопросы даны письменные разъяснения.</text:p>
      <text:p text:style-name="Text_20_body">В соответствии со ст.13 Федерального Закона от 09.02.2009 № 8-ФЗ «Об обеспечении доступа к информации о деятельности государственных органов и органов местного самоуправления» на сайте управы района размещена информация о руководителях управы района с указанием графика приема, структурных подразделениях, о деятельности управы района, о состоянии защиты населения и территории от чрезвычайных ситуаций, информация о работе с обращениями граждан, противодействии коррупции, публичных слушаниях и общественных обсуждениях. На сайте размещены обязательные баннеры со ссылками на официальные сайты органов власти. В новостном блоке публикуются материалы о деятельности Правительства Москвы, окружные новости, новости района. Обо всех изменениях в районе и проводимых мероприятиях управа района оперативно информирует жителей.</text:p>
      <text:p text:style-name="Text_20_body">2019 году состоялись 3 прямых радио-эфира главы управы на радиостанции «Говорит Москва», 2 дежурства главы управы на прямой телефонной связи Правительства Москвы.</text:p>
      <text:p text:style-name="Text_20_body"><text:span text:style-name="T1">Взаимодействие с Советом депутатом муниципального округа Чертаново Южное</text:span></text:p>
      <text:p text:style-name="Text_20_body">За 2019 год было проведено 12 заседаний Совета депутатов, из них 1 – внеочередных. На заседаниях Совета депутатов было рассмотрено более 130 вопросов, затрагивающих интересы жителей и будущее района, в том числе:</text:p>
      <text:p text:style-name="Text_20_body">-О согласовании проекта адресного перечня объектов озеленения 3-й категории, расположенных в зоне жилой застройки, на которых предусмотрена посадка древесно-кустарниковой растительности в рамках мероприятий по компенсационному озеленению весной 2019 года по району Чертаново Южное;</text:p>
      <text:p text:style-name="Text_20_body">- О проведении эксперимента по организации и осуществлению дистанционного электронного голосования на выборах депутатов Московской городской Бумы седьмого созыва в муниципальном округе Чертаново Южное;</text:p>
      <text:p text:style-name="Text_20_body">- О перспективах развития систем столичного здравоохранения и предстоящем ремонте учреждений здравоохранения ЮАО;</text:p>
      <text:p text:style-name="Text_20_body">- О проекте решения Совета депутатов муниципального округа Чертаново Южное «О Программе развития муниципального округа Чертаново Южное на 2020 год и плановый период 2021 и 2022 годов»;</text:p>
      <text:p text:style-name="Text_20_body">- О проекте решения Совета депутатов муниципального округа Чертаново Южное «О бюджете муниципального округа Чертаново Южное на 2020 год и плановый период 2021 и 2020 годов»;</text:p>
      <text:p text:style-name="Text_20_body">- О проведении местных праздничных мероприятий на территории муниципального округа Чертаново Южное в 2020 году;</text:p>
      <text:p text:style-name="Text_20_body">- О проведении экспертизы проекта решения Совета депутатов муниципального округа Чертаново Южное «О бюджете муниципального округа Чертаново Южное на 2020 год и плановый период 2021 и 2020 годов».</text:p>
      <text:p text:style-name="Text_20_body">- О направлении депутатского запроса по изменению маршрутов наземного городского пассажирского транспорта;</text:p>
      <text:p text:style-name="Text_20_body">- О Программе развития муниципального округа Чертаново Южное на 2020 год и плановый период 2021 и 2022 годов;</text:p>
      <text:p text:style-name="Text_20_body">- О бюджете муниципального округа Чертаново Южное на 2020 год и плановый период 2021 и 2022 годов;</text:p>
      <text:p text:style-name="Text_20_body">- Об утверждении плана мероприятий по противодействию коррупции на 2020 год.</text:p>
      <text:p text:style-name="Text_20_body">- О согласовании установки ограждающих устройств на придомовой территории по адресу: Москва, Варшавское шоссе, д. 152, ул. Академика Янгеля, д. 1, д. 1 корп. 1;</text:p>
      <text:p text:style-name="Text_20_body">- О согласовании установки ограждающих устройств на придомовой территории по адресу: Москва, Варшавское шоссе, дом 158, корпус 1, 2;</text:p>
      <text:p text:style-name="Text_20_body">- О согласовании установки ограждающих устройств на придомовой территории по адресу: Москва, ул. Дорожная, д. 20 корп. 1 - В 2019г. было установлено 11 шлагбаумов по указанным следующим адресам:</text:p>
      <text:p text:style-name="Text_20_body">- ул. Академика Янгеля, д.1, к.1, Варшавское шоссе, д.152 (6 шлагбаумов);</text:p>
      <text:p text:style-name="Text_20_body">- Варшавское шоссе, д.158, к.1, 2 (3 шлагбаума);</text:p>
      <text:p text:style-name="Text_20_body">- Варшавское шоссе, д.145, к.7 (2 шлагбаума).</text:p>
      <text:p text:style-name="Text_20_body">Депутаты Совета депутатов приняли активное участие в проведении публичных слушаний по проектам:</text:p>
      <text:p text:style-name="Text_20_body">- О проекте изменений в правила землепользования и застройки города Москвы, в отношении территории, расположенной по адресу: Москва, Варшавское шоссе 170Е;</text:p>
      <text:p text:style-name="Text_20_body"><text:span text:style-name="T1">-</text:span> О проекте планировки территории по адресу: Варшавское шоссе, вл. 170Е.</text:p>
      <text:p text:style-name="Text_20_body">- О проекте планировки территории линейного объекта - участка Юго-Восточной хорды от Павелецкого направления МЖД до МКАД;</text:p>
      <text:p text:style-name="Text_20_body">- Об итогах публичных слушаний по проектам решений Совета депутатов муниципального округа Чертаново Южное.</text:p>
      <text:p text:style-name="Text_20_body"><text:span text:style-name="T1">Назначение мест отбывания наказания по исправительным и обязательным работам</text:span></text:p>
      <text:p text:style-name="Text_20_body">В соответствии с п.2.9.20 постановления Правительства Москвы от 24 февраля 2010 года No157-ПП «О полномочиях территориальных органов исполнительной власти города Москвы» управа района совместно с филиалом No 15 ФКУ УИИ УФСИН России по г. Москве ежеквартально утверждает перечень предприятий и организаций, определяемых в качестве мест отбывания наказания в виде исправительных и обязательных работ на территории района. В перечень было включено ГБУ «Жилищник района Чертаново Южное», предоставляющее места для отбывания наказания в виде исправительных и обязательных работ -эксплуатационные участки, сезонные работы по благоустройству, озеленению, очистке улиц; земляные работы, погрузочно-разгрузочные и другие подсобные работы, не требующие особой квалификации.</text:p>
      <text:p text:style-name="Text_20_body">В 2019 году в ГБУ города Москвы «Жилищник района Чертаново Южное » отбыли наказание: 12 осужденных в виде обязательных работ; 13 человек - в виде исправительных работ.</text:p>
      <text:p text:style-name="Text_20_body"><text:span text:style-name="T1">Работа административной комиссии управы района Чертаново Южное</text:span></text:p>
      <text:p text:style-name="Text_20_body">За 2019 год в Административную комиссию управы района Чертаново Южное города Москвы по делам об административных правонарушениях из контрольных органов поступило 2 административных материала в отношении должностных лиц, из них: 1- по ч.2 ст.8.2 КоАП гор. Москвы – «Нарушение внешнего вида и содержания зданий, ограждений, строений, сооружений, водоемов и элементов оборудования объектов благоустройства»,1- по ч.1 ст. 8.10 КоАП гор. Москвы–«Нарушение правил санитарного содержания территорий, организации уборки и обеспечения чистоты и порядка в городе Москве». Материалы рассмотрены на заседаниях комиссии. Должностные лица ГБУ «Жилищник района Чертаново Южное» привлечены к административной ответственности. По ч.2 ст.8.2 КоАП гор. Москвы вынесено замечание, по ч.1 ст.8.10 КоАП гор. Москвы-наложен штраф в размере 5 тыс. руб. По сравнению с 2018 годом, количество поступивших из контрольных органов в Административную комиссию управы района Чертаново Южное города Москвы административных дел уменьшилось.</text:p>
      <text:p text:style-name="Text_20_body"><text:span text:style-name="T1">О работе управы района в сфере противодействия коррупции.</text:span></text:p>
      <text:p text:style-name="Text_20_body">В управе района Чертаново Южное постоянно проводится мониторинг антикоррупционного законодательства и осуществляется приведение правовых актов управы в соответствии с федеральными законами и иными нормативными правовыми актам РФ в сфере противодействия коррупции. В управе района действует Комиссия по соблюдению требований к служебному поведению государственных гражданских служащих, замещающих должности государственной гражданской службы города Москвы и урегулированию конфликта интересов. Заседаний Комиссии по соблюдению требований к служебному поведению и урегулированию конфликта интересов за 2019 год не проводилось, в связи с отсутствием оснований. С государственными гражданскими служащими управы района Чертаново Южное города Москвы проводится разъяснительная работа, связанная с антикоррупционным просвещением в целях ознакомления с вступившими в силу изменениями, внесенными в нормативно-правовые акты Российской Федерации и города Москвы по противодействию коррупции и оказания помощи в принятии правильных действий для разрешения, либо предотвращения конфликтных ситуаций. В целях профилактики и предупреждения коррупции в сфере жилищно-коммунального хозяйства и благоустройства еженедельно на оперативных совещаниях с участием ГБУ города Москвы «Жилищник района Чертаново Южное», ГКУ «ИС района Чертаново Южное» проводится разъяснительная работа, доводится информация о недопустимости нарушений требований федерального законодательства о противодействии коррупции и мерах наказания в рамках уголовно-процессуального и административного законодательства. При поступлении на государственную гражданскую службу служащие в обязательном порядке знакомятся с законодательством о противодействии коррупции; оказывается, необходимая методическая помощь руководителями служб. Лица, вновь поступающие на государственную гражданскую службу, предоставляют сведения о своих доходах, об имуществе и обязательствах имущественного характера и расходах, а также членов семьи. В целях оценки коррупционных рисков, выявления сфер деятельности в управе района утвержден «Список должностей государственной гражданской службы города Москвы, при замещении которых государственные гражданские служащие города Москвы обязаны представлять сведения о своих доходах, об имуществе и обязательствах имущественного характера, а также сведения о доходах, об имуществе и обязательствах имущественного характера своих супруги (супруга) и несовершеннолетних детей». Информация о доходах и расходах государственных гражданских служащих управы за 2019 год размещена на официальном сайте управы в разделе «Противодействие коррупции». В 2019 году обращений граждан по вопросу нарушения сотрудниками управы законодательства о противодействии коррупции не поступало. Взаимодействие с общественными организациями по вопросам противодействия коррупции в районе проводится постоянно в рамках запланированных мероприятий. При проведении проверок в управе по вопросам предупреждения и противодействия коррупции уполномоченным представителям контрольно-надзорных и правоохранительных органов оказывается содействие в полном объеме с предоставлением необходимой документации. Проверка достоверности и полноты предоставляемых государственными гражданскими служащими управы сведений о доходах, расходах, об имуществе и обязательствах имущественного характера, а также сведения от доходах, расходах, об имуществе и обязательствах имущественного характера своих супруги (супруга), несовершеннолетних детей осуществляется Управлением государственной службы и кадров префектуры Южного административного округа в соответствии положениями Федерального закона от 27.07.2004 No 79-ФЗ «О государственной гражданской службе Российской Федерации», Закона города Москвы от 26.01.2005 N3 «О государственной гражданской службе города Москвы». В целях формирования у государственных гражданских служащих управы района негативного отношения к коррупционному поведению, руководителями служб постоянно проводится разъяснительная работа о применении санкций за противоправное поведение, а также порядок действий сотрудника при получении предложения, которое может восприниматься как дача взятки. В 2019 году уведомлений о случаях склонения государственных гражданских служащих не поступало. В управе района в 2019 году меры, направленные на соблюдение государственной тайны и конфиденциальной информации, обеспечивались службой режима секретности, делопроизводства. Нарушений требования законодательства не выявлено. Отделом бухгалтерского учета, организации и проведения конкурсов и аукционов, руководителями, специалистами экономической службы управы в 2019 году во исполнение требований Федерального закона от 05.04.2013No 44-ФЗ проводился мониторинг нарушений антимонопольного законодательства в сфере закупок товаров, работ, услуг для обеспечения государственных и муниципальных нужд; мониторинг рыночных цен. С учетом предложений и комплекса мер вырабатывался механизм защиты интересов заказчика и поставщика. На сайте управы в разделе «Противодействие коррупции» имеется подраздел «обратная связь для сообщений о фактах коррупции». Сообщений на сайт, а также в управу района, с сообщениями о совершении каких-либо коррупционных правонарушений, не поступало. Мониторинг мер, принятых управой района, по созданию условий для повышения уровня правосознания граждан и популяризации антикоррупционных стандартов поведения осуществляется в установленные сроки путем размещения информационного стенда о противодействии коррупции, а также на заседаниях Рабочей группы по противодействию коррупции. С целью повышения уровня правосознания граждан и популяризации антикоррупционных стандартов поведения на сайте управы в разделе «Противодействие коррупции» размещены нормативно-правовые акты в сфере противодействия коррупции. Информация, размещенная во вкладке «Противодействие коррупции» на официальном сайте управы района Чертаново Южное города Москвы, размещена в соответствии с действующим законодательством о противодействии коррупции, а также с информационным письмом Министерства труда и социальной защиты Российской Федерации от 26 ноября 2012 года.</text:p>
      <text:p text:style-name="Text_20_body"><text:span text:style-name="T1">Итоги проверок работы управы района со стороны надзирающих и контролирующих органов в 2019 г.</text:span></text:p>
      <text:p text:style-name="Text_20_body">В 2019 году прокуратурой ЮАО города Москвы и Чертановской межрайонной прокуратурой было проведено 7 проверок деятельности управы района по следующим направлениям работы:</text:p>
      <text:p text:style-name="Text_20_body">1.Административной комиссии управы района;</text:p>
      <text:p text:style-name="Text_20_body">2. Соблюдения действующего законодательства при привлечении граждан и юридических лиц к административной ответственности по ст.11.13 КоАП города Москвы (несанкционированная торговля);</text:p>
      <text:p text:style-name="Text_20_body">3. Комиссии по делам несовершеннолетних и защите их прав;</text:p>
      <text:p text:style-name="Text_20_body">4. Соблюдения сотрудниками управы норм Федерального закона от 02.05.2006 № 59-ФЗ « О порядке рассмотрения обращений граждан Российской Федерации».</text:p>
      <text:p text:style-name="Text_20_body">По результатам проверок, существенных нарушений не выявлено.</text:p>
      <text:p text:style-name="Text_20_body">Управой района в 2019 году издано 70 распоряжений по разным направлениям работы, которые были направлены для проверки в Чертановскую межрайонную прокуратуру. Протестов и представлений со стороны органов прокуратуры не поступило.</text:p>
      <text:p text:style-name="Text_20_body">В сфере соблюдения антимонопольного законодательства при осуществлении закупок согласно Федеральному закону "О контрактной системе в сфере закупок товаров, работ, услуг для обеспечения государственных и муниципальных нужд" от 05.04.2013 N 44-ФЗ в 2019 году антимонопольным органом антимонопольные дела в отношении управы района Чертаново Южное города Москвы не возбуждались;</text:p>
      <text:p text:style-name="Text_20_body">- предупреждения о прекращении действий (бездействия), об отмене или изменении актов, которые содержат признаки нарушения антимонопольного законодательства, либо об устранении причин и условий, способствовавших возникновению такого нарушения, и о принятии мер по устранению последствий такого нарушения антимонопольным органом в отношении управы района не выдавались;</text:p>
      <text:p text:style-name="Text_20_body">- предостережения о недопустимости совершения действий, которые могут привести к нарушению антимонопольного законодательства количество направленных антимонопольным органом не направлялись;</text:p>
      <text:p text:style-name="Text_20_body">- правовые акты управы района Чертаново Южное города Москвы изданные в нарушение антимонопольного законодательства в 2019 году не выявлены.   </text:p>
      <text:p text:style-name="Text_20_body"><text:line-break/></text:p>
      <text:p text:style-name="Text_20_body">Адрес страницы: <text:a xlink:type="simple" xlink:href="http://chertanovo-juzhnoe.mos.ru/local-self-government/detail/8749267.html" office:name=""><text:span text:style-name="Definition">http://chertanovo-juzhnoe.mos.ru/local-self-government/detail/8749267.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13T12:19:06Z</meta:creation-date>
    <dc:date>2023-06-13T12:19:06Z</dc:date>
  </office:meta>
</office:document-meta>
</file>