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</office:automatic-styles>
  <office:body>
    <office:text>
      <text:h text:style-name="Heading_20_3" text:outline-level="3"><text:bookmark-start text:name="проведение-встреч-депутатов-сд-мо-в-период-с-27-ноября-по-3-декабря-2017-года"/>Проведение встреч депутатов СД МО в период с 27 ноября по 3 декабря 2017 года<text:bookmark-end text:name="проведение-встреч-депутатов-сд-мо-в-период-с-27-ноября-по-3-декабря-2017-года"/></text:h>
      <text:p text:style-name="First_20_paragraph">27.11.2017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 table:number-columns-spanned="4">
            <text:p text:style-name="Table_20_Contents">Проведение встреч депутатов СД МО в период с 27 ноября по 3 декабря 2017 года</text:p>
          </table:table-cell>
        </table:table-row>
        <table:table-row>
          <table:table-cell table:style-name="TableRowCell" office:value-type="string">
            <text:p text:style-name="Table_20_Contents">Район</text:p>
          </table:table-cell>
          <table:table-cell table:style-name="TableRowCell" office:value-type="string">
            <text:p text:style-name="Table_20_Contents">ФИО</text:p>
          </table:table-cell>
          <table:table-cell table:style-name="TableRowCell" office:value-type="string">
            <text:p text:style-name="Table_20_Contents">Дата и время приема </text:p>
          </table:table-cell>
          <table:table-cell table:style-name="TableRowCell" office:value-type="string">
            <text:p text:style-name="Table_20_Contents">Место приема</text:p>
          </table:table-cell>
        </table:table-row>
        <table:table-row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Бордовская Ольга Геннадьевна</text:p>
          </table:table-cell>
          <table:table-cell table:style-name="TableRowCell" office:value-type="string">
            <text:p text:style-name="Table_20_Contents">27.11.2017 с 17:00 до 19:00</text:p>
          </table:table-cell>
          <table:table-cell table:style-name="TableRowCell" office:value-type="string">
            <text:p text:style-name="Table_20_Contents">ул. Газопровод, 5А                  (ГБОУ "Школа №924")</text:p>
          </table:table-cell>
        </table:table-row>
        <table:table-row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Кураш Ирина Анатольевна</text:p>
          </table:table-cell>
          <table:table-cell table:style-name="TableRowCell" office:value-type="string">
            <text:p text:style-name="Table_20_Contents">29.11.2017 с 16:00 до 18:00</text:p>
          </table:table-cell>
          <table:table-cell table:style-name="TableRowCell" office:value-type="string">
            <text:p text:style-name="Table_20_Contents">ул. Кировоградская, 44Б            (ДК "Гармония")</text:p>
          </table:table-cell>
        </table:table-row>
        <table:table-row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Птушкина Наталья Александровна</text:p>
          </table:table-cell>
          <table:table-cell table:style-name="TableRowCell" office:value-type="string">
            <text:p text:style-name="Table_20_Contents">29.11.2017 с 16:00 до 18:00</text:p>
          </table:table-cell>
          <table:table-cell table:style-name="TableRowCell" office:value-type="string">
            <text:p text:style-name="Table_20_Contents">ул. Чертановская, 60А           (ТЦСО района Чертаново Южное)</text:p>
          </table:table-cell>
        </table:table-row>
        <table:table-row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Советова Елена Викторовна</text:p>
          </table:table-cell>
          <table:table-cell table:style-name="TableRowCell" office:value-type="string">
            <text:p text:style-name="Table_20_Contents">3.12.2017  с 16:00 до 18:00</text:p>
          </table:table-cell>
          <table:table-cell table:style-name="TableRowCell" office:value-type="string">
            <text:p text:style-name="Table_20_Contents">ул. Подольских Курсантов,16А                          (ГБОУ "Школа №657")</text:p>
          </table:table-cell>
        </table:table-row>
        <table:table-row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Ткач Ирина Петровна</text:p>
          </table:table-cell>
          <table:table-cell table:style-name="TableRowCell" office:value-type="string">
            <text:p text:style-name="Table_20_Contents">30.11.2017 с 16:00 до 18:00</text:p>
          </table:table-cell>
          <table:table-cell table:style-name="TableRowCell" office:value-type="string">
            <text:p text:style-name="Table_20_Contents">3-й Дорожный проезд, 6А         (ГБОУ "Школа №2113")</text:p>
          </table:table-cell>
        </table:table-row>
        <table:table-row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Гунина Екатерина Алексеевна</text:p>
          </table:table-cell>
          <table:table-cell table:style-name="TableRowCell" office:value-type="string">
            <text:p text:style-name="Table_20_Contents">28.11.2017 с 12:00 до 14:00</text:p>
          </table:table-cell>
          <table:table-cell table:style-name="TableRowCell" office:value-type="string">
            <text:p text:style-name="Table_20_Contents">ул. Дорожная, 20/1          (Детская библиотека №158)</text:p>
          </table:table-cell>
        </table:table-row>
        <table:table-row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Корягин Андрей Михайлович</text:p>
          </table:table-cell>
          <table:table-cell table:style-name="TableRowCell" office:value-type="string">
            <text:p text:style-name="Table_20_Contents">28.11.2017 с 17:00 до 19:00</text:p>
          </table:table-cell>
          <table:table-cell table:style-name="TableRowCell" office:value-type="string">
            <text:p text:style-name="Table_20_Contents">ул. Чертановская 59А                 (ГБОУ "Лицей №504")</text:p>
          </table:table-cell>
        </table:table-row>
        <table:table-row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Никитина Ирина Петровна</text:p>
          </table:table-cell>
          <table:table-cell table:style-name="TableRowCell" office:value-type="string">
            <text:p text:style-name="Table_20_Contents">27.11.2017 с 16:00 до 18:00</text:p>
          </table:table-cell>
          <table:table-cell table:style-name="TableRowCell" office:value-type="string">
            <text:p text:style-name="Table_20_Contents">ул. Газопровод, 9А                      (ДК "Маяк")</text:p>
          </table:table-cell>
        </table:table-row>
        <table:table-row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Полунина Ирина Станиславовна</text:p>
          </table:table-cell>
          <table:table-cell table:style-name="TableRowCell" office:value-type="string">
            <text:p text:style-name="Table_20_Contents">27.11.2017 с 16:00 до 18:00 </text:p>
          </table:table-cell>
          <table:table-cell table:style-name="TableRowCell" office:value-type="string">
            <text:p text:style-name="Table_20_Contents">ул. Подольские Курсанты, 2/2, каб. 710                                              (Городская поликлиника №170)</text:p>
          </table:table-cell>
        </table:table-row>
        <table:table-row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Каневская Людмила Васильевна</text:p>
          </table:table-cell>
          <table:table-cell table:style-name="TableRowCell" office:value-type="string">
            <text:p text:style-name="Table_20_Contents">27.11 с 12:00 до 18:00</text:p>
          </table:table-cell>
          <table:table-cell table:style-name="TableRowCell" office:value-type="string">
            <text:p text:style-name="Table_20_Contents">ул. Газопровод, 4               (Центр детского творчества "Виктория")</text:p>
          </table:table-cell>
        </table:table-row>
        <table:table-row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Кашлев Сергей Николаевич</text:p>
          </table:table-cell>
          <table:table-cell table:style-name="TableRowCell" office:value-type="string">
            <text:p text:style-name="Table_20_Contents">28.11.2017 с 17:00 до 19:00</text:p>
          </table:table-cell>
          <table:table-cell table:style-name="TableRowCell" office:value-type="string">
            <text:p text:style-name="Table_20_Contents">Варшавское шоссе, 152/11 ГБУ  "Центр досуга и спорта"</text:p>
          </table:table-cell>
        </table:table-row>
        <table:table-row>
          <table:table-cell table:style-name="TableRowCell" office:value-type="string" table:number-rows-spanned="2">
            <text:p text:style-name="Table_20_Contents">Чертаново Южное</text:p>
          </table:table-cell>
          <table:table-cell table:style-name="TableRowCell" office:value-type="string" table:number-rows-spanned="2">
            <text:p text:style-name="Table_20_Contents">Ковешников Григорий Петрович</text:p>
          </table:table-cell>
          <table:table-cell table:style-name="TableRowCell" office:value-type="string">
            <text:p text:style-name="Table_20_Contents">29.11.2017 с 18:30 до 20:30</text:p>
          </table:table-cell>
          <table:table-cell table:style-name="TableRowCell" office:value-type="string">
            <text:p text:style-name="Table_20_Contents">Варшавское шоссе, 154А     (Спортивный клуб "Тэйквон")</text:p>
          </table:table-cell>
        </table:table-row>
        <table:table-row>
          <table:table-cell table:style-name="TableRowCell" office:value-type="string">
            <text:p text:style-name="Table_20_Contents">01.12.2017 с 15:00 до 18:00</text:p>
          </table:table-cell>
          <table:table-cell table:style-name="TableRowCell" office:value-type="string">
            <text:p text:style-name="Table_20_Contents">Россошанский проезд, д. 8/1(Общественная приемная ВПП "ЕДИНАЯ РОССИЯ" района Чертаново Южное)</text:p>
          </table:table-cell>
        </table:table-row>
        <table:table-row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Макарова Елена Викторовна</text:p>
          </table:table-cell>
          <table:table-cell table:style-name="TableRowCell" office:value-type="string">
            <text:p text:style-name="Table_20_Contents">27.11.2017 16:00 до 18:00</text:p>
          </table:table-cell>
          <table:table-cell table:style-name="TableRowCell" office:value-type="string">
            <text:p text:style-name="Table_20_Contents">ул. Дорожная, д. 26    (Детская Поликлиника №98)</text:p>
          </table:table-cell>
        </table:table-row>
        <table:table-row>
          <table:table-cell table:style-name="TableRowCell" office:value-type="string" table:number-rows-spanned="2">
            <text:p text:style-name="Table_20_Contents">Чертаново Южное</text:p>
          </table:table-cell>
          <table:table-cell table:style-name="TableRowCell" office:value-type="string" table:number-rows-spanned="2">
            <text:p text:style-name="Table_20_Contents">Новиков Александр Анатольевич</text:p>
          </table:table-cell>
          <table:table-cell table:style-name="TableRowCell" office:value-type="string">
            <text:p text:style-name="Table_20_Contents">29.11.2017 с 10:00 до 12:00      </text:p>
          </table:table-cell>
          <table:table-cell table:style-name="TableRowCell" office:value-type="string">
            <text:p text:style-name="Table_20_Contents">ул. Россошанская , д. 10  (Аппарат совета депутатов муниципального округа Чертаново Южное)</text:p>
          </table:table-cell>
        </table:table-row>
        <table:table-row>
          <table:table-cell table:style-name="TableRowCell" office:value-type="string">
            <text:p text:style-name="Table_20_Contents">01.12.2017 с 10:00 до 14:00</text:p>
          </table:table-cell>
          <table:table-cell table:style-name="TableRowCell" office:value-type="string">
            <text:p text:style-name="Table_20_Contents">Россошанский проезд, д. 8/1 (Общественная приемная ВПП "ЕДИНАЯ РОССИЯ" района Чертаново Южное)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local-self-government/detail/6998094.html" office:name=""><text:span text:style-name="Definition">http://chertanovo-juzhnoe.mos.ru/local-self-government/detail/699809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1T18:54:57Z</meta:creation-date>
    <dc:date>2023-07-21T18:54:57Z</dc:date>
  </office:meta>
</office:document-meta>
</file>