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ое-мероприятие-день-мужества-пройдет-6-мая-в-покровском-парке"/>Праздничное мероприятие " День мужества " пройдет 6 мая в "Покровском парке"<text:bookmark-end text:name="праздничное-мероприятие-день-мужества-пройдет-6-мая-в-покровском-парке"/></text:h>
      <text:p text:style-name="First_20_paragraph">28.04.2017</text:p>
      <text:p text:style-name="Text_20_body"><text:line-break/></text:p>
      <text:p text:style-name="Text_20_body">Адрес страницы: <text:a xlink:type="simple" xlink:href="http://chertanovo-juzhnoe.mos.ru/local-self-government/detail/5768883.html" office:name=""><text:span text:style-name="Definition">http://chertanovo-juzhnoe.mos.ru/local-self-government/detail/57688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8:19:38Z</meta:creation-date>
    <dc:date>2023-06-13T08:19:38Z</dc:date>
  </office:meta>
</office:document-meta>
</file>