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лександр-новиков-принял-участие-в-заседании-городской-призывной-комиссии"/>АЛЕКСАНДР НОВИКОВ ПРИНЯЛ УЧАСТИЕ В ЗАСЕДАНИИ ГОРОДСКОЙ ПРИЗЫВНОЙ КОМИССИИ<text:bookmark-end text:name="александр-новиков-принял-участие-в-заседании-городской-призывной-комиссии"/></text:h>
      <text:p text:style-name="First_20_paragraph">03.04.2017</text:p>
      <text:p text:style-name="Text_20_body">В столице состоялось расширенное заседание призывной комиссии, в котором принял участие глава муниципального округа (МО) Чертаново Южное, председатель районной призывной комиссии Александр Новиков. </text:p>
      <text:p text:style-name="Text_20_body">На данном мероприятии были подведены итоги прошедшего призыва и намечены планы на предстоящую призывную кампанию. Так, выступая с докладом об итогах осеннего призыва в Вооруженные силы в 2016 году, военный комиссар Москвы Виктор Шипилов отметил, что в этот период особое внимание уделялется состоянию здоровья призывников и юношей допризывного возраста 15-16 лет.</text:p>
      <text:p text:style-name="Text_20_body">Задачи нынешней кампании:</text:p>
      <text:p text:style-name="Text_20_body">— организовать взаимодействие с руководителями организаций и должностными лицами, ответственными за военно-учетную работу по обеспечению своевременной явки призывников;</text:p>
      <text:p text:style-name="Text_20_body">— совместно с правоохранительными органами организовать розыск уклонистов;</text:p>
      <text:p text:style-name="Text_20_body">— особое внимание обращать на качество «призывного ресурса» и проводить его всестороннее изучение.</text:p>
      <text:p text:style-name="Text_20_body"><text:line-break/></text:p>
      <text:p text:style-name="Text_20_body">Адрес страницы: <text:a xlink:type="simple" xlink:href="http://chertanovo-juzhnoe.mos.ru/local-self-government/detail/5492993.html" office:name=""><text:span text:style-name="Definition">http://chertanovo-juzhnoe.mos.ru/local-self-government/detail/549299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28T07:38:26Z</meta:creation-date>
    <dc:date>2024-10-28T07:38:26Z</dc:date>
  </office:meta>
</office:document-meta>
</file>